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Object 2/settings.xml" manifest:media-type="text/xml"/>
  <manifest:file-entry manifest:full-path="Object 2/content.xml" manifest:media-type="text/xml"/>
  <manifest:file-entry manifest:full-path="Object 2/" manifest:version="1.2" manifest:media-type="application/vnd.oasis.opendocument.formula"/>
  <manifest:file-entry manifest:full-path="Object 1/content.xml" manifest:media-type="text/xml"/>
  <manifest:file-entry manifest:full-path="Object 1/settings.xml" manifest:media-type="text/xml"/>
  <manifest:file-entry manifest:full-path="Object 1/" manifest:version="1.2" manifest:media-type="application/vnd.oasis.opendocument.formula"/>
  <manifest:file-entry manifest:full-path="ObjectReplacements/Object 1" manifest:media-type="application/x-openoffice-gdimetafile;windows_formatname=&quot;GDIMetaFile&quot;"/>
  <manifest:file-entry manifest:full-path="ObjectReplacements/Object 2" manifest:media-type="application/x-openoffice-gdimetafile;windows_formatname=&quot;GDIMetaFile&quot;"/>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file-entry manifest:full-path="Pictures/10000000000005A000000438DA1901D219CD758C.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Liberation Sans2" svg:font-family="'Liberation Sans'" style:font-adornments="Normal" style:font-family-generic="swiss"/>
    <style:font-face style:name="Liberation Mono" svg:font-family="'Liberation Mono'" style:font-family-generic="modern" style:font-pitch="fixed"/>
    <style:font-face style:name="Nimbus Mono L" svg:font-family="'Nimbus Mono L'" style:font-family-generic="modern" style:font-pitch="fixed"/>
    <style:font-face style:name="SimSun1" svg:font-family="SimSun, 'Kozuka Gothic Pro B'" style:font-pitch="variable"/>
    <style:font-face style:name="Liberation Serif" svg:font-family="'Liberation Serif'" style:font-adornments="Norm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1" svg:font-family="'Liberation Sans'" style:font-adornments="Gras" style:font-family-generic="swiss" style:font-pitch="variable"/>
    <style:font-face style:name="Liberation Sans" svg:font-family="'Liberation Sans'" style:font-adornments="Norma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1" style:family="table">
      <style:table-properties style:width="17cm" fo:margin-top="1.3cm" fo:margin-bottom="0.3cm" fo:break-before="auto" fo:break-after="auto" table:align="margins" style:may-break-between-rows="false" style:writing-mode="lr-tb"/>
    </style:style>
    <style:style style:name="Tableau1.A" style:family="table-column">
      <style:table-column-properties style:column-width="1cm" style:rel-column-width="3855*"/>
    </style:style>
    <style:style style:name="Tableau1.C" style:family="table-column">
      <style:table-column-properties style:column-width="0.499cm" style:rel-column-width="1924*"/>
    </style:style>
    <style:style style:name="Tableau1.I" style:family="table-column">
      <style:table-column-properties style:column-width="10.003cm" style:rel-column-width="38560*"/>
    </style:style>
    <style:style style:name="Tableau1.J" style:family="table-column">
      <style:table-column-properties style:column-width="1.002cm" style:rel-column-width="3859*"/>
    </style:style>
    <style:style style:name="Tableau1.1" style:family="table-row">
      <style:table-row-properties style:row-height="0.801cm" fo:keep-together="always"/>
    </style:style>
    <style:style style:name="Tableau1.A1" style:family="table-cell">
      <style:table-cell-properties style:vertical-align="middle" fo:background-color="transparent" fo:padding="0.097cm" fo:border="none">
        <style:background-image/>
      </style:table-cell-properties>
    </style:style>
    <style:style style:name="Tableau1.C1" style:family="table-cell">
      <style:table-cell-properties style:vertical-align="middle" fo:padding="0.097cm" fo:border-left="none" fo:border-right="none" fo:border-top="none" fo:border-bottom="0.05pt solid #000000"/>
    </style:style>
    <style:style style:name="Tableau1.D1" style:family="table-cell">
      <style:table-cell-properties style:vertical-align="middle" fo:padding="0.097cm" fo:border-left="none" fo:border-right="none" fo:border-top="none" fo:border-bottom="0.05pt solid #000000"/>
    </style:style>
    <style:style style:name="Tableau1.E1" style:family="table-cell">
      <style:table-cell-properties style:vertical-align="middle" fo:padding="0.097cm" fo:border-left="none" fo:border-right="none" fo:border-top="none" fo:border-bottom="0.05pt solid #000000"/>
    </style:style>
    <style:style style:name="Tableau1.F1" style:family="table-cell">
      <style:table-cell-properties style:vertical-align="middle" fo:padding="0.097cm" fo:border-left="none" fo:border-right="none" fo:border-top="none" fo:border-bottom="0.05pt solid #000000"/>
    </style:style>
    <style:style style:name="Tableau1.G1" style:family="table-cell">
      <style:table-cell-properties style:vertical-align="middle" fo:padding="0.097cm" fo:border="none"/>
    </style:style>
    <style:style style:name="Tableau1.J1" style:family="table-cell">
      <style:table-cell-properties style:vertical-align="middle" fo:padding="0.097cm" fo:border="none"/>
    </style:style>
    <style:style style:name="Tableau1.A2" style:family="table-cell">
      <style:table-cell-properties style:vertical-align="middle" fo:background-color="transparent" fo:padding="0.097cm" fo:border-left="none" fo:border-right="none" fo:border-top="none" fo:border-bottom="0.05pt solid #000000">
        <style:background-image/>
      </style:table-cell-properties>
    </style:style>
    <style:style style:name="Tableau1.C2" style:family="table-cell">
      <style:table-cell-properties style:vertical-align="middle" fo:padding="0.097cm" fo:border="none"/>
    </style:style>
    <style:style style:name="Tableau1.D2" style:family="table-cell">
      <style:table-cell-properties style:vertical-align="middle" fo:padding="0.097cm" fo:border-left="none" fo:border-right="0.05pt solid #000000" fo:border-top="none" fo:border-bottom="0.05pt solid #000000"/>
    </style:style>
    <style:style style:name="Tableau1.E2" style:family="table-cell">
      <style:table-cell-properties style:vertical-align="middle" fo:padding="0.097cm" fo:border-left="none" fo:border-right="none" fo:border-top="none" fo:border-bottom="0.05pt solid #000000"/>
    </style:style>
    <style:style style:name="Tableau1.F2" style:family="table-cell">
      <style:table-cell-properties style:vertical-align="middle" fo:padding="0.097cm" fo:border="none"/>
    </style:style>
    <style:style style:name="Tableau1.G2" style:family="table-cell">
      <style:table-cell-properties style:vertical-align="middle" fo:padding="0.097cm" fo:border="none"/>
    </style:style>
    <style:style style:name="Tableau1.H2" style:family="table-cell">
      <style:table-cell-properties style:vertical-align="middle" fo:background-color="#99ff66" fo:padding="0.097cm" fo:border="none">
        <style:background-image/>
      </style:table-cell-properties>
    </style:style>
    <style:style style:name="Tableau1.I2" style:family="table-cell">
      <style:table-cell-properties style:vertical-align="middle" fo:background-color="#eeeeee" fo:padding="0.097cm" fo:border="none">
        <style:background-image/>
      </style:table-cell-properties>
    </style:style>
    <style:style style:name="Tableau1.J2" style:family="table-cell">
      <style:table-cell-properties style:vertical-align="middle" fo:background-color="#ccffcc" fo:padding="0.097cm" fo:border="none">
        <style:background-image/>
      </style:table-cell-properties>
    </style:style>
    <style:style style:name="Tableau1.B3" style:family="table-cell">
      <style:table-cell-properties style:vertical-align="middle" fo:padding="0.097cm" fo:border="none"/>
    </style:style>
    <style:style style:name="Tableau1.C3" style:family="table-cell">
      <style:table-cell-properties style:vertical-align="middle" fo:padding="0.097cm" fo:border="none"/>
    </style:style>
    <style:style style:name="Tableau1.D3" style:family="table-cell">
      <style:table-cell-properties style:vertical-align="middle" fo:padding="0.097cm" fo:border-left="none" fo:border-right="0.05pt solid #000000" fo:border-top="none" fo:border-bottom="0.05pt solid #000000"/>
    </style:style>
    <style:style style:name="Tableau1.E3" style:family="table-cell">
      <style:table-cell-properties style:vertical-align="middle" fo:padding="0.097cm" fo:border-left="none" fo:border-right="none" fo:border-top="none" fo:border-bottom="0.05pt solid #000000"/>
    </style:style>
    <style:style style:name="Tableau1.F3" style:family="table-cell">
      <style:table-cell-properties style:vertical-align="middle" fo:padding="0.097cm" fo:border="none"/>
    </style:style>
    <style:style style:name="Tableau1.G3" style:family="table-cell">
      <style:table-cell-properties style:vertical-align="middle" fo:padding="0.097cm" fo:border="none"/>
    </style:style>
    <style:style style:name="Tableau1.B4" style:family="table-cell">
      <style:table-cell-properties style:vertical-align="middle" fo:padding="0.097cm" fo:border="none"/>
    </style:style>
    <style:style style:name="Tableau1.C4" style:family="table-cell">
      <style:table-cell-properties style:vertical-align="middle" fo:padding="0.097cm" fo:border="none"/>
    </style:style>
    <style:style style:name="Tableau1.D4" style:family="table-cell">
      <style:table-cell-properties style:vertical-align="middle" fo:padding="0.097cm" fo:border-left="none" fo:border-right="0.05pt solid #000000" fo:border-top="none" fo:border-bottom="0.05pt solid #000000"/>
    </style:style>
    <style:style style:name="Tableau1.E4" style:family="table-cell">
      <style:table-cell-properties style:vertical-align="middle" fo:padding="0.097cm" fo:border-left="none" fo:border-right="none" fo:border-top="none" fo:border-bottom="0.05pt solid #000000"/>
    </style:style>
    <style:style style:name="Tableau1.F4" style:family="table-cell">
      <style:table-cell-properties style:vertical-align="middle" fo:padding="0.097cm" fo:border="none"/>
    </style:style>
    <style:style style:name="Tableau1.G4" style:family="table-cell">
      <style:table-cell-properties style:vertical-align="middle" fo:padding="0.097cm" fo:border="none"/>
    </style:style>
    <style:style style:name="Tableau1.B5" style:family="table-cell">
      <style:table-cell-properties style:vertical-align="middle" fo:padding="0.097cm" fo:border="none"/>
    </style:style>
    <style:style style:name="Tableau1.C5" style:family="table-cell">
      <style:table-cell-properties style:vertical-align="middle" fo:padding="0.097cm" fo:border="none"/>
    </style:style>
    <style:style style:name="Tableau1.D5" style:family="table-cell">
      <style:table-cell-properties style:vertical-align="middle" fo:padding="0.097cm" fo:border-left="none" fo:border-right="0.05pt solid #000000" fo:border-top="none" fo:border-bottom="0.05pt solid #000000"/>
    </style:style>
    <style:style style:name="Tableau1.E5" style:family="table-cell">
      <style:table-cell-properties style:vertical-align="middle" fo:padding="0.097cm" fo:border-left="none" fo:border-right="none" fo:border-top="none" fo:border-bottom="0.05pt solid #000000"/>
    </style:style>
    <style:style style:name="Tableau1.F5" style:family="table-cell">
      <style:table-cell-properties style:vertical-align="middle" fo:padding="0.097cm" fo:border="none"/>
    </style:style>
    <style:style style:name="Tableau1.G5" style:family="table-cell">
      <style:table-cell-properties style:vertical-align="middle" fo:padding="0.097cm" fo:border="none"/>
    </style:style>
    <style:style style:name="Tableau1.B6" style:family="table-cell">
      <style:table-cell-properties style:vertical-align="middle" fo:padding="0.097cm" fo:border="none"/>
    </style:style>
    <style:style style:name="Tableau1.C6" style:family="table-cell">
      <style:table-cell-properties style:vertical-align="middle" fo:padding="0.097cm" fo:border-left="none" fo:border-right="none" fo:border-top="none" fo:border-bottom="0.05pt solid #000000"/>
    </style:style>
    <style:style style:name="Tableau1.D6" style:family="table-cell">
      <style:table-cell-properties style:vertical-align="middle" fo:padding="0.097cm" fo:border-left="none" fo:border-right="0.05pt solid #000000" fo:border-top="none" fo:border-bottom="0.05pt solid #000000"/>
    </style:style>
    <style:style style:name="Tableau1.E6" style:family="table-cell">
      <style:table-cell-properties style:vertical-align="middle" fo:padding="0.097cm" fo:border-left="none" fo:border-right="none" fo:border-top="none" fo:border-bottom="0.05pt solid #000000"/>
    </style:style>
    <style:style style:name="Tableau1.F6" style:family="table-cell">
      <style:table-cell-properties style:vertical-align="middle" fo:padding="0.097cm" fo:border-left="none" fo:border-right="none" fo:border-top="none" fo:border-bottom="0.05pt solid #000000"/>
    </style:style>
    <style:style style:name="Tableau1.G6" style:family="table-cell">
      <style:table-cell-properties style:vertical-align="middle" fo:padding="0.097cm" fo:border="none"/>
    </style:style>
    <style:style style:name="Tableau1.B7" style:family="table-cell">
      <style:table-cell-properties style:vertical-align="middle" fo:padding="0.097cm" fo:border="none"/>
    </style:style>
    <style:style style:name="Tableau1.C7" style:family="table-cell">
      <style:table-cell-properties style:vertical-align="middle" fo:padding="0.097cm" fo:border="none"/>
    </style:style>
    <style:style style:name="Tableau1.D7" style:family="table-cell">
      <style:table-cell-properties style:vertical-align="middle" fo:padding="0.097cm" fo:border-left="none" fo:border-right="0.05pt solid #000000" fo:border-top="none" fo:border-bottom="0.05pt solid #000000"/>
    </style:style>
    <style:style style:name="Tableau1.E7" style:family="table-cell">
      <style:table-cell-properties style:vertical-align="middle" fo:padding="0.097cm" fo:border-left="none" fo:border-right="none" fo:border-top="none" fo:border-bottom="0.05pt solid #000000"/>
    </style:style>
    <style:style style:name="Tableau1.F7" style:family="table-cell">
      <style:table-cell-properties style:vertical-align="middle" fo:padding="0.097cm" fo:border="none"/>
    </style:style>
    <style:style style:name="Tableau1.G7" style:family="table-cell">
      <style:table-cell-properties style:vertical-align="middle" fo:padding="0.097cm" fo:border="none"/>
    </style:style>
    <style:style style:name="Tableau1.H7" style:family="table-cell">
      <style:table-cell-properties style:vertical-align="middle" fo:background-color="#00ccff" fo:padding="0.097cm" fo:border="none">
        <style:background-image/>
      </style:table-cell-properties>
    </style:style>
    <style:style style:name="Tableau1.I7" style:family="table-cell">
      <style:table-cell-properties style:vertical-align="middle" fo:background-color="#dddddd" fo:padding="0.097cm" fo:border="none">
        <style:background-image/>
      </style:table-cell-properties>
    </style:style>
    <style:style style:name="Tableau1.J7" style:family="table-cell">
      <style:table-cell-properties style:vertical-align="middle" fo:background-color="#99ccff" fo:padding="0.097cm" fo:border="none">
        <style:background-image/>
      </style:table-cell-properties>
    </style:style>
    <style:style style:name="Tableau1.B8" style:family="table-cell">
      <style:table-cell-properties style:vertical-align="middle" fo:padding="0.097cm" fo:border="none"/>
    </style:style>
    <style:style style:name="Tableau1.C8" style:family="table-cell">
      <style:table-cell-properties style:vertical-align="middle" fo:padding="0.097cm" fo:border="none"/>
    </style:style>
    <style:style style:name="Tableau1.D8" style:family="table-cell">
      <style:table-cell-properties style:vertical-align="middle" fo:padding="0.097cm" fo:border-left="none" fo:border-right="0.05pt solid #000000" fo:border-top="none" fo:border-bottom="0.05pt solid #000000"/>
    </style:style>
    <style:style style:name="Tableau1.E8" style:family="table-cell">
      <style:table-cell-properties style:vertical-align="middle" fo:padding="0.097cm" fo:border-left="none" fo:border-right="none" fo:border-top="none" fo:border-bottom="0.05pt solid #000000"/>
    </style:style>
    <style:style style:name="Tableau1.F8" style:family="table-cell">
      <style:table-cell-properties style:vertical-align="middle" fo:padding="0.097cm" fo:border="none"/>
    </style:style>
    <style:style style:name="Tableau1.G8" style:family="table-cell">
      <style:table-cell-properties style:vertical-align="middle" fo:padding="0.097cm" fo:border="none"/>
    </style:style>
    <style:style style:name="Tableau1.B9" style:family="table-cell">
      <style:table-cell-properties style:vertical-align="middle" fo:padding="0.097cm" fo:border="none"/>
    </style:style>
    <style:style style:name="Tableau1.C9" style:family="table-cell">
      <style:table-cell-properties style:vertical-align="middle" fo:padding="0.097cm" fo:border="none"/>
    </style:style>
    <style:style style:name="Tableau1.D9" style:family="table-cell">
      <style:table-cell-properties style:vertical-align="middle" fo:padding="0.097cm" fo:border-left="none" fo:border-right="0.05pt solid #000000" fo:border-top="none" fo:border-bottom="0.05pt solid #000000"/>
    </style:style>
    <style:style style:name="Tableau1.E9" style:family="table-cell">
      <style:table-cell-properties style:vertical-align="middle" fo:padding="0.097cm" fo:border-left="none" fo:border-right="none" fo:border-top="none" fo:border-bottom="0.05pt solid #000000"/>
    </style:style>
    <style:style style:name="Tableau1.F9" style:family="table-cell">
      <style:table-cell-properties style:vertical-align="middle" fo:padding="0.097cm" fo:border="none"/>
    </style:style>
    <style:style style:name="Tableau1.G9" style:family="table-cell">
      <style:table-cell-properties style:vertical-align="middle" fo:padding="0.097cm" fo:border="none"/>
    </style:style>
    <style:style style:name="Tableau1.B10" style:family="table-cell">
      <style:table-cell-properties style:vertical-align="middle" fo:padding="0.097cm" fo:border="none"/>
    </style:style>
    <style:style style:name="Tableau1.C10" style:family="table-cell">
      <style:table-cell-properties style:vertical-align="middle" fo:padding="0.097cm" fo:border="none"/>
    </style:style>
    <style:style style:name="Tableau1.D10" style:family="table-cell">
      <style:table-cell-properties style:vertical-align="middle" fo:padding="0.097cm" fo:border-left="none" fo:border-right="0.05pt solid #000000" fo:border-top="none" fo:border-bottom="0.05pt solid #000000"/>
    </style:style>
    <style:style style:name="Tableau1.E10" style:family="table-cell">
      <style:table-cell-properties style:vertical-align="middle" fo:padding="0.097cm" fo:border-left="none" fo:border-right="none" fo:border-top="none" fo:border-bottom="0.05pt solid #000000"/>
    </style:style>
    <style:style style:name="Tableau1.F10" style:family="table-cell">
      <style:table-cell-properties style:vertical-align="middle" fo:padding="0.097cm" fo:border="none"/>
    </style:style>
    <style:style style:name="Tableau1.G10" style:family="table-cell">
      <style:table-cell-properties style:vertical-align="middle" fo:padding="0.097cm" fo:border="none"/>
    </style:style>
    <style:style style:name="Tableau1.B11" style:family="table-cell">
      <style:table-cell-properties style:vertical-align="middle" fo:padding="0.097cm" fo:border="none"/>
    </style:style>
    <style:style style:name="Tableau1.C11" style:family="table-cell">
      <style:table-cell-properties style:vertical-align="middle" fo:padding="0.097cm" fo:border-left="none" fo:border-right="none" fo:border-top="none" fo:border-bottom="0.05pt solid #000000"/>
    </style:style>
    <style:style style:name="Tableau1.D11" style:family="table-cell">
      <style:table-cell-properties style:vertical-align="middle" fo:padding="0.097cm" fo:border-left="none" fo:border-right="0.05pt solid #000000" fo:border-top="none" fo:border-bottom="0.05pt solid #000000"/>
    </style:style>
    <style:style style:name="Tableau1.E11" style:family="table-cell">
      <style:table-cell-properties style:vertical-align="middle" fo:padding="0.097cm" fo:border-left="none" fo:border-right="none" fo:border-top="none" fo:border-bottom="0.05pt solid #000000"/>
    </style:style>
    <style:style style:name="Tableau1.F11" style:family="table-cell">
      <style:table-cell-properties style:vertical-align="middle" fo:padding="0.097cm" fo:border-left="none" fo:border-right="none" fo:border-top="none" fo:border-bottom="0.05pt solid #000000"/>
    </style:style>
    <style:style style:name="Tableau1.G11" style:family="table-cell">
      <style:table-cell-properties style:vertical-align="middle" fo:padding="0.097cm" fo:border="none"/>
    </style:style>
    <style:style style:name="Tableau1.B12" style:family="table-cell">
      <style:table-cell-properties style:vertical-align="middle" fo:padding="0.097cm" fo:border="none"/>
    </style:style>
    <style:style style:name="Tableau1.C12" style:family="table-cell">
      <style:table-cell-properties style:vertical-align="middle" fo:padding="0.097cm" fo:border="none"/>
    </style:style>
    <style:style style:name="Tableau1.D12" style:family="table-cell">
      <style:table-cell-properties style:vertical-align="middle" fo:padding="0.097cm" fo:border-left="none" fo:border-right="0.05pt solid #000000" fo:border-top="none" fo:border-bottom="0.05pt solid #000000"/>
    </style:style>
    <style:style style:name="Tableau1.E12" style:family="table-cell">
      <style:table-cell-properties style:vertical-align="middle" fo:padding="0.097cm" fo:border-left="none" fo:border-right="none" fo:border-top="none" fo:border-bottom="0.05pt solid #000000"/>
    </style:style>
    <style:style style:name="Tableau1.F12" style:family="table-cell">
      <style:table-cell-properties style:vertical-align="middle" fo:padding="0.097cm" fo:border="none"/>
    </style:style>
    <style:style style:name="Tableau1.G12" style:family="table-cell">
      <style:table-cell-properties style:vertical-align="middle" fo:padding="0.097cm" fo:border="none"/>
    </style:style>
    <style:style style:name="Tableau1.H12" style:family="table-cell">
      <style:table-cell-properties style:vertical-align="middle" fo:background-color="#ff33ff" fo:padding="0.097cm" fo:border="none">
        <style:background-image/>
      </style:table-cell-properties>
    </style:style>
    <style:style style:name="Tableau1.I12" style:family="table-cell">
      <style:table-cell-properties style:vertical-align="middle" fo:background-color="#cccccc" fo:padding="0.097cm" fo:border="none">
        <style:background-image/>
      </style:table-cell-properties>
    </style:style>
    <style:style style:name="Tableau1.J12" style:family="table-cell">
      <style:table-cell-properties style:vertical-align="middle" fo:background-color="#ffcc99" fo:padding="0.097cm" fo:border="none">
        <style:background-image/>
      </style:table-cell-properties>
    </style:style>
    <style:style style:name="Tableau1.B13" style:family="table-cell">
      <style:table-cell-properties style:vertical-align="middle" fo:padding="0.097cm" fo:border="none"/>
    </style:style>
    <style:style style:name="Tableau1.C13" style:family="table-cell">
      <style:table-cell-properties style:vertical-align="middle" fo:padding="0.097cm" fo:border="none"/>
    </style:style>
    <style:style style:name="Tableau1.D13" style:family="table-cell">
      <style:table-cell-properties style:vertical-align="middle" fo:padding="0.097cm" fo:border-left="none" fo:border-right="0.05pt solid #000000" fo:border-top="none" fo:border-bottom="0.05pt solid #000000"/>
    </style:style>
    <style:style style:name="Tableau1.E13" style:family="table-cell">
      <style:table-cell-properties style:vertical-align="middle" fo:padding="0.097cm" fo:border-left="none" fo:border-right="none" fo:border-top="none" fo:border-bottom="0.05pt solid #000000"/>
    </style:style>
    <style:style style:name="Tableau1.F13" style:family="table-cell">
      <style:table-cell-properties style:vertical-align="middle" fo:padding="0.097cm" fo:border="none"/>
    </style:style>
    <style:style style:name="Tableau1.G13" style:family="table-cell">
      <style:table-cell-properties style:vertical-align="middle" fo:padding="0.097cm" fo:border="none"/>
    </style:style>
    <style:style style:name="Tableau1.B14" style:family="table-cell">
      <style:table-cell-properties style:vertical-align="middle" fo:padding="0.097cm" fo:border="none"/>
    </style:style>
    <style:style style:name="Tableau1.C14" style:family="table-cell">
      <style:table-cell-properties style:vertical-align="middle" fo:padding="0.097cm" fo:border="none"/>
    </style:style>
    <style:style style:name="Tableau1.D14" style:family="table-cell">
      <style:table-cell-properties style:vertical-align="middle" fo:padding="0.097cm" fo:border-left="none" fo:border-right="0.05pt solid #000000" fo:border-top="none" fo:border-bottom="0.05pt solid #000000"/>
    </style:style>
    <style:style style:name="Tableau1.E14" style:family="table-cell">
      <style:table-cell-properties style:vertical-align="middle" fo:padding="0.097cm" fo:border-left="none" fo:border-right="none" fo:border-top="none" fo:border-bottom="0.05pt solid #000000"/>
    </style:style>
    <style:style style:name="Tableau1.F14" style:family="table-cell">
      <style:table-cell-properties style:vertical-align="middle" fo:padding="0.097cm" fo:border="none"/>
    </style:style>
    <style:style style:name="Tableau1.G14" style:family="table-cell">
      <style:table-cell-properties style:vertical-align="middle" fo:padding="0.097cm" fo:border="none"/>
    </style:style>
    <style:style style:name="Tableau1.B15" style:family="table-cell">
      <style:table-cell-properties style:vertical-align="middle" fo:padding="0.097cm" fo:border="none"/>
    </style:style>
    <style:style style:name="Tableau1.C15" style:family="table-cell">
      <style:table-cell-properties style:vertical-align="middle" fo:padding="0.097cm" fo:border="none"/>
    </style:style>
    <style:style style:name="Tableau1.D15" style:family="table-cell">
      <style:table-cell-properties style:vertical-align="middle" fo:padding="0.097cm" fo:border-left="none" fo:border-right="0.05pt solid #000000" fo:border-top="none" fo:border-bottom="0.05pt solid #000000"/>
    </style:style>
    <style:style style:name="Tableau1.E15" style:family="table-cell">
      <style:table-cell-properties style:vertical-align="middle" fo:padding="0.097cm" fo:border-left="none" fo:border-right="none" fo:border-top="none" fo:border-bottom="0.05pt solid #000000"/>
    </style:style>
    <style:style style:name="Tableau1.F15" style:family="table-cell">
      <style:table-cell-properties style:vertical-align="middle" fo:padding="0.097cm" fo:border="none"/>
    </style:style>
    <style:style style:name="Tableau1.G15" style:family="table-cell">
      <style:table-cell-properties style:vertical-align="middle" fo:padding="0.097cm" fo:border="none"/>
    </style:style>
    <style:style style:name="Tableau1.B16" style:family="table-cell">
      <style:table-cell-properties style:vertical-align="middle" fo:padding="0.097cm" fo:border="none"/>
    </style:style>
    <style:style style:name="Tableau1.C16" style:family="table-cell">
      <style:table-cell-properties style:vertical-align="middle" fo:padding="0.097cm" fo:border-left="none" fo:border-right="none" fo:border-top="none" fo:border-bottom="0.05pt solid #000000"/>
    </style:style>
    <style:style style:name="Tableau1.D16" style:family="table-cell">
      <style:table-cell-properties style:vertical-align="middle" fo:padding="0.097cm" fo:border-left="none" fo:border-right="0.05pt solid #000000" fo:border-top="none" fo:border-bottom="0.05pt solid #000000"/>
    </style:style>
    <style:style style:name="Tableau1.E16" style:family="table-cell">
      <style:table-cell-properties style:vertical-align="middle" fo:padding="0.097cm" fo:border-left="none" fo:border-right="none" fo:border-top="none" fo:border-bottom="0.05pt solid #000000"/>
    </style:style>
    <style:style style:name="Tableau1.F16" style:family="table-cell">
      <style:table-cell-properties style:vertical-align="middle" fo:padding="0.097cm" fo:border-left="none" fo:border-right="none" fo:border-top="none" fo:border-bottom="0.05pt solid #000000"/>
    </style:style>
    <style:style style:name="Tableau1.G16" style:family="table-cell">
      <style:table-cell-properties style:vertical-align="middle" fo:padding="0.097cm" fo:border="none"/>
    </style:style>
    <style:style style:name="Tableau1.B17" style:family="table-cell">
      <style:table-cell-properties style:vertical-align="middle" fo:padding="0.097cm" fo:border="none"/>
    </style:style>
    <style:style style:name="Tableau1.C17" style:family="table-cell">
      <style:table-cell-properties style:vertical-align="middle" fo:padding="0.097cm" fo:border="none"/>
    </style:style>
    <style:style style:name="Tableau1.D17" style:family="table-cell">
      <style:table-cell-properties style:vertical-align="middle" fo:padding="0.097cm" fo:border-left="none" fo:border-right="0.05pt solid #000000" fo:border-top="none" fo:border-bottom="0.05pt solid #000000"/>
    </style:style>
    <style:style style:name="Tableau1.E17" style:family="table-cell">
      <style:table-cell-properties style:vertical-align="middle" fo:padding="0.097cm" fo:border-left="none" fo:border-right="none" fo:border-top="none" fo:border-bottom="0.05pt solid #000000"/>
    </style:style>
    <style:style style:name="Tableau1.F17" style:family="table-cell">
      <style:table-cell-properties style:vertical-align="middle" fo:padding="0.097cm" fo:border="none"/>
    </style:style>
    <style:style style:name="Tableau1.G17" style:family="table-cell">
      <style:table-cell-properties style:vertical-align="middle" fo:padding="0.097cm" fo:border="none"/>
    </style:style>
    <style:style style:name="Tableau1.H17" style:family="table-cell">
      <style:table-cell-properties style:vertical-align="middle" fo:background-color="#ff3333" fo:padding="0.097cm" fo:border="none">
        <style:background-image/>
      </style:table-cell-properties>
    </style:style>
    <style:style style:name="Tableau1.I17" style:family="table-cell">
      <style:table-cell-properties style:vertical-align="middle" fo:background-color="#b2b2b2" fo:padding="0.097cm" fo:border="none">
        <style:background-image/>
      </style:table-cell-properties>
    </style:style>
    <style:style style:name="Tableau1.J17" style:family="table-cell">
      <style:table-cell-properties style:vertical-align="middle" fo:background-color="#ff9999" fo:padding="0.097cm" fo:border="none">
        <style:background-image/>
      </style:table-cell-properties>
    </style:style>
    <style:style style:name="Tableau1.B18" style:family="table-cell">
      <style:table-cell-properties style:vertical-align="middle" fo:padding="0.097cm" fo:border="none"/>
    </style:style>
    <style:style style:name="Tableau1.C18" style:family="table-cell">
      <style:table-cell-properties style:vertical-align="middle" fo:padding="0.097cm" fo:border="none"/>
    </style:style>
    <style:style style:name="Tableau1.D18" style:family="table-cell">
      <style:table-cell-properties style:vertical-align="middle" fo:padding="0.097cm" fo:border-left="none" fo:border-right="0.05pt solid #000000" fo:border-top="none" fo:border-bottom="0.05pt solid #000000"/>
    </style:style>
    <style:style style:name="Tableau1.E18" style:family="table-cell">
      <style:table-cell-properties style:vertical-align="middle" fo:padding="0.097cm" fo:border-left="none" fo:border-right="none" fo:border-top="none" fo:border-bottom="0.05pt solid #000000"/>
    </style:style>
    <style:style style:name="Tableau1.F18" style:family="table-cell">
      <style:table-cell-properties style:vertical-align="middle" fo:padding="0.097cm" fo:border="none"/>
    </style:style>
    <style:style style:name="Tableau1.G18" style:family="table-cell">
      <style:table-cell-properties style:vertical-align="middle" fo:padding="0.097cm" fo:border="none"/>
    </style:style>
    <style:style style:name="Tableau1.B19" style:family="table-cell">
      <style:table-cell-properties style:vertical-align="middle" fo:padding="0.097cm" fo:border="none"/>
    </style:style>
    <style:style style:name="Tableau1.C19" style:family="table-cell">
      <style:table-cell-properties style:vertical-align="middle" fo:padding="0.097cm" fo:border="none"/>
    </style:style>
    <style:style style:name="Tableau1.D19" style:family="table-cell">
      <style:table-cell-properties style:vertical-align="middle" fo:padding="0.097cm" fo:border-left="none" fo:border-right="0.05pt solid #000000" fo:border-top="none" fo:border-bottom="0.05pt solid #000000"/>
    </style:style>
    <style:style style:name="Tableau1.E19" style:family="table-cell">
      <style:table-cell-properties style:vertical-align="middle" fo:padding="0.097cm" fo:border-left="none" fo:border-right="none" fo:border-top="none" fo:border-bottom="0.05pt solid #000000"/>
    </style:style>
    <style:style style:name="Tableau1.F19" style:family="table-cell">
      <style:table-cell-properties style:vertical-align="middle" fo:padding="0.097cm" fo:border="none"/>
    </style:style>
    <style:style style:name="Tableau1.G19" style:family="table-cell">
      <style:table-cell-properties style:vertical-align="middle" fo:padding="0.097cm" fo:border="none"/>
    </style:style>
    <style:style style:name="Tableau1.B20" style:family="table-cell">
      <style:table-cell-properties style:vertical-align="middle" fo:padding="0.097cm" fo:border="none"/>
    </style:style>
    <style:style style:name="Tableau1.C20" style:family="table-cell">
      <style:table-cell-properties style:vertical-align="middle" fo:padding="0.097cm" fo:border="none"/>
    </style:style>
    <style:style style:name="Tableau1.D20" style:family="table-cell">
      <style:table-cell-properties style:vertical-align="middle" fo:padding="0.097cm" fo:border-left="none" fo:border-right="0.05pt solid #000000" fo:border-top="none" fo:border-bottom="0.05pt solid #000000"/>
    </style:style>
    <style:style style:name="Tableau1.E20" style:family="table-cell">
      <style:table-cell-properties style:vertical-align="middle" fo:padding="0.097cm" fo:border-left="none" fo:border-right="none" fo:border-top="none" fo:border-bottom="0.05pt solid #000000"/>
    </style:style>
    <style:style style:name="Tableau1.F20" style:family="table-cell">
      <style:table-cell-properties style:vertical-align="middle" fo:padding="0.097cm" fo:border="none"/>
    </style:style>
    <style:style style:name="Tableau1.G20" style:family="table-cell">
      <style:table-cell-properties style:vertical-align="middle" fo:padding="0.097cm" fo:border="none"/>
    </style:style>
    <style:style style:name="Tableau1.B21" style:family="table-cell">
      <style:table-cell-properties style:vertical-align="middle" fo:padding="0.097cm" fo:border="none"/>
    </style:style>
    <style:style style:name="Tableau1.C21" style:family="table-cell">
      <style:table-cell-properties style:vertical-align="middle" fo:padding="0.097cm" fo:border-left="none" fo:border-right="none" fo:border-top="none" fo:border-bottom="0.05pt solid #000000"/>
    </style:style>
    <style:style style:name="Tableau1.D21" style:family="table-cell">
      <style:table-cell-properties style:vertical-align="middle" fo:padding="0.097cm" fo:border-left="none" fo:border-right="0.05pt solid #000000" fo:border-top="none" fo:border-bottom="0.05pt solid #000000"/>
    </style:style>
    <style:style style:name="Tableau1.E21" style:family="table-cell">
      <style:table-cell-properties style:vertical-align="middle" fo:padding="0.097cm" fo:border-left="none" fo:border-right="none" fo:border-top="none" fo:border-bottom="0.05pt solid #000000"/>
    </style:style>
    <style:style style:name="Tableau1.F21" style:family="table-cell">
      <style:table-cell-properties style:vertical-align="middle" fo:padding="0.097cm" fo:border-left="none" fo:border-right="none" fo:border-top="none" fo:border-bottom="0.05pt solid #000000"/>
    </style:style>
    <style:style style:name="Tableau1.G21" style:family="table-cell">
      <style:table-cell-properties style:vertical-align="middle" fo:padding="0.097cm" fo:border="none"/>
    </style:style>
    <style:style style:name="Tableau1.B22" style:family="table-cell">
      <style:table-cell-properties style:vertical-align="middle" fo:padding="0.097cm" fo:border="none"/>
    </style:style>
    <style:style style:name="Tableau1.C22" style:family="table-cell">
      <style:table-cell-properties style:vertical-align="middle" fo:padding="0.097cm" fo:border="none"/>
    </style:style>
    <style:style style:name="Tableau1.D22" style:family="table-cell">
      <style:table-cell-properties style:vertical-align="middle" fo:padding="0.097cm" fo:border="none"/>
    </style:style>
    <style:style style:name="Tableau1.E22" style:family="table-cell">
      <style:table-cell-properties style:vertical-align="middle" fo:padding="0.097cm" fo:border="none"/>
    </style:style>
    <style:style style:name="Tableau1.F22" style:family="table-cell">
      <style:table-cell-properties style:vertical-align="middle" fo:padding="0.097cm" fo:border="none"/>
    </style:style>
    <style:style style:name="Tableau1.G22" style:family="table-cell">
      <style:table-cell-properties style:vertical-align="middle" fo:padding="0.097cm" fo:border="none"/>
    </style:style>
    <style:style style:name="Tableau1.H22" style:family="table-cell">
      <style:table-cell-properties style:vertical-align="middle" fo:padding="0.097cm" fo:border="none"/>
    </style:style>
    <style:style style:name="Tableau1.I22" style:family="table-cell">
      <style:table-cell-properties style:vertical-align="middle" fo:padding="0.097cm" fo:border="none"/>
    </style:style>
    <style:style style:name="Tableau1.J22" style:family="table-cell">
      <style:table-cell-properties style:vertical-align="middle" fo:padding="0.097cm" fo:border="none"/>
    </style:style>
    <style:style style:name="Tableau2" style:family="table">
      <style:table-properties style:width="17cm" fo:margin-top="1.3cm" fo:margin-bottom="1cm" table:align="margins" style:writing-mode="lr-tb"/>
    </style:style>
    <style:style style:name="Tableau2.A" style:family="table-column">
      <style:table-column-properties style:column-width="0.483cm" style:rel-column-width="1863*"/>
    </style:style>
    <style:style style:name="Tableau2.B" style:family="table-column">
      <style:table-column-properties style:column-width="0.489cm" style:rel-column-width="1883*"/>
    </style:style>
    <style:style style:name="Tableau2.C" style:family="table-column">
      <style:table-column-properties style:column-width="0.801cm" style:rel-column-width="3087*"/>
    </style:style>
    <style:style style:name="Tableau2.D" style:family="table-column">
      <style:table-column-properties style:column-width="0.778cm" style:rel-column-width="2998*"/>
    </style:style>
    <style:style style:name="Tableau2.E" style:family="table-column">
      <style:table-column-properties style:column-width="0.579cm" style:rel-column-width="2230*"/>
    </style:style>
    <style:style style:name="Tableau2.G" style:family="table-column">
      <style:table-column-properties style:column-width="0.577cm" style:rel-column-width="2223*"/>
    </style:style>
    <style:style style:name="Tableau2.c" style:family="table-column">
      <style:table-column-properties style:column-width="0.58cm" style:rel-column-width="2240*"/>
    </style:style>
    <style:style style:name="Tableau2.1" style:family="table-row">
      <style:table-row-properties style:min-row-height="0.7cm"/>
    </style:style>
    <style:style style:name="Tableau2.A1" style:family="table-cell">
      <style:table-cell-properties style:vertical-align="middle" fo:padding="0.049cm" fo:border="none"/>
    </style:style>
    <style:style style:name="Tableau2.C1" style:family="table-cell">
      <style:table-cell-properties style:vertical-align="middle" fo:padding="0.049cm" fo:border-left="none" fo:border-right="none" fo:border-top="none" fo:border-bottom="0.05pt dotted #000000"/>
    </style:style>
    <style:style style:name="Tableau2.A2" style:family="table-cell">
      <style:table-cell-properties style:vertical-align="middle" fo:padding="0.097cm" fo:border-left="none" fo:border-right="none" fo:border-top="0.05pt solid #000000" fo:border-bottom="none"/>
    </style:style>
    <style:style style:name="Tableau2.B2" style:family="table-cell">
      <style:table-cell-properties style:vertical-align="middle" fo:padding="0cm" fo:border-left="none" fo:border-right="0.05pt solid #000000" fo:border-top="0.05pt solid #000000" fo:border-bottom="0.05pt solid #000000"/>
    </style:style>
    <style:style style:name="Tableau2.C2" style:family="table-cell">
      <style:table-cell-properties style:vertical-align="middle" fo:padding="0.049cm" fo:border-left="none" fo:border-right="none" fo:border-top="none" fo:border-bottom="0.05pt dotted #000000" style:writing-mode="lr-tb"/>
    </style:style>
    <style:style style:name="Tableau2.D2" style:family="table-cell">
      <style:table-cell-properties style:vertical-align="middle" fo:background-color="transparent" fo:padding="0.049cm" fo:border-left="none" fo:border-right="none" fo:border-top="0.05pt dotted #000000" fo:border-bottom="0.05pt dotted #000000">
        <style:background-image/>
      </style:table-cell-properties>
    </style:style>
    <style:style style:name="Tableau2.B3" style:family="table-cell">
      <style:table-cell-properties style:vertical-align="middle" fo:padding="0cm" fo:border-left="none" fo:border-right="0.05pt solid #000000" fo:border-top="none" fo:border-bottom="0.05pt solid #000000"/>
    </style:style>
    <style:style style:name="Tableau2.B4" style:family="table-cell">
      <style:table-cell-properties style:vertical-align="middle" fo:padding="0cm" fo:border-left="none" fo:border-right="0.05pt solid #000000" fo:border-top="none" fo:border-bottom="0.05pt solid #000000"/>
    </style:style>
    <style:style style:name="Tableau2.B5" style:family="table-cell">
      <style:table-cell-properties style:vertical-align="middle" fo:padding="0cm" fo:border-left="none" fo:border-right="0.05pt solid #000000" fo:border-top="none" fo:border-bottom="0.05pt solid #000000"/>
    </style:style>
    <style:style style:name="Tableau2.A6" style:family="table-cell">
      <style:table-cell-properties style:vertical-align="middle" fo:padding="0.049cm" fo:border-left="none" fo:border-right="none" fo:border-top="none" fo:border-bottom="0.05pt solid #000000"/>
    </style:style>
    <style:style style:name="Tableau2.B6" style:family="table-cell">
      <style:table-cell-properties style:vertical-align="middle" fo:padding="0cm" fo:border-left="none" fo:border-right="0.05pt solid #000000" fo:border-top="none" fo:border-bottom="0.05pt solid #000000"/>
    </style:style>
    <style:style style:name="Tableau2.B7" style:family="table-cell">
      <style:table-cell-properties style:vertical-align="middle" fo:padding="0cm" fo:border-left="none" fo:border-right="0.05pt solid #000000" fo:border-top="none" fo:border-bottom="0.05pt solid #000000"/>
    </style:style>
    <style:style style:name="Tableau2.D7" style:family="table-cell">
      <style:table-cell-properties style:vertical-align="middle" fo:background-color="transparent" fo:padding="0.049cm" fo:border-left="none" fo:border-right="none" fo:border-top="none" fo:border-bottom="0.05pt dotted #000000">
        <style:background-image/>
      </style:table-cell-properties>
    </style:style>
    <style:style style:name="Tableau2.B8" style:family="table-cell">
      <style:table-cell-properties style:vertical-align="middle" fo:padding="0cm" fo:border-left="none" fo:border-right="0.05pt solid #000000" fo:border-top="none" fo:border-bottom="0.05pt solid #000000"/>
    </style:style>
    <style:style style:name="Tableau2.B9" style:family="table-cell">
      <style:table-cell-properties style:vertical-align="middle" fo:padding="0cm" fo:border-left="none" fo:border-right="0.05pt solid #000000" fo:border-top="none" fo:border-bottom="0.05pt solid #000000"/>
    </style:style>
    <style:style style:name="Tableau2.B10" style:family="table-cell">
      <style:table-cell-properties style:vertical-align="middle" fo:padding="0cm" fo:border-left="none" fo:border-right="0.05pt solid #000000" fo:border-top="none" fo:border-bottom="0.05pt solid #000000"/>
    </style:style>
    <style:style style:name="Tableau2.A11" style:family="table-cell">
      <style:table-cell-properties style:vertical-align="middle" fo:padding="0.049cm" fo:border-left="none" fo:border-right="none" fo:border-top="none" fo:border-bottom="0.05pt solid #000000"/>
    </style:style>
    <style:style style:name="Tableau2.B11" style:family="table-cell">
      <style:table-cell-properties style:vertical-align="middle" fo:padding="0cm" fo:border-left="none" fo:border-right="0.05pt solid #000000" fo:border-top="none" fo:border-bottom="0.05pt solid #000000"/>
    </style:style>
    <style:style style:name="Tableau2.B12" style:family="table-cell">
      <style:table-cell-properties style:vertical-align="middle" fo:padding="0cm" fo:border-left="none" fo:border-right="0.05pt solid #000000" fo:border-top="none" fo:border-bottom="0.05pt solid #000000"/>
    </style:style>
    <style:style style:name="Tableau2.C12" style:family="table-cell">
      <style:table-cell-properties style:vertical-align="middle" fo:padding="0.049cm" fo:border-left="none" fo:border-right="none" fo:border-top="none" fo:border-bottom="0.05pt solid #000000" style:writing-mode="lr-tb"/>
    </style:style>
    <style:style style:name="Tableau2.B13" style:family="table-cell">
      <style:table-cell-properties style:vertical-align="middle" fo:padding="0cm" fo:border-left="none" fo:border-right="0.05pt solid #000000" fo:border-top="none" fo:border-bottom="0.05pt solid #000000"/>
    </style:style>
    <style:style style:name="Tableau2.C13" style:family="table-cell">
      <style:table-cell-properties style:vertical-align="middle" fo:padding="0.049cm" fo:border-left="none" fo:border-right="none" fo:border-top="none" fo:border-bottom="0.05pt solid #000000" style:writing-mode="lr-tb"/>
    </style:style>
    <style:style style:name="Tableau2.B14" style:family="table-cell">
      <style:table-cell-properties style:vertical-align="middle" fo:padding="0cm" fo:border-left="none" fo:border-right="0.05pt solid #000000" fo:border-top="none" fo:border-bottom="0.05pt solid #000000"/>
    </style:style>
    <style:style style:name="Tableau2.C14" style:family="table-cell">
      <style:table-cell-properties style:vertical-align="middle" fo:padding="0.049cm" fo:border-left="none" fo:border-right="none" fo:border-top="none" fo:border-bottom="0.05pt solid #000000" style:writing-mode="lr-tb"/>
    </style:style>
    <style:style style:name="Tableau2.B15" style:family="table-cell">
      <style:table-cell-properties style:vertical-align="middle" fo:padding="0cm" fo:border-left="none" fo:border-right="0.05pt solid #000000" fo:border-top="none" fo:border-bottom="0.05pt solid #000000"/>
    </style:style>
    <style:style style:name="Tableau2.C15" style:family="table-cell">
      <style:table-cell-properties style:vertical-align="middle" fo:padding="0.049cm" fo:border-left="none" fo:border-right="none" fo:border-top="none" fo:border-bottom="0.05pt solid #000000" style:writing-mode="lr-tb"/>
    </style:style>
    <style:style style:name="Tableau2.A16" style:family="table-cell">
      <style:table-cell-properties style:vertical-align="middle" fo:padding="0.049cm" fo:border-left="none" fo:border-right="none" fo:border-top="none" fo:border-bottom="0.05pt solid #000000"/>
    </style:style>
    <style:style style:name="Tableau2.B16" style:family="table-cell">
      <style:table-cell-properties style:vertical-align="middle" fo:padding="0cm" fo:border-left="none" fo:border-right="0.05pt solid #000000" fo:border-top="none" fo:border-bottom="0.05pt solid #000000"/>
    </style:style>
    <style:style style:name="Tableau2.C16" style:family="table-cell">
      <style:table-cell-properties style:vertical-align="middle" fo:padding="0.049cm" fo:border-left="none" fo:border-right="none" fo:border-top="none" fo:border-bottom="0.05pt solid #000000" style:writing-mode="lr-tb"/>
    </style:style>
    <style:style style:name="Tableau2.B17" style:family="table-cell">
      <style:table-cell-properties style:vertical-align="middle" fo:padding="0cm" fo:border-left="none" fo:border-right="0.05pt solid #000000" fo:border-top="none" fo:border-bottom="0.05pt solid #000000"/>
    </style:style>
    <style:style style:name="Tableau2.C17" style:family="table-cell">
      <style:table-cell-properties style:vertical-align="middle" fo:padding="0.049cm" fo:border-left="none" fo:border-right="none" fo:border-top="none" fo:border-bottom="0.05pt solid #000000" style:writing-mode="lr-tb"/>
    </style:style>
    <style:style style:name="Tableau2.D17" style:family="table-cell">
      <style:table-cell-properties style:vertical-align="middle" fo:background-color="transparent" fo:padding="0.049cm" fo:border-left="none" fo:border-right="none" fo:border-top="none" fo:border-bottom="0.05pt solid #000000">
        <style:background-image/>
      </style:table-cell-properties>
    </style:style>
    <style:style style:name="Tableau2.B18" style:family="table-cell">
      <style:table-cell-properties style:vertical-align="middle" fo:padding="0cm" fo:border-left="none" fo:border-right="0.05pt solid #000000" fo:border-top="none" fo:border-bottom="0.05pt solid #000000"/>
    </style:style>
    <style:style style:name="Tableau2.C18" style:family="table-cell">
      <style:table-cell-properties style:vertical-align="middle" fo:padding="0.049cm" fo:border-left="none" fo:border-right="none" fo:border-top="none" fo:border-bottom="0.05pt solid #000000" style:writing-mode="lr-tb"/>
    </style:style>
    <style:style style:name="Tableau2.B19" style:family="table-cell">
      <style:table-cell-properties style:vertical-align="middle" fo:padding="0cm" fo:border-left="none" fo:border-right="0.05pt solid #000000" fo:border-top="none" fo:border-bottom="0.05pt solid #000000"/>
    </style:style>
    <style:style style:name="Tableau2.C19" style:family="table-cell">
      <style:table-cell-properties style:vertical-align="middle" fo:padding="0.049cm" fo:border-left="none" fo:border-right="none" fo:border-top="none" fo:border-bottom="0.05pt solid #000000" style:writing-mode="lr-tb"/>
    </style:style>
    <style:style style:name="Tableau2.B20" style:family="table-cell">
      <style:table-cell-properties style:vertical-align="middle" fo:padding="0cm" fo:border-left="none" fo:border-right="0.05pt solid #000000" fo:border-top="none" fo:border-bottom="0.05pt solid #000000"/>
    </style:style>
    <style:style style:name="Tableau2.C20" style:family="table-cell">
      <style:table-cell-properties style:vertical-align="middle" fo:padding="0.049cm" fo:border-left="none" fo:border-right="none" fo:border-top="none" fo:border-bottom="0.05pt solid #000000" style:writing-mode="lr-tb"/>
    </style:style>
    <style:style style:name="Tableau2.A21" style:family="table-cell">
      <style:table-cell-properties style:vertical-align="middle" fo:padding="0.049cm" fo:border-left="none" fo:border-right="none" fo:border-top="none" fo:border-bottom="0.05pt solid #000000"/>
    </style:style>
    <style:style style:name="Tableau2.B21" style:family="table-cell">
      <style:table-cell-properties style:vertical-align="middle" fo:padding="0cm" fo:border-left="none" fo:border-right="0.05pt solid #000000" fo:border-top="none" fo:border-bottom="0.05pt solid #000000"/>
    </style:style>
    <style:style style:name="Tableau2.C21" style:family="table-cell">
      <style:table-cell-properties style:vertical-align="middle" fo:padding="0.049cm" fo:border-left="none" fo:border-right="none" fo:border-top="none" fo:border-bottom="0.05pt solid #000000" style:writing-mode="lr-tb"/>
    </style:style>
    <style:style style:name="Tableau2.A22" style:family="table-cell">
      <style:table-cell-properties style:vertical-align="middle" fo:padding="0.097cm" fo:border="none"/>
    </style:style>
    <style:style style:name="Tableau2.B22" style:family="table-cell">
      <style:table-cell-properties style:vertical-align="middle" fo:padding="0cm" fo:border-left="none" fo:border-right="0.05pt solid #000000" fo:border-top="none" fo:border-bottom="none"/>
    </style:style>
    <style:style style:name="Tableau2.C22" style:family="table-cell">
      <style:table-cell-properties style:vertical-align="middle" fo:padding="0.097cm" fo:border="none"/>
    </style:style>
    <style:style style:name="Tableau2.D22" style:family="table-cell">
      <style:table-cell-properties style:vertical-align="middle" fo:padding="0.097cm" fo:border="none"/>
    </style:style>
    <style:style style:name="Tableau2.E22" style:family="table-cell">
      <style:table-cell-properties style:vertical-align="middle" fo:padding="0.097cm" fo:border="none"/>
    </style:style>
    <style:style style:name="Tableau2.F22" style:family="table-cell">
      <style:table-cell-properties style:vertical-align="middle" fo:padding="0.097cm" fo:border="none"/>
    </style:style>
    <style:style style:name="Tableau2.G22" style:family="table-cell">
      <style:table-cell-properties style:vertical-align="middle" fo:padding="0.097cm" fo:border="none"/>
    </style:style>
    <style:style style:name="Tableau2.H22" style:family="table-cell">
      <style:table-cell-properties style:vertical-align="middle" fo:padding="0.097cm" fo:border="none"/>
    </style:style>
    <style:style style:name="Tableau2.I22" style:family="table-cell">
      <style:table-cell-properties style:vertical-align="middle" fo:padding="0.097cm" fo:border="none"/>
    </style:style>
    <style:style style:name="Tableau2.J22" style:family="table-cell">
      <style:table-cell-properties style:vertical-align="middle" fo:padding="0.097cm" fo:border="none"/>
    </style:style>
    <style:style style:name="Tableau2.K22" style:family="table-cell">
      <style:table-cell-properties style:vertical-align="middle" fo:padding="0.097cm" fo:border="none"/>
    </style:style>
    <style:style style:name="Tableau2.L22" style:family="table-cell">
      <style:table-cell-properties style:vertical-align="middle" fo:padding="0.097cm" fo:border="none"/>
    </style:style>
    <style:style style:name="Tableau2.M22" style:family="table-cell">
      <style:table-cell-properties style:vertical-align="middle" fo:padding="0.097cm" fo:border="none"/>
    </style:style>
    <style:style style:name="Tableau2.N22" style:family="table-cell">
      <style:table-cell-properties style:vertical-align="middle" fo:padding="0.097cm" fo:border="none"/>
    </style:style>
    <style:style style:name="Tableau2.O22" style:family="table-cell">
      <style:table-cell-properties style:vertical-align="middle" fo:padding="0.097cm" fo:border="none"/>
    </style:style>
    <style:style style:name="Tableau2.P22" style:family="table-cell">
      <style:table-cell-properties style:vertical-align="middle" fo:padding="0.097cm" fo:border="none"/>
    </style:style>
    <style:style style:name="Tableau2.Q22" style:family="table-cell">
      <style:table-cell-properties style:vertical-align="middle" fo:padding="0.097cm" fo:border="none"/>
    </style:style>
    <style:style style:name="Tableau2.R22" style:family="table-cell">
      <style:table-cell-properties style:vertical-align="middle" fo:padding="0.097cm" fo:border="none"/>
    </style:style>
    <style:style style:name="Tableau2.S22" style:family="table-cell">
      <style:table-cell-properties style:vertical-align="middle" fo:padding="0.097cm" fo:border="none"/>
    </style:style>
    <style:style style:name="Tableau2.T22" style:family="table-cell">
      <style:table-cell-properties style:vertical-align="middle" fo:padding="0.097cm" fo:border="none"/>
    </style:style>
    <style:style style:name="Tableau2.U22" style:family="table-cell">
      <style:table-cell-properties style:vertical-align="middle" fo:padding="0.097cm" fo:border="none"/>
    </style:style>
    <style:style style:name="Tableau2.V22" style:family="table-cell">
      <style:table-cell-properties style:vertical-align="middle" fo:padding="0.097cm" fo:border="none"/>
    </style:style>
    <style:style style:name="Tableau2.W22" style:family="table-cell">
      <style:table-cell-properties style:vertical-align="middle" fo:padding="0.097cm" fo:border="none"/>
    </style:style>
    <style:style style:name="Tableau2.X22" style:family="table-cell">
      <style:table-cell-properties style:vertical-align="middle" fo:padding="0.097cm" fo:border="none"/>
    </style:style>
    <style:style style:name="Tableau2.Y22" style:family="table-cell">
      <style:table-cell-properties style:vertical-align="middle" fo:padding="0.097cm" fo:border="none"/>
    </style:style>
    <style:style style:name="Tableau2.Z22" style:family="table-cell">
      <style:table-cell-properties style:vertical-align="middle" fo:padding="0.097cm" fo:border="none"/>
    </style:style>
    <style:style style:name="Tableau2.a22" style:family="table-cell">
      <style:table-cell-properties style:vertical-align="middle" fo:padding="0.097cm" fo:border="none"/>
    </style:style>
    <style:style style:name="Tableau2.b22" style:family="table-cell">
      <style:table-cell-properties style:vertical-align="middle" fo:padding="0.097cm" fo:border="none"/>
    </style:style>
    <style:style style:name="Tableau2.c22" style:family="table-cell">
      <style:table-cell-properties style:vertical-align="middle" fo:padding="0.097cm" fo:border="none"/>
    </style:style>
    <style:style style:name="Tableau6" style:family="table">
      <style:table-properties style:width="17cm" fo:margin-top="0.3cm" fo:margin-bottom="0.499cm" table:align="margins" style:may-break-between-rows="false" style:writing-mode="lr-tb"/>
    </style:style>
    <style:style style:name="Tableau6.A" style:family="table-column">
      <style:table-column-properties style:column-width="2.764cm" style:rel-column-width="10657*"/>
    </style:style>
    <style:style style:name="Tableau6.B" style:family="table-column">
      <style:table-column-properties style:column-width="3.558cm" style:rel-column-width="13717*"/>
    </style:style>
    <style:style style:name="Tableau6.D" style:family="table-column">
      <style:table-column-properties style:column-width="3.56cm" style:rel-column-width="13724*"/>
    </style:style>
    <style:style style:name="Tableau6.E" style:family="table-column">
      <style:table-column-properties style:column-width="3.56cm" style:rel-column-width="13720*"/>
    </style:style>
    <style:style style:name="Tableau6.1" style:family="table-row">
      <style:table-row-properties style:min-row-height="1cm" fo:keep-together="always"/>
    </style:style>
    <style:style style:name="Tableau6.A1" style:family="table-cell">
      <style:table-cell-properties style:vertical-align="middle" fo:padding="0.097cm" fo:border="none"/>
    </style:style>
    <style:style style:name="Tableau6.2" style:family="table-row">
      <style:table-row-properties style:min-row-height="0.6cm" fo:keep-together="always"/>
    </style:style>
    <style:style style:name="Tableau6.A2" style:family="table-cell">
      <style:table-cell-properties style:vertical-align="middle" fo:background-color="#99ff66" fo:padding="0.097cm" fo:border="none">
        <style:background-image/>
      </style:table-cell-properties>
    </style:style>
    <style:style style:name="Tableau6.3" style:family="table-row">
      <style:table-row-properties style:min-row-height="0.4cm" fo:keep-together="always"/>
    </style:style>
    <style:style style:name="Tableau6.4" style:family="table-row">
      <style:table-row-properties style:min-row-height="0.201cm" fo:keep-together="always"/>
    </style:style>
    <style:style style:name="Tableau6.5" style:family="table-row">
      <style:table-row-properties style:min-row-height="0.801cm" fo:keep-together="always"/>
    </style:style>
    <style:style style:name="Tableau6.A6" style:family="table-cell">
      <style:table-cell-properties style:vertical-align="middle" fo:background-color="#00ccff" fo:padding="0.097cm" fo:border="none">
        <style:background-image/>
      </style:table-cell-properties>
    </style:style>
    <style:style style:name="Tableau6.B6" style:family="table-cell">
      <style:table-cell-properties style:vertical-align="middle" fo:background-color="transparent" fo:padding="0.097cm" fo:border="none">
        <style:background-image/>
      </style:table-cell-properties>
    </style:style>
    <style:style style:name="Tableau6.A10" style:family="table-cell">
      <style:table-cell-properties style:vertical-align="middle" fo:background-color="#ff33ff" fo:padding="0.097cm" fo:border="none">
        <style:background-image/>
      </style:table-cell-properties>
    </style:style>
    <style:style style:name="Tableau6.A14" style:family="table-cell">
      <style:table-cell-properties style:vertical-align="middle" fo:background-color="#ff3333" fo:padding="0.097cm" fo:border="none">
        <style:background-image/>
      </style:table-cell-properties>
    </style:style>
    <style:style style:name="Tableau7" style:family="table">
      <style:table-properties style:width="17cm" fo:margin-top="0.3cm" fo:margin-bottom="0.499cm" table:align="margins" style:may-break-between-rows="false" style:writing-mode="lr-tb"/>
    </style:style>
    <style:style style:name="Tableau7.A" style:family="table-column">
      <style:table-column-properties style:column-width="2.764cm" style:rel-column-width="10657*"/>
    </style:style>
    <style:style style:name="Tableau7.B" style:family="table-column">
      <style:table-column-properties style:column-width="3.558cm" style:rel-column-width="13717*"/>
    </style:style>
    <style:style style:name="Tableau7.D" style:family="table-column">
      <style:table-column-properties style:column-width="3.56cm" style:rel-column-width="13724*"/>
    </style:style>
    <style:style style:name="Tableau7.E" style:family="table-column">
      <style:table-column-properties style:column-width="3.56cm" style:rel-column-width="13720*"/>
    </style:style>
    <style:style style:name="Tableau7.1" style:family="table-row">
      <style:table-row-properties fo:keep-together="always"/>
    </style:style>
    <style:style style:name="Tableau7.A1" style:family="table-cell">
      <style:table-cell-properties style:vertical-align="middle" fo:padding="0.097cm" fo:border="none"/>
    </style:style>
    <style:style style:name="Tableau7.2" style:family="table-row">
      <style:table-row-properties style:min-row-height="0.6cm" fo:keep-together="always"/>
    </style:style>
    <style:style style:name="Tableau7.A2" style:family="table-cell">
      <style:table-cell-properties style:vertical-align="middle" fo:background-color="#ccffcc" fo:padding="0.097cm" fo:border="none">
        <style:background-image/>
      </style:table-cell-properties>
    </style:style>
    <style:style style:name="Tableau7.3" style:family="table-row">
      <style:table-row-properties style:min-row-height="0.4cm" fo:keep-together="always"/>
    </style:style>
    <style:style style:name="Tableau7.4" style:family="table-row">
      <style:table-row-properties style:min-row-height="0.201cm" fo:keep-together="always"/>
    </style:style>
    <style:style style:name="Tableau7.5" style:family="table-row">
      <style:table-row-properties style:min-row-height="0.801cm" fo:keep-together="always"/>
    </style:style>
    <style:style style:name="Tableau7.A6" style:family="table-cell">
      <style:table-cell-properties style:vertical-align="middle" fo:background-color="#99ccff" fo:padding="0.097cm" fo:border="none">
        <style:background-image/>
      </style:table-cell-properties>
    </style:style>
    <style:style style:name="Tableau7.A10" style:family="table-cell">
      <style:table-cell-properties style:vertical-align="middle" fo:background-color="#ffcc99" fo:padding="0.097cm" fo:border="none">
        <style:background-image/>
      </style:table-cell-properties>
    </style:style>
    <style:style style:name="Tableau7.A14" style:family="table-cell">
      <style:table-cell-properties style:vertical-align="middle" fo:background-color="#ff9999" fo:padding="0.097cm" fo:border="none">
        <style:background-image/>
      </style:table-cell-properties>
    </style:style>
    <style:style style:name="Tableau3" style:family="table">
      <style:table-properties style:width="17cm" fo:margin-top="0.3cm" fo:margin-bottom="0.499cm" table:align="margins" style:may-break-between-rows="false" style:writing-mode="lr-tb"/>
    </style:style>
    <style:style style:name="Tableau3.A" style:family="table-column">
      <style:table-column-properties style:column-width="2.764cm" style:rel-column-width="10657*"/>
    </style:style>
    <style:style style:name="Tableau3.B" style:family="table-column">
      <style:table-column-properties style:column-width="3.558cm" style:rel-column-width="13717*"/>
    </style:style>
    <style:style style:name="Tableau3.D" style:family="table-column">
      <style:table-column-properties style:column-width="3.56cm" style:rel-column-width="13724*"/>
    </style:style>
    <style:style style:name="Tableau3.E" style:family="table-column">
      <style:table-column-properties style:column-width="3.56cm" style:rel-column-width="13720*"/>
    </style:style>
    <style:style style:name="Tableau3.1" style:family="table-row">
      <style:table-row-properties fo:keep-together="always"/>
    </style:style>
    <style:style style:name="Tableau3.A1" style:family="table-cell">
      <style:table-cell-properties style:vertical-align="middle" fo:padding="0.097cm" fo:border="none"/>
    </style:style>
    <style:style style:name="Tableau3.2" style:family="table-row">
      <style:table-row-properties style:min-row-height="0.6cm" fo:keep-together="always"/>
    </style:style>
    <style:style style:name="Tableau3.A2" style:family="table-cell">
      <style:table-cell-properties style:vertical-align="middle" fo:background-color="#eeeeee" fo:padding="0.097cm" fo:border="none">
        <style:background-image/>
      </style:table-cell-properties>
    </style:style>
    <style:style style:name="Tableau3.3" style:family="table-row">
      <style:table-row-properties style:min-row-height="0.4cm" fo:keep-together="always"/>
    </style:style>
    <style:style style:name="Tableau3.4" style:family="table-row">
      <style:table-row-properties style:min-row-height="0.201cm" fo:keep-together="always"/>
    </style:style>
    <style:style style:name="Tableau3.5" style:family="table-row">
      <style:table-row-properties style:min-row-height="0.801cm" fo:keep-together="always"/>
    </style:style>
    <style:style style:name="Tableau3.A6" style:family="table-cell">
      <style:table-cell-properties style:vertical-align="middle" fo:background-color="#dddddd" fo:padding="0.097cm" fo:border="none">
        <style:background-image/>
      </style:table-cell-properties>
    </style:style>
    <style:style style:name="Tableau3.A10" style:family="table-cell">
      <style:table-cell-properties style:vertical-align="middle" fo:background-color="#cccccc" fo:padding="0.097cm" fo:border="none">
        <style:background-image/>
      </style:table-cell-properties>
    </style:style>
    <style:style style:name="Tableau3.A14" style:family="table-cell">
      <style:table-cell-properties style:vertical-align="middle" fo:background-color="#b2b2b2" fo:padding="0.097cm" fo:border="none">
        <style:background-image/>
      </style:table-cell-properties>
    </style:style>
    <style:style style:name="Tableau5" style:family="table">
      <style:table-properties style:width="8.502cm" style:rel-width="50%" fo:margin-top="0.199cm" fo:margin-bottom="0.499cm" table:align="center" style:may-break-between-rows="false" style:writing-mode="lr-tb"/>
    </style:style>
    <style:style style:name="Tableau5.A" style:family="table-column">
      <style:table-column-properties style:column-width="0.995cm" style:rel-column-width="564*"/>
    </style:style>
    <style:style style:name="Tableau5.B" style:family="table-column">
      <style:table-column-properties style:column-width="3.253cm" style:rel-column-width="1844*"/>
    </style:style>
    <style:style style:name="Tableau5.C" style:family="table-column">
      <style:table-column-properties style:column-width="4.255cm" style:rel-column-width="2411*"/>
    </style:style>
    <style:style style:name="Tableau5.1" style:family="table-row">
      <style:table-row-properties style:min-row-height="1.499cm" fo:keep-together="always"/>
    </style:style>
    <style:style style:name="Tableau5.A1" style:family="table-cell">
      <style:table-cell-properties style:vertical-align="middle" fo:background-color="transparent" fo:padding="0.097cm" fo:border-left="0.05pt solid #000000" fo:border-right="none" fo:border-top="0.05pt solid #000000" fo:border-bottom="0.05pt solid #000000">
        <style:background-image/>
      </style:table-cell-properties>
    </style:style>
    <style:style style:name="Tableau5.B1" style:family="table-cell">
      <style:table-cell-properties style:vertical-align="middle" fo:background-color="transparent" fo:padding="0.097cm" fo:border-left="none" fo:border-right="0.05pt solid #000000" fo:border-top="0.05pt solid #000000" fo:border-bottom="0.05pt solid #000000">
        <style:background-image/>
      </style:table-cell-properties>
    </style:style>
    <style:style style:name="Tableau5.B2" style:family="table-cell">
      <style:table-cell-properties style:vertical-align="middle" fo:background-color="transparent" fo:padding="0.097cm" fo:border-left="none" fo:border-right="0.05pt solid #000000" fo:border-top="none" fo:border-bottom="0.05pt solid #000000">
        <style:background-image/>
      </style:table-cell-properties>
    </style:style>
    <style:style style:name="Tableau5.A3" style:family="table-cell">
      <style:table-cell-properties style:vertical-align="middle" fo:background-color="transparent" fo:padding="0.097cm" fo:border-left="0.05pt solid #000000" fo:border-right="none" fo:border-top="none" fo:border-bottom="0.05pt solid #000000">
        <style:background-image/>
      </style:table-cell-properties>
    </style:style>
    <style:style style:name="Tableau5.5" style:family="table-row">
      <style:table-row-properties style:min-row-height="0.7cm" fo:keep-together="always"/>
    </style:style>
    <style:style style:name="Tableau5.A5" style:family="table-cell">
      <style:table-cell-properties style:vertical-align="middle" fo:background-color="transparent" fo:padding="0.097cm" fo:border="none">
        <style:background-image/>
      </style:table-cell-properties>
    </style:style>
    <style:style style:name="P1" style:family="paragraph" style:parent-style-name="Footer">
      <style:paragraph-properties>
        <style:tab-stops>
          <style:tab-stop style:position="8.5cm" style:type="center"/>
          <style:tab-stop style:position="17cm" style:type="right"/>
        </style:tab-stops>
      </style:paragraph-properties>
      <style:text-properties fo:language="fr" fo:country="FR" officeooo:rsid="0033e76c" officeooo:paragraph-rsid="0033e76c"/>
    </style:style>
    <style:style style:name="P2" style:family="paragraph" style:parent-style-name="Standard">
      <style:paragraph-properties fo:text-align="center" style:justify-single-word="false"/>
      <style:text-properties fo:language="fr" fo:country="FR"/>
    </style:style>
    <style:style style:name="P3" style:family="paragraph" style:parent-style-name="Standard">
      <style:paragraph-properties fo:text-align="start" style:justify-single-word="false"/>
      <style:text-properties fo:language="fr" fo:country="FR" officeooo:rsid="00a5b449" officeooo:paragraph-rsid="00a5b449"/>
    </style:style>
    <style:style style:name="P4" style:family="paragraph" style:parent-style-name="Standard">
      <style:paragraph-properties fo:text-align="start" style:justify-single-word="false"/>
      <style:text-properties fo:language="fr" fo:country="FR"/>
    </style:style>
    <style:style style:name="P5" style:family="paragraph" style:parent-style-name="Standard">
      <style:paragraph-properties fo:text-align="start" style:justify-single-word="false"/>
      <style:text-properties fo:language="fr" fo:country="FR" officeooo:rsid="00fbd58b" officeooo:paragraph-rsid="00fbd58b"/>
    </style:style>
    <style:style style:name="P6" style:family="paragraph" style:parent-style-name="Standard">
      <style:paragraph-properties fo:text-align="start" style:justify-single-word="false"/>
      <style:text-properties fo:font-weight="bold" officeooo:rsid="013a57f9" officeooo:paragraph-rsid="013a57f9" style:font-weight-asian="bold" style:font-weight-complex="bold"/>
    </style:style>
    <style:style style:name="P7" style:family="paragraph" style:parent-style-name="Standard">
      <style:paragraph-properties fo:text-align="start" style:justify-single-word="false"/>
      <style:text-properties fo:font-weight="bold" officeooo:rsid="013a57f9" officeooo:paragraph-rsid="013cbf2b" style:font-weight-asian="bold" style:font-weight-complex="bold"/>
    </style:style>
    <style:style style:name="P8" style:family="paragraph" style:parent-style-name="Standard">
      <style:paragraph-properties fo:text-align="start" style:justify-single-word="false"/>
      <style:text-properties fo:font-weight="bold" officeooo:rsid="013a57f9" officeooo:paragraph-rsid="014c7136" style:font-weight-asian="bold" style:font-weight-complex="bold"/>
    </style:style>
    <style:style style:name="P9" style:family="paragraph" style:parent-style-name="Standard">
      <style:paragraph-properties fo:text-align="start" style:justify-single-word="false"/>
      <style:text-properties fo:font-weight="bold" officeooo:rsid="013a57f9" officeooo:paragraph-rsid="01d2980b" style:font-weight-asian="bold" style:font-weight-complex="bold"/>
    </style:style>
    <style:style style:name="P10" style:family="paragraph" style:parent-style-name="Text_20_body">
      <style:text-properties fo:language="fr" fo:country="FR"/>
    </style:style>
    <style:style style:name="P11" style:family="paragraph" style:parent-style-name="Text_20_body">
      <style:text-properties fo:language="fr" fo:country="FR" officeooo:rsid="00887e89" officeooo:paragraph-rsid="00abbb8e"/>
    </style:style>
    <style:style style:name="P12" style:family="paragraph" style:parent-style-name="Text_20_body">
      <style:text-properties fo:language="fr" fo:country="FR" officeooo:rsid="008a58f9" officeooo:paragraph-rsid="00aaa869"/>
    </style:style>
    <style:style style:name="P13" style:family="paragraph" style:parent-style-name="Text_20_body">
      <style:text-properties fo:language="fr" fo:country="FR" officeooo:rsid="008a58f9" officeooo:paragraph-rsid="00efe9d8"/>
    </style:style>
    <style:style style:name="P14" style:family="paragraph" style:parent-style-name="Text_20_body">
      <style:text-properties fo:language="fr" fo:country="FR" officeooo:rsid="008d6ed4" officeooo:paragraph-rsid="00dd1c32"/>
    </style:style>
    <style:style style:name="P15" style:family="paragraph" style:parent-style-name="Text_20_body">
      <style:text-properties fo:language="fr" fo:country="FR" officeooo:paragraph-rsid="00b802f4"/>
    </style:style>
    <style:style style:name="P16" style:family="paragraph" style:parent-style-name="Text_20_body">
      <style:text-properties fo:language="fr" fo:country="FR" officeooo:rsid="00c2be8e" officeooo:paragraph-rsid="00cfec30"/>
    </style:style>
    <style:style style:name="P17" style:family="paragraph" style:parent-style-name="Text_20_body">
      <style:text-properties fo:language="fr" fo:country="FR" officeooo:rsid="00c2be8e" officeooo:paragraph-rsid="00f0ce58"/>
    </style:style>
    <style:style style:name="P18" style:family="paragraph" style:parent-style-name="Text_20_body">
      <style:text-properties fo:language="fr" fo:country="FR" officeooo:rsid="00cd49b7" officeooo:paragraph-rsid="00cd49b7"/>
    </style:style>
    <style:style style:name="P19" style:family="paragraph" style:parent-style-name="Text_20_body">
      <style:text-properties fo:language="fr" fo:country="FR" officeooo:rsid="00d063ed" officeooo:paragraph-rsid="00d063ed"/>
    </style:style>
    <style:style style:name="P20" style:family="paragraph" style:parent-style-name="Text_20_body">
      <style:text-properties fo:language="fr" fo:country="FR" officeooo:rsid="00dc3ee2" officeooo:paragraph-rsid="00f28e1b"/>
    </style:style>
    <style:style style:name="P21" style:family="paragraph" style:parent-style-name="Text_20_body">
      <style:text-properties fo:language="fr" fo:country="FR" officeooo:rsid="00dc3ee2" officeooo:paragraph-rsid="018c388f"/>
    </style:style>
    <style:style style:name="P22" style:family="paragraph" style:parent-style-name="Text_20_body">
      <style:text-properties fo:language="fr" fo:country="FR" officeooo:rsid="00e7b926" officeooo:paragraph-rsid="00e69a82"/>
    </style:style>
    <style:style style:name="P23" style:family="paragraph" style:parent-style-name="Text_20_body">
      <style:text-properties fo:language="fr" fo:country="FR" officeooo:rsid="00e8a4cd" officeooo:paragraph-rsid="00e8a4cd"/>
    </style:style>
    <style:style style:name="P24" style:family="paragraph" style:parent-style-name="Text_20_body">
      <style:text-properties fo:language="fr" fo:country="FR" officeooo:rsid="00c326cf" officeooo:paragraph-rsid="00f0ce58"/>
    </style:style>
    <style:style style:name="P25" style:family="paragraph" style:parent-style-name="Text_20_body">
      <style:text-properties fo:language="fr" fo:country="FR" officeooo:rsid="00dd1c32" officeooo:paragraph-rsid="00dd1c32"/>
    </style:style>
    <style:style style:name="P26" style:family="paragraph" style:parent-style-name="Text_20_body">
      <style:text-properties fo:language="fr" fo:country="FR" officeooo:rsid="00fa25dd" officeooo:paragraph-rsid="00fa25dd"/>
    </style:style>
    <style:style style:name="P27" style:family="paragraph" style:parent-style-name="Text_20_body">
      <style:text-properties fo:language="fr" fo:country="FR" officeooo:rsid="00a5b449" officeooo:paragraph-rsid="00a5b449"/>
    </style:style>
    <style:style style:name="P28" style:family="paragraph" style:parent-style-name="Text_20_body">
      <style:text-properties fo:language="fr" fo:country="FR" officeooo:rsid="014e3011" officeooo:paragraph-rsid="014e3011"/>
    </style:style>
    <style:style style:name="P29" style:family="paragraph" style:parent-style-name="Text_20_body">
      <style:text-properties fo:language="fr" fo:country="FR" officeooo:rsid="010621fc" officeooo:paragraph-rsid="0154de1a"/>
    </style:style>
    <style:style style:name="P30" style:family="paragraph" style:parent-style-name="Text_20_body">
      <style:text-properties fo:language="fr" fo:country="FR" officeooo:rsid="0154de1a" officeooo:paragraph-rsid="0154de1a"/>
    </style:style>
    <style:style style:name="P31" style:family="paragraph" style:parent-style-name="Text_20_body">
      <style:text-properties fo:language="fr" fo:country="FR" officeooo:rsid="00d12fd5" officeooo:paragraph-rsid="00f0ce58"/>
    </style:style>
    <style:style style:name="P32" style:family="paragraph" style:parent-style-name="Text_20_body">
      <style:text-properties fo:language="fr" fo:country="FR" officeooo:rsid="01752f54" officeooo:paragraph-rsid="01752f54"/>
    </style:style>
    <style:style style:name="P33" style:family="paragraph" style:parent-style-name="Text_20_body">
      <style:text-properties fo:language="fr" fo:country="FR" officeooo:rsid="017f0582" officeooo:paragraph-rsid="017f0582"/>
    </style:style>
    <style:style style:name="P34" style:family="paragraph" style:parent-style-name="Text_20_body">
      <style:text-properties fo:language="fr" fo:country="FR" officeooo:rsid="01905df9" officeooo:paragraph-rsid="01905df9"/>
    </style:style>
    <style:style style:name="P35" style:family="paragraph" style:parent-style-name="Text_20_body">
      <style:text-properties fo:language="fr" fo:country="FR" officeooo:paragraph-rsid="0192b3b0"/>
    </style:style>
    <style:style style:name="P36" style:family="paragraph" style:parent-style-name="Text_20_body">
      <style:text-properties fo:language="fr" fo:country="FR" officeooo:paragraph-rsid="0192f094"/>
    </style:style>
    <style:style style:name="P37" style:family="paragraph" style:parent-style-name="Text_20_body">
      <style:text-properties fo:language="fr" fo:country="FR" officeooo:paragraph-rsid="00b18ea0"/>
    </style:style>
    <style:style style:name="P38" style:family="paragraph" style:parent-style-name="Text_20_body">
      <style:text-properties fo:language="fr" fo:country="FR" officeooo:rsid="015bd400" officeooo:paragraph-rsid="015bc1de"/>
    </style:style>
    <style:style style:name="P39" style:family="paragraph" style:parent-style-name="Text_20_body">
      <style:text-properties fo:language="fr" fo:country="FR" officeooo:rsid="011ea3d6" officeooo:paragraph-rsid="011ea3d6" fo:background-color="transparent"/>
    </style:style>
    <style:style style:name="P40" style:family="paragraph" style:parent-style-name="Text_20_body">
      <style:text-properties fo:language="fr" fo:country="FR" fo:font-weight="normal" officeooo:rsid="00bd8869" officeooo:paragraph-rsid="00bd8869" style:font-weight-asian="normal" style:font-weight-complex="normal"/>
    </style:style>
    <style:style style:name="P41" style:family="paragraph" style:parent-style-name="Text_20_body">
      <style:text-properties fo:language="en" fo:country="US" style:language-asian="zh" style:country-asian="CN" style:language-complex="ar" style:country-complex="SA"/>
    </style:style>
    <style:style style:name="P42" style:family="paragraph" style:parent-style-name="Text_20_body">
      <style:text-properties officeooo:paragraph-rsid="00b985c8"/>
    </style:style>
    <style:style style:name="P43" style:family="paragraph" style:parent-style-name="Text_20_body">
      <style:text-properties officeooo:rsid="00b985c8" officeooo:paragraph-rsid="00bab4e3"/>
    </style:style>
    <style:style style:name="P44" style:family="paragraph" style:parent-style-name="Text_20_body">
      <style:text-properties officeooo:paragraph-rsid="00bd5d99"/>
    </style:style>
    <style:style style:name="P45" style:family="paragraph" style:parent-style-name="Text_20_body">
      <style:text-properties officeooo:rsid="00e7b926" officeooo:paragraph-rsid="00e7b926"/>
    </style:style>
    <style:style style:name="P46" style:family="paragraph" style:parent-style-name="Text_20_body">
      <style:text-properties officeooo:paragraph-rsid="00e12304"/>
    </style:style>
    <style:style style:name="P47" style:family="paragraph" style:parent-style-name="Text_20_body">
      <style:text-properties officeooo:paragraph-rsid="00ac28dc"/>
    </style:style>
    <style:style style:name="P48" style:family="paragraph" style:parent-style-name="Text_20_body">
      <style:text-properties officeooo:rsid="00f7da59" officeooo:paragraph-rsid="00f8a4d3"/>
    </style:style>
    <style:style style:name="P49" style:family="paragraph" style:parent-style-name="Text_20_body">
      <style:text-properties officeooo:rsid="00f7da59" officeooo:paragraph-rsid="018955d1"/>
    </style:style>
    <style:style style:name="P50" style:family="paragraph" style:parent-style-name="Text_20_body">
      <style:text-properties officeooo:rsid="00fa9159" officeooo:paragraph-rsid="00fa9159"/>
    </style:style>
    <style:style style:name="P51" style:family="paragraph" style:parent-style-name="Text_20_body">
      <style:text-properties officeooo:rsid="0102ab23" officeooo:paragraph-rsid="0102ab23"/>
    </style:style>
    <style:style style:name="P52" style:family="paragraph" style:parent-style-name="Text_20_body">
      <style:text-properties officeooo:rsid="0103f8c5" officeooo:paragraph-rsid="0103f8c5"/>
    </style:style>
    <style:style style:name="P53" style:family="paragraph" style:parent-style-name="Text_20_body">
      <style:text-properties officeooo:paragraph-rsid="0106f79c"/>
    </style:style>
    <style:style style:name="P54" style:family="paragraph" style:parent-style-name="Text_20_body">
      <style:text-properties officeooo:rsid="0108c9a3" officeooo:paragraph-rsid="0108c9a3"/>
    </style:style>
    <style:style style:name="P55" style:family="paragraph" style:parent-style-name="Text_20_body">
      <style:text-properties officeooo:rsid="011ea3d6" officeooo:paragraph-rsid="011ea3d6"/>
    </style:style>
    <style:style style:name="P56" style:family="paragraph" style:parent-style-name="Text_20_body">
      <style:text-properties officeooo:rsid="0123cb46" officeooo:paragraph-rsid="0125220a"/>
    </style:style>
    <style:style style:name="P57" style:family="paragraph" style:parent-style-name="Text_20_body">
      <style:text-properties officeooo:rsid="01272007" officeooo:paragraph-rsid="01272007"/>
    </style:style>
    <style:style style:name="P58" style:family="paragraph" style:parent-style-name="Text_20_body">
      <style:text-properties officeooo:rsid="0131e7df" officeooo:paragraph-rsid="0133c3d9"/>
    </style:style>
    <style:style style:name="P59" style:family="paragraph" style:parent-style-name="Text_20_body">
      <style:text-properties officeooo:rsid="0133c3d9" officeooo:paragraph-rsid="01720ba7"/>
    </style:style>
    <style:style style:name="P60" style:family="paragraph" style:parent-style-name="Text_20_body">
      <style:text-properties officeooo:paragraph-rsid="015bc1de"/>
    </style:style>
    <style:style style:name="P61" style:family="paragraph" style:parent-style-name="Text_20_body">
      <style:text-properties officeooo:rsid="015bc1de" officeooo:paragraph-rsid="015bc1de"/>
    </style:style>
    <style:style style:name="P62" style:family="paragraph" style:parent-style-name="Text_20_body">
      <style:text-properties officeooo:paragraph-rsid="011f7c33"/>
    </style:style>
    <style:style style:name="P63" style:family="paragraph" style:parent-style-name="Text_20_body">
      <style:text-properties officeooo:rsid="011f5163" officeooo:paragraph-rsid="011f5163"/>
    </style:style>
    <style:style style:name="P64" style:family="paragraph" style:parent-style-name="Text_20_body">
      <style:text-properties officeooo:rsid="00f8a693" officeooo:paragraph-rsid="015fd1ab"/>
    </style:style>
    <style:style style:name="P65" style:family="paragraph" style:parent-style-name="Text_20_body">
      <style:text-properties officeooo:rsid="0131269a" officeooo:paragraph-rsid="0168e225"/>
    </style:style>
    <style:style style:name="P66" style:family="paragraph" style:parent-style-name="Text_20_body">
      <style:text-properties officeooo:paragraph-rsid="0105d44f"/>
    </style:style>
    <style:style style:name="P67" style:family="paragraph" style:parent-style-name="Text_20_body">
      <style:text-properties officeooo:rsid="017526df" officeooo:paragraph-rsid="017526df"/>
    </style:style>
    <style:style style:name="P68" style:family="paragraph" style:parent-style-name="Text_20_body">
      <style:text-properties officeooo:rsid="00fb5c53" officeooo:paragraph-rsid="01990def"/>
    </style:style>
    <style:style style:name="P69" style:family="paragraph" style:parent-style-name="Text_20_body">
      <style:text-properties officeooo:rsid="00fb5c53" officeooo:paragraph-rsid="01d3f05d"/>
    </style:style>
    <style:style style:name="P70" style:family="paragraph" style:parent-style-name="Text_20_body">
      <style:text-properties officeooo:rsid="018430e2" officeooo:paragraph-rsid="0184dd7e"/>
    </style:style>
    <style:style style:name="P71" style:family="paragraph" style:parent-style-name="Text_20_body">
      <style:text-properties officeooo:rsid="00e8a4cd" officeooo:paragraph-rsid="00ea6afe"/>
    </style:style>
    <style:style style:name="P72" style:family="paragraph" style:parent-style-name="Text_20_body">
      <style:text-properties officeooo:rsid="0184dd7e" officeooo:paragraph-rsid="0184dd7e"/>
    </style:style>
    <style:style style:name="P73" style:family="paragraph" style:parent-style-name="Text_20_body">
      <style:text-properties officeooo:rsid="0125220a" officeooo:paragraph-rsid="0125220a"/>
    </style:style>
    <style:style style:name="P74" style:family="paragraph" style:parent-style-name="Text_20_body">
      <style:text-properties officeooo:rsid="019383a8" officeooo:paragraph-rsid="0193e6d8"/>
    </style:style>
    <style:style style:name="P75" style:family="paragraph" style:parent-style-name="Text_20_body">
      <style:paragraph-properties fo:text-align="center" style:justify-single-word="false"/>
      <style:text-properties officeooo:rsid="01b5822d" officeooo:paragraph-rsid="01b5822d"/>
    </style:style>
    <style:style style:name="P76" style:family="paragraph" style:parent-style-name="Text_20_body">
      <style:text-properties officeooo:rsid="01b709d8" officeooo:paragraph-rsid="01b709d8"/>
    </style:style>
    <style:style style:name="P77" style:family="paragraph" style:parent-style-name="Text_20_body">
      <style:text-properties officeooo:rsid="0194b766" officeooo:paragraph-rsid="0193e6d8"/>
    </style:style>
    <style:style style:name="P78" style:family="paragraph" style:parent-style-name="Text_20_body">
      <style:paragraph-properties fo:text-align="center" style:justify-single-word="false"/>
      <style:text-properties fo:font-weight="bold" officeooo:paragraph-rsid="01b709d8" style:font-weight-asian="bold" style:font-weight-complex="bold"/>
    </style:style>
    <style:style style:name="P79" style:family="paragraph" style:parent-style-name="Text_20_body">
      <style:text-properties officeooo:rsid="0128c1a4" officeooo:paragraph-rsid="01720ba7"/>
    </style:style>
    <style:style style:name="P80" style:family="paragraph" style:parent-style-name="Text_20_body">
      <style:text-properties officeooo:rsid="01afb25e" officeooo:paragraph-rsid="01f4dc60" fo:background-color="transparent"/>
    </style:style>
    <style:style style:name="P81" style:family="paragraph" style:parent-style-name="Text_20_body">
      <style:text-properties officeooo:paragraph-rsid="01d64547" fo:background-color="transparent"/>
    </style:style>
    <style:style style:name="P82" style:family="paragraph" style:parent-style-name="Text_20_body">
      <style:text-properties officeooo:paragraph-rsid="01dae367" fo:background-color="transparent"/>
    </style:style>
    <style:style style:name="P83" style:family="paragraph" style:parent-style-name="Text_20_body">
      <style:text-properties officeooo:rsid="01b5822d" officeooo:paragraph-rsid="01b5822d" fo:background-color="transparent"/>
    </style:style>
    <style:style style:name="P84" style:family="paragraph" style:parent-style-name="Text_20_body">
      <style:text-properties officeooo:rsid="01b92d01" officeooo:paragraph-rsid="01b92d01" fo:background-color="transparent"/>
    </style:style>
    <style:style style:name="P85" style:family="paragraph" style:parent-style-name="Text_20_body">
      <style:text-properties officeooo:rsid="01b92d01" officeooo:paragraph-rsid="01bbbeee" fo:background-color="transparent"/>
    </style:style>
    <style:style style:name="P86" style:family="paragraph" style:parent-style-name="Text_20_body">
      <style:text-properties officeooo:rsid="01c215ad" officeooo:paragraph-rsid="01c215ad" fo:background-color="transparent"/>
    </style:style>
    <style:style style:name="P87" style:family="paragraph" style:parent-style-name="Text_20_body">
      <style:text-properties officeooo:rsid="01c77788" officeooo:paragraph-rsid="01c77788" fo:background-color="transparent"/>
    </style:style>
    <style:style style:name="P88" style:family="paragraph" style:parent-style-name="Text_20_body">
      <style:text-properties officeooo:rsid="016ff81d" officeooo:paragraph-rsid="016ff81d" fo:background-color="transparent"/>
    </style:style>
    <style:style style:name="P89" style:family="paragraph" style:parent-style-name="Text_20_body">
      <style:text-properties officeooo:rsid="011f5163" officeooo:paragraph-rsid="019cdf77" fo:background-color="transparent"/>
    </style:style>
    <style:style style:name="P90" style:family="paragraph" style:parent-style-name="Text_20_body">
      <style:text-properties officeooo:rsid="0166ce13" officeooo:paragraph-rsid="0166ce13" fo:background-color="transparent"/>
    </style:style>
    <style:style style:name="P91" style:family="paragraph" style:parent-style-name="Text_20_body">
      <style:text-properties officeooo:rsid="0131d734" officeooo:paragraph-rsid="0131d734" fo:background-color="transparent"/>
    </style:style>
    <style:style style:name="P92" style:family="paragraph" style:parent-style-name="Text_20_body">
      <style:text-properties officeooo:rsid="0168e225" officeooo:paragraph-rsid="016aadf3" fo:background-color="transparent"/>
    </style:style>
    <style:style style:name="P93" style:family="paragraph" style:parent-style-name="Text_20_body">
      <style:text-properties officeooo:rsid="016c4600" officeooo:paragraph-rsid="016d577b" fo:background-color="transparent"/>
    </style:style>
    <style:style style:name="P94" style:family="paragraph" style:parent-style-name="Text_20_body">
      <style:text-properties officeooo:rsid="016d577b" officeooo:paragraph-rsid="016ec35e" fo:background-color="transparent"/>
    </style:style>
    <style:style style:name="P95" style:family="paragraph" style:parent-style-name="Text_20_body">
      <style:text-properties officeooo:rsid="01de9a86" officeooo:paragraph-rsid="01de9a86"/>
    </style:style>
    <style:style style:name="P96" style:family="paragraph" style:parent-style-name="Text_20_body">
      <style:text-properties officeooo:rsid="01f0bc1b" officeooo:paragraph-rsid="01f0bc1b"/>
    </style:style>
    <style:style style:name="P97" style:family="paragraph" style:parent-style-name="Text_20_body">
      <style:paragraph-properties fo:margin-top="0cm" fo:margin-bottom="3.9cm" loext:contextual-spacing="false" fo:text-align="center" style:justify-single-word="false"/>
      <style:text-properties fo:language="fr" fo:country="FR" officeooo:rsid="0087bd8d" officeooo:paragraph-rsid="0087bd8d"/>
    </style:style>
    <style:style style:name="P98" style:family="paragraph" style:parent-style-name="Text_20_body">
      <style:paragraph-properties fo:margin-top="0cm" fo:margin-bottom="4.701cm" loext:contextual-spacing="false" fo:text-align="center" style:justify-single-word="false"/>
      <style:text-properties fo:language="fr" fo:country="FR" officeooo:rsid="0087bd8d" officeooo:paragraph-rsid="0087bd8d"/>
    </style:style>
    <style:style style:name="P99" style:family="paragraph" style:parent-style-name="Text_20_body" style:master-page-name="">
      <loext:graphic-properties draw:fill="none"/>
      <style:paragraph-properties fo:margin-left="4.001cm" fo:margin-right="0cm" fo:margin-top="0cm" fo:margin-bottom="0.199cm" loext:contextual-spacing="false" fo:text-align="justify" style:justify-single-word="false" fo:orphans="2" fo:widows="2" fo:text-indent="-4.001cm" style:auto-text-indent="false" style:page-number="auto" fo:background-color="transparent" style:writing-mode="lr-tb">
        <style:tab-stops>
          <style:tab-stop style:position="4.001cm"/>
          <style:tab-stop style:position="17cm" style:type="right"/>
        </style:tab-stops>
      </style:paragraph-properties>
      <style:text-properties fo:language="fr" fo:country="FR" officeooo:rsid="00d4bccf" officeooo:paragraph-rsid="00d7c5dc"/>
    </style:style>
    <style:style style:name="P100" style:family="paragraph" style:parent-style-name="Text_20_body" style:master-page-name="">
      <loext:graphic-properties draw:fill="none"/>
      <style:paragraph-properties fo:margin-left="4.001cm" fo:margin-right="0cm" fo:margin-top="0cm" fo:margin-bottom="0.199cm" loext:contextual-spacing="false" fo:text-align="justify" style:justify-single-word="false" fo:orphans="2" fo:widows="2" fo:text-indent="-4.001cm" style:auto-text-indent="false" style:page-number="auto" fo:background-color="transparent" style:writing-mode="lr-tb">
        <style:tab-stops>
          <style:tab-stop style:position="4.001cm"/>
          <style:tab-stop style:position="17cm" style:type="right"/>
        </style:tab-stops>
      </style:paragraph-properties>
      <style:text-properties fo:language="fr" fo:country="FR" officeooo:rsid="00fa25dd" officeooo:paragraph-rsid="00fa25dd"/>
    </style:style>
    <style:style style:name="P101" style:family="paragraph" style:parent-style-name="Text_20_body" style:master-page-name="">
      <loext:graphic-properties draw:fill="none"/>
      <style:paragraph-properties fo:margin-left="4.001cm" fo:margin-right="0cm" fo:margin-top="0cm" fo:margin-bottom="0.199cm" loext:contextual-spacing="false" fo:text-align="justify" style:justify-single-word="false" fo:orphans="2" fo:widows="2" fo:text-indent="-4.001cm" style:auto-text-indent="false" style:page-number="auto" fo:background-color="transparent" style:writing-mode="lr-tb">
        <style:tab-stops>
          <style:tab-stop style:position="4.001cm"/>
          <style:tab-stop style:position="17cm" style:type="right"/>
        </style:tab-stops>
      </style:paragraph-properties>
      <style:text-properties fo:language="fr" fo:country="FR" officeooo:rsid="0149311b" officeooo:paragraph-rsid="0149311b"/>
    </style:style>
    <style:style style:name="P102" style:family="paragraph" style:parent-style-name="Text_20_body">
      <loext:graphic-properties draw:fill="none"/>
      <style:paragraph-properties fo:margin-left="4.001cm" fo:margin-right="0cm" fo:margin-top="0cm" fo:margin-bottom="0.199cm" loext:contextual-spacing="false" fo:text-align="justify" style:justify-single-word="false" fo:orphans="2" fo:widows="2" fo:text-indent="-4.001cm" style:auto-text-indent="false" fo:background-color="transparent" style:writing-mode="lr-tb">
        <style:tab-stops>
          <style:tab-stop style:position="4.001cm"/>
          <style:tab-stop style:position="17cm" style:type="right"/>
        </style:tab-stops>
      </style:paragraph-properties>
      <style:text-properties fo:language="fr" fo:country="FR" officeooo:rsid="00d80002" officeooo:paragraph-rsid="00d9d407"/>
    </style:style>
    <style:style style:name="P103" style:family="paragraph" style:parent-style-name="Text_20_body">
      <loext:graphic-properties draw:fill="none"/>
      <style:paragraph-properties fo:margin-left="4.001cm" fo:margin-right="0cm" fo:margin-top="0cm" fo:margin-bottom="0.199cm" loext:contextual-spacing="false" fo:text-align="justify" style:justify-single-word="false" fo:orphans="2" fo:widows="2" fo:text-indent="-4.001cm" style:auto-text-indent="false" fo:background-color="transparent" style:writing-mode="lr-tb">
        <style:tab-stops>
          <style:tab-stop style:position="4.001cm"/>
          <style:tab-stop style:position="17cm" style:type="right"/>
        </style:tab-stops>
      </style:paragraph-properties>
      <style:text-properties fo:language="fr" fo:country="FR" officeooo:rsid="00d9d407" officeooo:paragraph-rsid="00d9d407"/>
    </style:style>
    <style:style style:name="P104" style:family="paragraph" style:parent-style-name="Text_20_body">
      <loext:graphic-properties draw:fill="none"/>
      <style:paragraph-properties fo:margin-left="4.001cm" fo:margin-right="0cm" fo:margin-top="0cm" fo:margin-bottom="0.199cm" loext:contextual-spacing="false" fo:text-align="justify" style:justify-single-word="false" fo:orphans="2" fo:widows="2" fo:text-indent="-4.001cm" style:auto-text-indent="false" fo:background-color="transparent" style:writing-mode="lr-tb">
        <style:tab-stops>
          <style:tab-stop style:position="4.001cm"/>
          <style:tab-stop style:position="17cm" style:type="right"/>
        </style:tab-stops>
      </style:paragraph-properties>
      <style:text-properties fo:language="fr" fo:country="FR" officeooo:rsid="011aaf72" officeooo:paragraph-rsid="011aaf72"/>
    </style:style>
    <style:style style:name="P105" style:family="paragraph" style:parent-style-name="Text_20_body">
      <loext:graphic-properties draw:fill="none"/>
      <style:paragraph-properties fo:margin-left="4.001cm" fo:margin-right="0cm" fo:margin-top="0cm" fo:margin-bottom="0.199cm" loext:contextual-spacing="false" fo:text-align="justify" style:justify-single-word="false" fo:orphans="2" fo:widows="2" fo:text-indent="-4.001cm" style:auto-text-indent="false" fo:background-color="transparent" style:writing-mode="lr-tb">
        <style:tab-stops>
          <style:tab-stop style:position="4.001cm"/>
          <style:tab-stop style:position="17cm" style:type="right"/>
        </style:tab-stops>
      </style:paragraph-properties>
      <style:text-properties fo:language="fr" fo:country="FR" officeooo:rsid="0145c783" officeooo:paragraph-rsid="0149311b"/>
    </style:style>
    <style:style style:name="P106" style:family="paragraph" style:parent-style-name="Text_20_body">
      <loext:graphic-properties draw:fill="none"/>
      <style:paragraph-properties fo:margin-left="4.001cm" fo:margin-right="0cm" fo:margin-top="0cm" fo:margin-bottom="0.199cm" loext:contextual-spacing="false" fo:text-align="justify" style:justify-single-word="false" fo:orphans="2" fo:widows="2" fo:text-indent="-4.001cm" style:auto-text-indent="false" fo:background-color="transparent" style:writing-mode="lr-tb">
        <style:tab-stops>
          <style:tab-stop style:position="4.001cm"/>
          <style:tab-stop style:position="17cm" style:type="right"/>
        </style:tab-stops>
      </style:paragraph-properties>
      <style:text-properties fo:language="fr" fo:country="FR" officeooo:rsid="0147c7d2" officeooo:paragraph-rsid="017705ec"/>
    </style:style>
    <style:style style:name="P107" style:family="paragraph" style:parent-style-name="Text_20_body">
      <loext:graphic-properties draw:fill="none"/>
      <style:paragraph-properties fo:margin-left="4.001cm" fo:margin-right="0cm" fo:margin-top="0cm" fo:margin-bottom="0.199cm" loext:contextual-spacing="false" fo:text-align="start" style:justify-single-word="false" fo:orphans="2" fo:widows="2" fo:text-indent="-4.001cm" style:auto-text-indent="false" fo:background-color="transparent" style:writing-mode="lr-tb">
        <style:tab-stops>
          <style:tab-stop style:position="4.001cm"/>
          <style:tab-stop style:position="7.01cm"/>
          <style:tab-stop style:position="17cm" style:type="right"/>
        </style:tab-stops>
      </style:paragraph-properties>
      <style:text-properties fo:language="fr" fo:country="FR" officeooo:rsid="0149311b" officeooo:paragraph-rsid="0149311b"/>
    </style:style>
    <style:style style:name="P108" style:family="paragraph" style:parent-style-name="Text_20_body">
      <loext:graphic-properties draw:fill="none"/>
      <style:paragraph-properties fo:margin-left="4.001cm" fo:margin-right="0cm" fo:margin-top="0cm" fo:margin-bottom="0.199cm" loext:contextual-spacing="false" fo:text-align="justify" style:justify-single-word="false" fo:orphans="2" fo:widows="2" fo:text-indent="-4.001cm" style:auto-text-indent="false" fo:background-color="transparent" style:writing-mode="lr-tb">
        <style:tab-stops>
          <style:tab-stop style:position="4.001cm"/>
          <style:tab-stop style:position="17cm" style:type="right"/>
        </style:tab-stops>
      </style:paragraph-properties>
      <style:text-properties fo:language="fr" fo:country="FR" officeooo:rsid="00d7c5dc" officeooo:paragraph-rsid="01905df9"/>
    </style:style>
    <style:style style:name="P109" style:family="paragraph" style:parent-style-name="Text_20_body">
      <loext:graphic-properties draw:fill="none"/>
      <style:paragraph-properties fo:margin-left="4.001cm" fo:margin-right="0cm" fo:margin-top="0cm" fo:margin-bottom="0.199cm" loext:contextual-spacing="false" fo:text-align="justify" style:justify-single-word="false" fo:orphans="2" fo:widows="2" fo:text-indent="-4.001cm" style:auto-text-indent="false" fo:background-color="transparent" style:writing-mode="lr-tb">
        <style:tab-stops>
          <style:tab-stop style:position="4.001cm"/>
          <style:tab-stop style:position="17cm" style:type="right"/>
        </style:tab-stops>
      </style:paragraph-properties>
      <style:text-properties officeooo:paragraph-rsid="015bd400"/>
    </style:style>
    <style:style style:name="P110" style:family="paragraph" style:parent-style-name="Subtitle">
      <style:paragraph-properties fo:margin-top="0.101cm" fo:margin-bottom="0.9cm" loext:contextual-spacing="false"/>
      <style:text-properties fo:language="fr" fo:country="FR" officeooo:rsid="008509b8" officeooo:paragraph-rsid="008509b8"/>
    </style:style>
    <style:style style:name="P111" style:family="paragraph" style:parent-style-name="Preformatted_20_Text">
      <style:paragraph-properties>
        <style:tab-stops>
          <style:tab-stop style:position="1.002cm"/>
          <style:tab-stop style:position="17cm" style:type="right"/>
        </style:tab-stops>
      </style:paragraph-properties>
      <style:text-properties fo:language="fr" fo:country="FR"/>
    </style:style>
    <style:style style:name="P112" style:family="paragraph" style:parent-style-name="Preformatted_20_Text">
      <style:paragraph-properties>
        <style:tab-stops>
          <style:tab-stop style:position="1.002cm"/>
          <style:tab-stop style:position="17cm" style:type="right"/>
        </style:tab-stops>
      </style:paragraph-properties>
      <style:text-properties fo:language="fr" fo:country="FR" officeooo:paragraph-rsid="008636a8"/>
    </style:style>
    <style:style style:name="P113" style:family="paragraph" style:parent-style-name="Preformatted_20_Text">
      <style:paragraph-properties>
        <style:tab-stops>
          <style:tab-stop style:position="1.002cm"/>
          <style:tab-stop style:position="17cm" style:type="right"/>
        </style:tab-stops>
      </style:paragraph-properties>
      <style:text-properties fo:language="fr" fo:country="FR" officeooo:rsid="008509b8" officeooo:paragraph-rsid="008636a8"/>
    </style:style>
    <style:style style:name="P114" style:family="paragraph" style:parent-style-name="Preformatted_20_Text">
      <style:paragraph-properties>
        <style:tab-stops>
          <style:tab-stop style:position="1.002cm"/>
          <style:tab-stop style:position="17cm" style:type="right"/>
        </style:tab-stops>
      </style:paragraph-properties>
      <style:text-properties fo:language="en" fo:country="US" style:language-asian="zh" style:country-asian="CN" style:language-complex="ar" style:country-complex="SA"/>
    </style:style>
    <style:style style:name="P115" style:family="paragraph" style:parent-style-name="Preformatted_20_Text">
      <style:paragraph-properties>
        <style:tab-stops>
          <style:tab-stop style:position="1.002cm"/>
          <style:tab-stop style:position="17cm" style:type="right"/>
        </style:tab-stops>
      </style:paragraph-properties>
      <style:text-properties fo:language="en" fo:country="US" officeooo:paragraph-rsid="00ac74cc" style:language-asian="zh" style:country-asian="CN" style:language-complex="ar" style:country-complex="SA"/>
    </style:style>
    <style:style style:name="P116" style:family="paragraph" style:parent-style-name="Preformatted_20_Text">
      <style:paragraph-properties>
        <style:tab-stops>
          <style:tab-stop style:position="0.981cm"/>
        </style:tab-stops>
      </style:paragraph-properties>
      <style:text-properties fo:language="en" fo:country="US" officeooo:paragraph-rsid="00ac74cc" style:language-asian="zh" style:country-asian="CN" style:language-complex="ar" style:country-complex="SA"/>
    </style:style>
    <style:style style:name="P117" style:family="paragraph" style:parent-style-name="Preformatted_20_Text">
      <style:paragraph-properties fo:margin-top="0cm" fo:margin-bottom="0.499cm" loext:contextual-spacing="false">
        <style:tab-stops>
          <style:tab-stop style:position="1.002cm"/>
          <style:tab-stop style:position="17cm" style:type="right"/>
        </style:tab-stops>
      </style:paragraph-properties>
      <style:text-properties fo:language="fr" fo:country="FR"/>
    </style:style>
    <style:style style:name="P118" style:family="paragraph" style:parent-style-name="Preformatted_20_Text">
      <style:paragraph-properties fo:margin-top="0cm" fo:margin-bottom="0.499cm" loext:contextual-spacing="false">
        <style:tab-stops>
          <style:tab-stop style:position="1.002cm"/>
          <style:tab-stop style:position="17cm" style:type="right"/>
        </style:tab-stops>
      </style:paragraph-properties>
      <style:text-properties fo:language="fr" fo:country="FR" officeooo:paragraph-rsid="008636a8"/>
    </style:style>
    <style:style style:name="P119" style:family="paragraph" style:parent-style-name="Preformatted_20_Text">
      <style:paragraph-properties fo:margin-top="0cm" fo:margin-bottom="0.499cm" loext:contextual-spacing="false">
        <style:tab-stops>
          <style:tab-stop style:position="1.002cm"/>
          <style:tab-stop style:position="17cm" style:type="right"/>
        </style:tab-stops>
      </style:paragraph-properties>
      <style:text-properties fo:language="en" fo:country="US" officeooo:paragraph-rsid="0087e5a3" style:language-asian="zh" style:country-asian="CN" style:language-complex="ar" style:country-complex="SA"/>
    </style:style>
    <style:style style:name="P120" style:family="paragraph" style:parent-style-name="Preformatted_20_Text">
      <style:paragraph-properties fo:margin-top="0cm" fo:margin-bottom="0.199cm" loext:contextual-spacing="false">
        <style:tab-stops>
          <style:tab-stop style:position="1.002cm"/>
          <style:tab-stop style:position="17cm" style:type="right"/>
        </style:tab-stops>
      </style:paragraph-properties>
      <style:text-properties fo:language="fr" fo:country="FR"/>
    </style:style>
    <style:style style:name="P121" style:family="paragraph" style:parent-style-name="Preformatted_20_Text">
      <style:paragraph-properties fo:margin-top="0cm" fo:margin-bottom="0.199cm" loext:contextual-spacing="false">
        <style:tab-stops>
          <style:tab-stop style:position="0.981cm"/>
        </style:tab-stops>
      </style:paragraph-properties>
      <style:text-properties fo:language="en" fo:country="US" officeooo:paragraph-rsid="00ac74cc" style:language-asian="zh" style:country-asian="CN" style:language-complex="ar" style:country-complex="SA"/>
    </style:style>
    <style:style style:name="P122" style:family="paragraph" style:parent-style-name="Preformatted_20_Text">
      <style:paragraph-properties fo:margin-top="0cm" fo:margin-bottom="0.199cm" loext:contextual-spacing="false">
        <style:tab-stops>
          <style:tab-stop style:position="1.002cm"/>
          <style:tab-stop style:position="17cm" style:type="right"/>
        </style:tab-stops>
      </style:paragraph-properties>
      <style:text-properties fo:language="en" fo:country="US" officeooo:paragraph-rsid="00ac74cc" style:language-asian="zh" style:country-asian="CN" style:language-complex="ar" style:country-complex="SA"/>
    </style:style>
    <style:style style:name="P123" style:family="paragraph" style:parent-style-name="Text_20_body">
      <style:paragraph-properties fo:margin-top="0cm" fo:margin-bottom="0.199cm" loext:contextual-spacing="false"/>
      <style:text-properties fo:language="fr" fo:country="FR" officeooo:rsid="00bd8869" officeooo:paragraph-rsid="00bd8869"/>
    </style:style>
    <style:style style:name="P124" style:family="paragraph" style:parent-style-name="Table_20_Contents">
      <style:paragraph-properties fo:text-align="center" style:justify-single-word="false"/>
      <style:text-properties fo:language="fr" fo:country="FR"/>
    </style:style>
    <style:style style:name="P125" style:family="paragraph" style:parent-style-name="Table_20_Contents">
      <style:paragraph-properties fo:text-align="center" style:justify-single-word="false"/>
      <style:text-properties fo:language="fr" fo:country="FR" officeooo:rsid="009c5f72" officeooo:paragraph-rsid="009c5f72"/>
    </style:style>
    <style:style style:name="P126" style:family="paragraph" style:parent-style-name="Table_20_Contents">
      <style:paragraph-properties fo:text-align="center" style:justify-single-word="false"/>
      <style:text-properties fo:language="fr" fo:country="FR" officeooo:rsid="009c5f72" officeooo:paragraph-rsid="009c5f72" style:text-rotation-angle="0" style:text-rotation-scale="line-height"/>
    </style:style>
    <style:style style:name="P127" style:family="paragraph" style:parent-style-name="Table_20_Contents">
      <style:paragraph-properties fo:text-align="center" style:justify-single-word="false"/>
      <style:text-properties fo:language="fr" fo:country="FR" officeooo:rsid="009c5f72" officeooo:paragraph-rsid="009c5f72" style:text-rotation-angle="90" style:text-rotation-scale="line-height"/>
    </style:style>
    <style:style style:name="P128" style:family="paragraph" style:parent-style-name="Table_20_Contents">
      <style:paragraph-properties fo:text-align="center" style:justify-single-word="false"/>
      <style:text-properties fo:language="fr" fo:country="FR" officeooo:rsid="009de5c0" officeooo:paragraph-rsid="009de5c0" style:text-rotation-angle="90" style:text-rotation-scale="line-height"/>
    </style:style>
    <style:style style:name="P129" style:family="paragraph" style:parent-style-name="Table_20_Contents">
      <style:paragraph-properties fo:text-align="center" style:justify-single-word="false"/>
      <style:text-properties fo:language="fr" fo:country="FR" officeooo:rsid="009a1996" officeooo:paragraph-rsid="00a7dd24" style:text-rotation-angle="90" style:text-rotation-scale="line-height"/>
    </style:style>
    <style:style style:name="P130" style:family="paragraph" style:parent-style-name="Table_20_Contents">
      <style:paragraph-properties fo:text-align="center" style:justify-single-word="false"/>
      <style:text-properties fo:language="fr" fo:country="FR" officeooo:rsid="009e53af" officeooo:paragraph-rsid="009e53af" style:text-rotation-angle="90" style:text-rotation-scale="line-height"/>
    </style:style>
    <style:style style:name="P131" style:family="paragraph" style:parent-style-name="Table_20_Contents">
      <style:paragraph-properties fo:text-align="start" style:justify-single-word="false"/>
      <style:text-properties fo:language="fr" fo:country="FR"/>
    </style:style>
    <style:style style:name="P132" style:family="paragraph" style:parent-style-name="Table_20_Contents">
      <style:paragraph-properties fo:text-align="end" style:justify-single-word="false"/>
      <style:text-properties fo:language="fr" fo:country="FR" officeooo:rsid="00d27046" officeooo:paragraph-rsid="00d27046"/>
    </style:style>
    <style:style style:name="P133" style:family="paragraph" style:parent-style-name="Table_20_Contents">
      <style:paragraph-properties fo:text-align="end" style:justify-single-word="false"/>
      <style:text-properties fo:language="fr" fo:country="FR"/>
    </style:style>
    <style:style style:name="P134" style:family="paragraph" style:parent-style-name="Table_20_Contents">
      <style:paragraph-properties fo:text-align="start" style:justify-single-word="false"/>
      <style:text-properties fo:language="fr" fo:country="FR" officeooo:rsid="00fbd58b" officeooo:paragraph-rsid="00fbd58b"/>
    </style:style>
    <style:style style:name="P135" style:family="paragraph" style:parent-style-name="Table_20_Contents">
      <style:paragraph-properties fo:text-align="center" style:justify-single-word="false"/>
    </style:style>
    <style:style style:name="P136" style:family="paragraph" style:parent-style-name="Table_20_Contents">
      <style:paragraph-properties fo:text-align="center" style:justify-single-word="false"/>
      <style:text-properties officeooo:paragraph-rsid="013cbf2b"/>
    </style:style>
    <style:style style:name="P137" style:family="paragraph" style:parent-style-name="Table_20_Contents">
      <style:paragraph-properties fo:text-align="center" style:justify-single-word="false"/>
      <style:text-properties officeooo:paragraph-rsid="014c7136"/>
    </style:style>
    <style:style style:name="P138" style:family="paragraph" style:parent-style-name="Table_20_Contents">
      <style:paragraph-properties fo:text-align="center" style:justify-single-word="false"/>
      <style:text-properties officeooo:rsid="013a57f9" officeooo:paragraph-rsid="013a57f9"/>
    </style:style>
    <style:style style:name="P139" style:family="paragraph" style:parent-style-name="Table_20_Contents">
      <style:paragraph-properties fo:text-align="center" style:justify-single-word="false"/>
      <style:text-properties officeooo:rsid="013a57f9" officeooo:paragraph-rsid="013cbf2b"/>
    </style:style>
    <style:style style:name="P140" style:family="paragraph" style:parent-style-name="Table_20_Contents">
      <style:paragraph-properties fo:text-align="center" style:justify-single-word="false"/>
      <style:text-properties officeooo:rsid="013a57f9" officeooo:paragraph-rsid="014c7136"/>
    </style:style>
    <style:style style:name="P141" style:family="paragraph" style:parent-style-name="Table_20_Contents">
      <style:paragraph-properties fo:text-align="start" style:justify-single-word="false"/>
      <style:text-properties officeooo:rsid="013a57f9" officeooo:paragraph-rsid="013a57f9"/>
    </style:style>
    <style:style style:name="P142" style:family="paragraph" style:parent-style-name="Table_20_Contents">
      <style:paragraph-properties fo:text-align="start" style:justify-single-word="false"/>
      <style:text-properties officeooo:rsid="013a57f9" officeooo:paragraph-rsid="013cbf2b"/>
    </style:style>
    <style:style style:name="P143" style:family="paragraph" style:parent-style-name="Table_20_Contents">
      <style:paragraph-properties fo:text-align="start" style:justify-single-word="false"/>
      <style:text-properties officeooo:rsid="013a57f9" officeooo:paragraph-rsid="014c7136"/>
    </style:style>
    <style:style style:name="P144" style:family="paragraph" style:parent-style-name="Table_20_Contents">
      <style:paragraph-properties fo:text-align="center" style:justify-single-word="false"/>
      <style:text-properties fo:font-weight="bold" style:font-weight-asian="bold" style:font-weight-complex="bold"/>
    </style:style>
    <style:style style:name="P145" style:family="paragraph" style:parent-style-name="Table_20_Contents">
      <style:paragraph-properties fo:text-align="center" style:justify-single-word="false"/>
      <style:text-properties fo:font-weight="bold" officeooo:paragraph-rsid="013cbf2b" style:font-weight-asian="bold" style:font-weight-complex="bold"/>
    </style:style>
    <style:style style:name="P146" style:family="paragraph" style:parent-style-name="Table_20_Contents">
      <style:paragraph-properties fo:text-align="center" style:justify-single-word="false"/>
      <style:text-properties fo:font-weight="bold" officeooo:paragraph-rsid="014c7136" style:font-weight-asian="bold" style:font-weight-complex="bold"/>
    </style:style>
    <style:style style:name="P147" style:family="paragraph" style:parent-style-name="Table_20_Contents">
      <style:paragraph-properties fo:text-align="center" style:justify-single-word="false"/>
      <style:text-properties fo:font-weight="bold" officeooo:rsid="013a57f9" officeooo:paragraph-rsid="013a57f9" style:font-weight-asian="bold" style:font-weight-complex="bold"/>
    </style:style>
    <style:style style:name="P148" style:family="paragraph" style:parent-style-name="Table_20_Contents">
      <style:paragraph-properties fo:text-align="center" style:justify-single-word="false"/>
      <style:text-properties fo:font-weight="bold" officeooo:rsid="013a57f9" officeooo:paragraph-rsid="013cbf2b" style:font-weight-asian="bold" style:font-weight-complex="bold"/>
    </style:style>
    <style:style style:name="P149" style:family="paragraph" style:parent-style-name="Table_20_Contents">
      <style:paragraph-properties fo:text-align="center" style:justify-single-word="false"/>
      <style:text-properties fo:font-weight="bold" officeooo:rsid="013a57f9" officeooo:paragraph-rsid="014c7136" style:font-weight-asian="bold" style:font-weight-complex="bold"/>
    </style:style>
    <style:style style:name="P150" style:family="paragraph" style:parent-style-name="Table_20_Contents">
      <style:paragraph-properties fo:text-align="start" style:justify-single-word="false"/>
      <style:text-properties fo:font-weight="bold" officeooo:rsid="013a57f9" officeooo:paragraph-rsid="01d2980b" style:font-weight-asian="bold" style:font-weight-complex="bold"/>
    </style:style>
    <style:style style:name="P151" style:family="paragraph" style:parent-style-name="Table_20_Contents">
      <style:paragraph-properties fo:text-align="start" style:justify-single-word="false"/>
      <style:text-properties fo:font-weight="bold" officeooo:rsid="013a57f9" officeooo:paragraph-rsid="01d310d6" style:font-weight-asian="bold" style:font-weight-complex="bold"/>
    </style:style>
    <style:style style:name="P152" style:family="paragraph" style:parent-style-name="Table_20_Contents">
      <style:paragraph-properties fo:text-align="center" style:justify-single-word="false"/>
      <style:text-properties officeooo:rsid="013bfb02" officeooo:paragraph-rsid="013bfb02"/>
    </style:style>
    <style:style style:name="P153" style:family="paragraph" style:parent-style-name="Table_20_Contents">
      <style:paragraph-properties fo:text-align="center" style:justify-single-word="false"/>
      <style:text-properties officeooo:rsid="013bfb02" officeooo:paragraph-rsid="013cbf2b"/>
    </style:style>
    <style:style style:name="P154" style:family="paragraph" style:parent-style-name="Table_20_Contents">
      <style:paragraph-properties fo:text-align="center" style:justify-single-word="false"/>
      <style:text-properties officeooo:rsid="013bfb02" officeooo:paragraph-rsid="014c7136"/>
    </style:style>
    <style:style style:name="P155" style:family="paragraph" style:parent-style-name="Table_20_Contents">
      <style:paragraph-properties fo:text-align="start" style:justify-single-word="false"/>
    </style:style>
    <style:style style:name="P156" style:family="paragraph" style:parent-style-name="Table_20_Contents">
      <style:paragraph-properties fo:text-align="start" style:justify-single-word="false"/>
      <style:text-properties officeooo:paragraph-rsid="013cbf2b"/>
    </style:style>
    <style:style style:name="P157" style:family="paragraph" style:parent-style-name="Table_20_Contents">
      <style:paragraph-properties fo:text-align="start" style:justify-single-word="false"/>
      <style:text-properties officeooo:paragraph-rsid="014c7136"/>
    </style:style>
    <style:style style:name="P158" style:family="paragraph" style:parent-style-name="Table_20_Contents">
      <style:paragraph-properties fo:text-align="center" style:justify-single-word="false"/>
      <style:text-properties officeooo:rsid="013c9bc3" officeooo:paragraph-rsid="013c9bc3"/>
    </style:style>
    <style:style style:name="P159" style:family="paragraph" style:parent-style-name="Table_20_Contents">
      <style:paragraph-properties fo:text-align="center" style:justify-single-word="false"/>
      <style:text-properties officeooo:rsid="013c9bc3" officeooo:paragraph-rsid="014c7136"/>
    </style:style>
    <style:style style:name="P160" style:family="paragraph" style:parent-style-name="Table_20_Contents">
      <style:paragraph-properties fo:text-align="center" style:justify-single-word="false"/>
      <style:text-properties officeooo:rsid="013cbf2b" officeooo:paragraph-rsid="013cbf2b"/>
    </style:style>
    <style:style style:name="P161" style:family="paragraph" style:parent-style-name="Table_20_Contents">
      <style:paragraph-properties fo:text-align="center" style:justify-single-word="false"/>
      <style:text-properties officeooo:rsid="014c7136" officeooo:paragraph-rsid="014c7136"/>
    </style:style>
    <style:style style:name="P162" style:family="paragraph" style:parent-style-name="Table_20_Contents">
      <style:paragraph-properties fo:text-align="center" style:justify-single-word="false"/>
      <style:text-properties fo:color="#cccccc" fo:font-weight="bold" officeooo:rsid="0155e46e" officeooo:paragraph-rsid="0155e46e" style:font-weight-asian="bold" style:font-weight-complex="bold" style:text-rotation-angle="90" style:text-rotation-scale="line-height"/>
    </style:style>
    <style:style style:name="P163" style:family="paragraph" style:parent-style-name="Table_20_Contents">
      <style:paragraph-properties fo:text-align="center" style:justify-single-word="false"/>
      <style:text-properties fo:color="#cccccc" fo:font-size="14pt" fo:font-weight="bold" officeooo:rsid="01137f37" officeooo:paragraph-rsid="01137f37" style:font-size-asian="14pt" style:font-weight-asian="bold" style:font-size-complex="14pt" style:font-weight-complex="bold"/>
    </style:style>
    <style:style style:name="P164" style:family="paragraph" style:parent-style-name="Table_20_Contents">
      <style:paragraph-properties fo:text-align="center" style:justify-single-word="false"/>
      <style:text-properties fo:color="#cccccc" fo:font-size="12pt" fo:font-weight="bold" officeooo:rsid="012a6b33" officeooo:paragraph-rsid="012b917e" style:font-size-asian="12pt" style:font-weight-asian="bold" style:font-size-complex="12pt" style:font-weight-complex="bold" style:text-rotation-angle="90" style:text-rotation-scale="line-height"/>
    </style:style>
    <style:style style:name="P165" style:family="paragraph" style:parent-style-name="Table_20_Contents">
      <style:paragraph-properties fo:text-align="center" style:justify-single-word="false"/>
      <style:text-properties fo:color="#cccccc" fo:font-size="16pt" fo:font-weight="bold" officeooo:rsid="012a6b33" officeooo:paragraph-rsid="012b917e" style:font-size-asian="16pt" style:font-weight-asian="bold" style:font-size-complex="16pt" style:font-weight-complex="bold"/>
    </style:style>
    <style:style style:name="P166" style:family="paragraph" style:parent-style-name="Table_20_Contents">
      <style:paragraph-properties fo:text-align="center" style:justify-single-word="false"/>
      <style:text-properties style:use-window-font-color="true" fo:font-size="10pt" fo:font-weight="bold" officeooo:rsid="012b917e" officeooo:paragraph-rsid="012b917e" style:font-size-asian="10pt" style:font-weight-asian="bold" style:font-size-complex="10pt" style:font-weight-complex="bold"/>
    </style:style>
    <style:style style:name="P167" style:family="paragraph" style:parent-style-name="Table_20_Contents">
      <style:paragraph-properties fo:text-align="center" style:justify-single-word="false"/>
      <style:text-properties style:use-window-font-color="true" fo:font-size="10pt" officeooo:paragraph-rsid="012b917e" style:font-size-asian="10pt" style:font-size-complex="10pt"/>
    </style:style>
    <style:style style:name="P168" style:family="paragraph" style:parent-style-name="Table_20_Contents">
      <loext:graphic-properties draw:fill-image-width="0cm" draw:fill-image-height="0cm"/>
      <style:paragraph-properties fo:text-align="center" style:justify-single-word="false" style:shadow="none"/>
      <style:text-properties fo:language="fr" fo:country="FR" officeooo:rsid="009a1996" officeooo:paragraph-rsid="009a1996" style:text-rotation-angle="0" style:text-rotation-scale="line-height"/>
    </style:style>
    <style:style style:name="P169" style:family="paragraph" style:parent-style-name="Table_20_Contents">
      <loext:graphic-properties draw:fill-image-width="0cm" draw:fill-image-height="0cm"/>
      <style:paragraph-properties fo:text-align="center" style:justify-single-word="false" style:shadow="none"/>
      <style:text-properties fo:language="fr" fo:country="FR" officeooo:rsid="009a1996" officeooo:paragraph-rsid="00a7dd24" style:text-rotation-angle="90" style:text-rotation-scale="line-height"/>
    </style:style>
    <style:style style:name="P170" style:family="paragraph" style:parent-style-name="Footnote">
      <style:text-properties officeooo:paragraph-rsid="00cb4da4"/>
    </style:style>
    <style:style style:name="P171" style:family="paragraph" style:parent-style-name="Footnote">
      <style:text-properties officeooo:rsid="01bbbeee" officeooo:paragraph-rsid="01dae367"/>
    </style:style>
    <style:style style:name="P172" style:family="paragraph" style:parent-style-name="Footnote">
      <style:paragraph-properties fo:margin-top="0cm" fo:margin-bottom="0cm" loext:contextual-spacing="false"/>
      <style:text-properties officeooo:rsid="00c88314" officeooo:paragraph-rsid="00c88314"/>
    </style:style>
    <style:style style:name="P173" style:family="paragraph" style:parent-style-name="Text_20_body">
      <style:paragraph-properties fo:margin-top="1cm" fo:margin-bottom="0.4cm" loext:contextual-spacing="false" fo:text-align="center" style:justify-single-word="false"/>
      <style:text-properties officeooo:rsid="00bd8869" officeooo:paragraph-rsid="00bd8869"/>
    </style:style>
    <style:style style:name="P174" style:family="paragraph" style:parent-style-name="Text_20_body">
      <style:paragraph-properties fo:margin-top="1cm" fo:margin-bottom="0.4cm" loext:contextual-spacing="false" fo:text-align="center" style:justify-single-word="false"/>
      <style:text-properties fo:language="fr" fo:country="FR" officeooo:rsid="00bd8869" officeooo:paragraph-rsid="00bd8869"/>
    </style:style>
    <style:style style:name="P175" style:family="paragraph" style:parent-style-name="Text_20_body" style:master-page-name="">
      <loext:graphic-properties draw:fill="none"/>
      <style:paragraph-properties fo:margin-left="0cm" fo:margin-right="0cm" fo:margin-top="0cm" fo:margin-bottom="0.199cm" loext:contextual-spacing="false" fo:text-align="justify" style:justify-single-word="false" fo:orphans="2" fo:widows="2" fo:text-indent="0cm" style:auto-text-indent="false" style:page-number="auto" fo:background-color="transparent" style:writing-mode="lr-tb">
        <style:tab-stops>
          <style:tab-stop style:position="4.001cm"/>
          <style:tab-stop style:position="17cm" style:type="right"/>
        </style:tab-stops>
      </style:paragraph-properties>
      <style:text-properties fo:language="fr" fo:country="FR" officeooo:rsid="014b2533" officeooo:paragraph-rsid="014b2533"/>
    </style:style>
    <style:style style:name="P176" style:family="paragraph" style:parent-style-name="Text_20_body">
      <loext:graphic-properties draw:fill="none"/>
      <style:paragraph-properties fo:margin-left="3cm" fo:margin-right="0cm" fo:margin-top="0cm" fo:margin-bottom="0.199cm" loext:contextual-spacing="false" fo:line-height="115%" fo:text-align="start" style:justify-single-word="false" fo:orphans="2" fo:widows="2" fo:text-indent="-3cm" style:auto-text-indent="false" fo:background-color="transparent" style:writing-mode="lr-tb">
        <style:tab-stops>
          <style:tab-stop style:position="4.001cm"/>
          <style:tab-stop style:position="8.996cm"/>
          <style:tab-stop style:position="17cm" style:type="right"/>
        </style:tab-stops>
      </style:paragraph-properties>
      <style:text-properties fo:language="fr" fo:country="FR" officeooo:rsid="01002709" officeooo:paragraph-rsid="0192b3b0"/>
    </style:style>
    <style:style style:name="P177" style:family="paragraph" style:parent-style-name="Text_20_body">
      <loext:graphic-properties draw:fill="none"/>
      <style:paragraph-properties fo:margin-left="3cm" fo:margin-right="0cm" fo:margin-top="0cm" fo:margin-bottom="0.199cm" loext:contextual-spacing="false" fo:line-height="115%" fo:text-align="start" style:justify-single-word="false" fo:orphans="2" fo:widows="2" fo:text-indent="-3cm" style:auto-text-indent="false" fo:background-color="transparent" style:writing-mode="lr-tb">
        <style:tab-stops>
          <style:tab-stop style:position="4.001cm"/>
          <style:tab-stop style:position="8.996cm"/>
          <style:tab-stop style:position="17cm" style:type="right"/>
        </style:tab-stops>
      </style:paragraph-properties>
      <style:text-properties fo:language="fr" fo:country="FR" officeooo:rsid="01002709" officeooo:paragraph-rsid="01002709"/>
    </style:style>
    <style:style style:name="P178" style:family="paragraph" style:parent-style-name="Text_20_body">
      <style:paragraph-properties fo:margin-top="0cm" fo:margin-bottom="0.4cm" loext:contextual-spacing="false"/>
      <style:text-properties fo:language="fr" fo:country="FR" officeooo:rsid="01eee6bf" officeooo:paragraph-rsid="01eee6bf"/>
    </style:style>
    <style:style style:name="P179" style:family="paragraph" style:parent-style-name="Contents_20_1">
      <style:paragraph-properties>
        <style:tab-stops>
          <style:tab-stop style:position="17cm" style:type="right" style:leader-style="dotted" style:leader-text="."/>
        </style:tab-stops>
      </style:paragraph-properties>
    </style:style>
    <style:style style:name="P180" style:family="paragraph" style:parent-style-name="Contents_20_2">
      <style:paragraph-properties>
        <style:tab-stops>
          <style:tab-stop style:position="17cm" style:type="right" style:leader-style="dotted" style:leader-text="."/>
        </style:tab-stops>
      </style:paragraph-properties>
    </style:style>
    <style:style style:name="P181" style:family="paragraph" style:parent-style-name="Text_20_body" style:list-style-name="L1">
      <style:text-properties officeooo:paragraph-rsid="00f28e1b"/>
    </style:style>
    <style:style style:name="P182" style:family="paragraph" style:parent-style-name="Text_20_body" style:list-style-name="L2">
      <style:paragraph-properties fo:text-align="justify" style:justify-single-word="false"/>
      <style:text-properties officeooo:rsid="01b709d8" officeooo:paragraph-rsid="01b709d8" fo:background-color="transparent"/>
    </style:style>
    <style:style style:name="P183" style:family="paragraph" style:parent-style-name="Text_20_body" style:list-style-name="L3">
      <style:text-properties officeooo:paragraph-rsid="01b92d01" fo:background-color="transparent"/>
    </style:style>
    <style:style style:name="P184" style:family="paragraph" style:parent-style-name="Text_20_body" style:list-style-name="L4">
      <style:text-properties fo:language="en" fo:country="US" style:language-asian="zh" style:country-asian="CN" style:language-complex="ar" style:country-complex="SA"/>
    </style:style>
    <style:style style:name="P185" style:family="paragraph" style:parent-style-name="Text_20_body" style:list-style-name="L5">
      <style:text-properties fo:language="fr" fo:country="FR"/>
    </style:style>
    <style:style style:name="P186" style:family="paragraph" style:parent-style-name="Text_20_body" style:list-style-name="L7">
      <style:text-properties fo:language="fr" fo:country="FR"/>
    </style:style>
    <style:style style:name="P187" style:family="paragraph" style:parent-style-name="Text_20_body" style:list-style-name="L8">
      <style:text-properties fo:language="fr" fo:country="FR"/>
    </style:style>
    <style:style style:name="P188" style:family="paragraph" style:parent-style-name="Text_20_body" style:list-style-name="L9">
      <style:text-properties fo:language="fr" fo:country="FR"/>
    </style:style>
    <style:style style:name="P189" style:family="paragraph" style:parent-style-name="Text_20_body" style:list-style-name="L11">
      <style:text-properties fo:language="fr" fo:country="FR"/>
    </style:style>
    <style:style style:name="P190" style:family="paragraph" style:parent-style-name="Text_20_body" style:list-style-name="L12">
      <style:text-properties fo:language="fr" fo:country="FR"/>
    </style:style>
    <style:style style:name="P191" style:family="paragraph" style:parent-style-name="Text_20_body" style:list-style-name="L13">
      <style:text-properties fo:language="fr" fo:country="FR"/>
    </style:style>
    <style:style style:name="P192" style:family="paragraph" style:parent-style-name="Text_20_body" style:list-style-name="L14">
      <style:text-properties fo:language="fr" fo:country="FR"/>
    </style:style>
    <style:style style:name="P193" style:family="paragraph" style:parent-style-name="Text_20_body" style:list-style-name="L15">
      <style:text-properties fo:language="fr" fo:country="FR" officeooo:rsid="01f0bc1b" officeooo:paragraph-rsid="01f0bc1b"/>
    </style:style>
    <style:style style:name="P194" style:family="paragraph" style:parent-style-name="Text_20_body" style:list-style-name="L6"/>
    <style:style style:name="P195" style:family="paragraph" style:parent-style-name="Text_20_body" style:list-style-name="L7"/>
    <style:style style:name="P196" style:family="paragraph" style:parent-style-name="Text_20_body" style:list-style-name="L8"/>
    <style:style style:name="P197" style:family="paragraph" style:parent-style-name="Text_20_body" style:list-style-name="L9"/>
    <style:style style:name="P198" style:family="paragraph" style:parent-style-name="Text_20_body" style:list-style-name="L10"/>
    <style:style style:name="P199" style:family="paragraph" style:parent-style-name="Text_20_body" style:list-style-name="L12"/>
    <style:style style:name="P200" style:family="paragraph" style:parent-style-name="Text_20_body" style:list-style-name="L1" style:master-page-name="">
      <loext:graphic-properties draw:fill="none"/>
      <style:paragraph-properties fo:margin-left="0cm" fo:margin-right="0cm" fo:margin-top="0cm" fo:margin-bottom="0.199cm" loext:contextual-spacing="false" fo:text-align="justify" style:justify-single-word="false" fo:orphans="2" fo:widows="2" fo:text-indent="0cm" style:auto-text-indent="false" style:page-number="auto" fo:background-color="transparent" style:writing-mode="lr-tb">
        <style:tab-stops>
          <style:tab-stop style:position="4.001cm"/>
          <style:tab-stop style:position="17cm" style:type="right"/>
        </style:tab-stops>
      </style:paragraph-properties>
      <style:text-properties officeooo:rsid="00fbd58b" officeooo:paragraph-rsid="00fbd58b"/>
    </style:style>
    <style:style style:name="P201" style:family="paragraph" style:parent-style-name="Text_20_body" style:list-style-name="L1">
      <loext:graphic-properties draw:fill="none"/>
      <style:paragraph-properties fo:margin-left="0cm" fo:margin-right="0cm" fo:margin-top="0cm" fo:margin-bottom="0.199cm" loext:contextual-spacing="false" fo:text-align="justify" style:justify-single-word="false" fo:orphans="2" fo:widows="2" fo:text-indent="0cm" style:auto-text-indent="false" fo:background-color="transparent" style:writing-mode="lr-tb">
        <style:tab-stops>
          <style:tab-stop style:position="4.001cm"/>
          <style:tab-stop style:position="17cm" style:type="right"/>
        </style:tab-stops>
      </style:paragraph-properties>
      <style:text-properties officeooo:rsid="00f29525" officeooo:paragraph-rsid="00f29525"/>
    </style:style>
    <style:style style:name="P202" style:family="paragraph" style:parent-style-name="Text_20_body" style:list-style-name="L1">
      <loext:graphic-properties draw:fill="none"/>
      <style:paragraph-properties fo:margin-left="0cm" fo:margin-right="0cm" fo:margin-top="0cm" fo:margin-bottom="0.199cm" loext:contextual-spacing="false" fo:text-align="justify" style:justify-single-word="false" fo:orphans="2" fo:widows="2" fo:text-indent="0cm" style:auto-text-indent="false" fo:background-color="transparent" style:writing-mode="lr-tb">
        <style:tab-stops>
          <style:tab-stop style:position="4.001cm"/>
          <style:tab-stop style:position="17cm" style:type="right"/>
        </style:tab-stops>
      </style:paragraph-properties>
      <style:text-properties officeooo:rsid="014afe3f" officeooo:paragraph-rsid="014afe3f"/>
    </style:style>
    <style:style style:name="P203" style:family="paragraph" style:parent-style-name="Text_20_body" style:list-style-name="L1">
      <loext:graphic-properties draw:fill="none"/>
      <style:paragraph-properties fo:margin-left="0cm" fo:margin-right="0cm" fo:margin-top="0cm" fo:margin-bottom="0.199cm" loext:contextual-spacing="false" fo:text-align="justify" style:justify-single-word="false" fo:orphans="2" fo:widows="2" fo:text-indent="0cm" style:auto-text-indent="false" fo:background-color="transparent" style:writing-mode="lr-tb">
        <style:tab-stops>
          <style:tab-stop style:position="4.001cm"/>
          <style:tab-stop style:position="17cm" style:type="right"/>
        </style:tab-stops>
      </style:paragraph-properties>
      <style:text-properties officeooo:paragraph-rsid="00f28e1b"/>
    </style:style>
    <style:style style:name="P204" style:family="paragraph" style:parent-style-name="Text_20_body" style:list-style-name="L1">
      <loext:graphic-properties draw:fill="none"/>
      <style:paragraph-properties fo:margin-left="0cm" fo:margin-right="0cm" fo:margin-top="0cm" fo:margin-bottom="0.199cm" loext:contextual-spacing="false" fo:text-align="justify" style:justify-single-word="false" fo:orphans="2" fo:widows="2" fo:text-indent="0cm" style:auto-text-indent="false" fo:background-color="transparent" style:writing-mode="lr-tb">
        <style:tab-stops>
          <style:tab-stop style:position="4.001cm"/>
          <style:tab-stop style:position="17cm" style:type="right"/>
        </style:tab-stops>
      </style:paragraph-properties>
      <style:text-properties style:text-underline-style="none" officeooo:rsid="00fca714" officeooo:paragraph-rsid="00fca714" fo:background-color="transparent"/>
    </style:style>
    <style:style style:name="P205" style:family="paragraph" style:parent-style-name="Text_20_body" style:list-style-name="L1">
      <loext:graphic-properties draw:fill="none"/>
      <style:paragraph-properties fo:margin-left="0cm" fo:margin-right="0cm" fo:margin-top="0cm" fo:margin-bottom="0.199cm" loext:contextual-spacing="false" fo:text-align="justify" style:justify-single-word="false" fo:orphans="2" fo:widows="2" fo:text-indent="0cm" style:auto-text-indent="false" fo:background-color="transparent" style:writing-mode="lr-tb">
        <style:tab-stops>
          <style:tab-stop style:position="4.001cm"/>
          <style:tab-stop style:position="17cm" style:type="right"/>
        </style:tab-stops>
      </style:paragraph-properties>
      <style:text-properties officeooo:rsid="01191036" officeooo:paragraph-rsid="01191036"/>
    </style:style>
    <style:style style:name="P206" style:family="paragraph" style:parent-style-name="Text_20_body" style:list-style-name="L2">
      <style:paragraph-properties fo:margin-top="0cm" fo:margin-bottom="0.199cm" loext:contextual-spacing="false" fo:text-align="justify" style:justify-single-word="false"/>
      <style:text-properties officeooo:paragraph-rsid="01b778ba" fo:background-color="transparent"/>
    </style:style>
    <style:style style:name="P207" style:family="paragraph" style:parent-style-name="Text_20_body" style:list-style-name="L2">
      <style:paragraph-properties fo:margin-top="0cm" fo:margin-bottom="0.199cm" loext:contextual-spacing="false" fo:text-align="justify" style:justify-single-word="false"/>
      <style:text-properties officeooo:paragraph-rsid="01e0f089" fo:background-color="transparent"/>
    </style:style>
    <style:style style:name="P208" style:family="paragraph" style:parent-style-name="Heading_20_1">
      <style:text-properties fo:language="fr" fo:country="FR"/>
    </style:style>
    <style:style style:name="P209" style:family="paragraph" style:parent-style-name="Heading_20_1">
      <style:text-properties fo:language="fr" fo:country="FR" officeooo:rsid="0087e5a3" officeooo:paragraph-rsid="0087e5a3"/>
    </style:style>
    <style:style style:name="P210" style:family="paragraph" style:parent-style-name="Heading_20_1">
      <style:text-properties fo:language="fr" fo:country="FR" officeooo:rsid="00a5b449" officeooo:paragraph-rsid="00a5b449"/>
    </style:style>
    <style:style style:name="P211" style:family="paragraph" style:parent-style-name="Heading_20_1">
      <style:text-properties officeooo:rsid="018430e2" officeooo:paragraph-rsid="0184dd7e"/>
    </style:style>
    <style:style style:name="P212" style:family="paragraph" style:parent-style-name="Heading_20_1">
      <style:text-properties officeooo:rsid="01752f54" officeooo:paragraph-rsid="01752f54"/>
    </style:style>
    <style:style style:name="P213" style:family="paragraph" style:parent-style-name="Heading_20_1">
      <style:text-properties officeooo:rsid="01de9a86" officeooo:paragraph-rsid="01de9a86"/>
    </style:style>
    <style:style style:name="P214" style:family="paragraph" style:parent-style-name="Heading_20_1">
      <style:paragraph-properties fo:break-before="page"/>
    </style:style>
    <style:style style:name="P215" style:family="paragraph" style:parent-style-name="Heading_20_1">
      <style:paragraph-properties fo:break-before="page"/>
      <style:text-properties fo:language="fr" fo:country="FR" officeooo:rsid="00b6ad27" officeooo:paragraph-rsid="00b6ad27"/>
    </style:style>
    <style:style style:name="P216" style:family="paragraph" style:parent-style-name="Heading_20_1">
      <style:paragraph-properties fo:break-before="page"/>
      <style:text-properties fo:language="fr" fo:country="FR" officeooo:rsid="00fa25dd" officeooo:paragraph-rsid="00fa25dd"/>
    </style:style>
    <style:style style:name="P217" style:family="paragraph" style:parent-style-name="Heading_20_1">
      <style:paragraph-properties fo:break-before="page"/>
      <style:text-properties fo:language="fr" fo:country="FR" officeooo:rsid="00ac74cc" officeooo:paragraph-rsid="00ac74cc"/>
    </style:style>
    <style:style style:name="P218" style:family="paragraph" style:parent-style-name="Heading_20_1">
      <style:paragraph-properties fo:break-before="page"/>
      <style:text-properties fo:language="fr" fo:country="FR" officeooo:rsid="00af241e" officeooo:paragraph-rsid="00af241e"/>
    </style:style>
    <style:style style:name="P219" style:family="paragraph" style:parent-style-name="Heading_20_1">
      <style:paragraph-properties fo:break-before="page"/>
      <style:text-properties fo:language="fr" fo:country="FR" fo:font-weight="bold" officeooo:paragraph-rsid="00b384d1" style:font-weight-asian="bold" style:font-weight-complex="bold"/>
    </style:style>
    <style:style style:name="P220" style:family="paragraph" style:parent-style-name="Heading_20_1">
      <style:paragraph-properties fo:break-before="page"/>
      <style:text-properties officeooo:rsid="00e2c4f0" officeooo:paragraph-rsid="00e2c4f0"/>
    </style:style>
    <style:style style:name="P221" style:family="paragraph" style:parent-style-name="Heading_20_2">
      <style:text-properties officeooo:rsid="00fb5c53" officeooo:paragraph-rsid="01d5955d"/>
    </style:style>
    <style:style style:name="P222" style:family="paragraph" style:parent-style-name="Heading_20_2">
      <style:text-properties officeooo:rsid="016ff81d" officeooo:paragraph-rsid="016ff81d"/>
    </style:style>
    <style:style style:name="P223" style:family="paragraph" style:parent-style-name="Heading_20_2">
      <style:text-properties fo:language="en" fo:country="US" style:language-asian="zh" style:country-asian="CN" style:language-complex="ar" style:country-complex="SA"/>
    </style:style>
    <style:style style:name="P224" style:family="paragraph" style:parent-style-name="Heading_20_2">
      <style:text-properties fo:language="fr" fo:country="FR"/>
    </style:style>
    <style:style style:name="P225" style:family="paragraph" style:parent-style-name="Heading_20_2">
      <style:text-properties fo:language="fr" fo:country="FR" officeooo:paragraph-rsid="00af9201"/>
    </style:style>
    <style:style style:name="P226" style:family="paragraph" style:parent-style-name="Heading_20_2">
      <style:paragraph-properties fo:break-before="page"/>
    </style:style>
    <style:style style:name="P227" style:family="paragraph" style:parent-style-name="Heading_20_2">
      <style:paragraph-properties fo:break-before="page"/>
      <style:text-properties fo:language="fr" fo:country="FR" officeooo:rsid="00a7dd24" officeooo:paragraph-rsid="00a7dd24"/>
    </style:style>
    <style:style style:name="P228" style:family="paragraph" style:parent-style-name="Title" style:master-page-name="Standard">
      <style:paragraph-properties fo:margin-top="5.9cm" fo:margin-bottom="0.6cm" loext:contextual-spacing="false" style:page-number="auto"/>
      <style:text-properties fo:language="fr" fo:country="FR" officeooo:rsid="00848cb2" officeooo:paragraph-rsid="00848cb2"/>
    </style:style>
    <style:style style:name="P229" style:family="paragraph" style:parent-style-name="Heading_20_3">
      <style:text-properties officeooo:rsid="01df282c" officeooo:paragraph-rsid="01df282c"/>
    </style:style>
    <style:style style:name="P230" style:family="paragraph" style:parent-style-name="Heading_20_3">
      <style:text-properties fo:language="en" fo:country="US" style:language-asian="zh" style:country-asian="CN" style:language-complex="ar" style:country-complex="SA"/>
    </style:style>
    <style:style style:name="P231" style:family="paragraph" style:parent-style-name="Heading_20_3">
      <style:text-properties fo:language="fr" fo:country="FR"/>
    </style:style>
    <style:style style:name="P232" style:family="paragraph">
      <loext:graphic-properties draw:fill-color="#ff3333"/>
      <style:paragraph-properties fo:text-align="center"/>
      <style:text-properties fo:font-size="12pt"/>
    </style:style>
    <style:style style:name="P233" style:family="paragraph">
      <loext:graphic-properties draw:fill-color="#009900"/>
      <style:paragraph-properties fo:text-align="center"/>
      <style:text-properties fo:font-size="12pt"/>
    </style:style>
    <style:style style:name="T1" style:family="text">
      <style:text-properties officeooo:rsid="00848cb2"/>
    </style:style>
    <style:style style:name="T2" style:family="text">
      <style:text-properties style:font-name="Liberation Sans2" officeooo:rsid="00876145" fo:background-color="transparent" loext:char-shading-value="0" style:font-name-asian="SimSun1" style:font-name-complex="Times New Roman" style:text-rotation-angle="0" style:text-rotation-scale="line-height" loext:shadow="none"/>
    </style:style>
    <style:style style:name="T3" style:family="text">
      <style:text-properties style:font-name="Liberation Sans" officeooo:rsid="00876145" style:font-name-asian="SimSun1" style:font-name-complex="Times New Roman"/>
    </style:style>
    <style:style style:name="T4" style:family="text">
      <style:text-properties fo:font-weight="bold" style:font-weight-asian="bold" style:font-weight-complex="bold"/>
    </style:style>
    <style:style style:name="T5" style:family="text">
      <style:text-properties fo:font-weight="bold" officeooo:rsid="00ac28dc" style:font-weight-asian="bold" style:font-weight-complex="bold"/>
    </style:style>
    <style:style style:name="T6" style:family="text">
      <style:text-properties fo:font-weight="bold" officeooo:rsid="00c9d75a" style:font-weight-asian="bold" style:font-weight-complex="bold"/>
    </style:style>
    <style:style style:name="T7" style:family="text">
      <style:text-properties fo:font-weight="bold" officeooo:rsid="012b917e" style:font-weight-asian="bold" style:font-weight-complex="bold"/>
    </style:style>
    <style:style style:name="T8" style:family="text">
      <style:text-properties fo:font-weight="bold" officeooo:rsid="0131269a" style:font-weight-asian="bold" style:font-weight-complex="bold"/>
    </style:style>
    <style:style style:name="T9" style:family="text">
      <style:text-properties fo:font-weight="bold" officeooo:rsid="0149311b" style:font-weight-asian="bold" style:font-weight-complex="bold"/>
    </style:style>
    <style:style style:name="T10" style:family="text">
      <style:text-properties fo:font-weight="bold" officeooo:rsid="01469343" style:font-weight-asian="bold" style:font-weight-complex="bold"/>
    </style:style>
    <style:style style:name="T11" style:family="text">
      <style:text-properties fo:font-weight="bold" officeooo:rsid="00d63cff" style:font-weight-asian="bold" style:font-weight-complex="bold"/>
    </style:style>
    <style:style style:name="T12" style:family="text">
      <style:text-properties fo:font-weight="bold" officeooo:rsid="00d80002" style:font-weight-asian="bold" style:font-weight-complex="bold"/>
    </style:style>
    <style:style style:name="T13" style:family="text">
      <style:text-properties fo:font-weight="bold" officeooo:rsid="009de5c0" style:font-weight-asian="bold" style:font-weight-complex="bold"/>
    </style:style>
    <style:style style:name="T14" style:family="text">
      <style:text-properties fo:font-weight="bold" officeooo:rsid="0192b3b0" style:font-weight-asian="bold" style:font-weight-complex="bold"/>
    </style:style>
    <style:style style:name="T15" style:family="text">
      <style:text-properties fo:font-weight="bold" officeooo:rsid="00d7c5dc" style:font-weight-asian="bold" style:font-weight-complex="bold"/>
    </style:style>
    <style:style style:name="T16" style:family="text">
      <style:text-properties fo:font-weight="bold" officeooo:rsid="0192f094" style:font-weight-asian="bold" style:font-weight-complex="bold"/>
    </style:style>
    <style:style style:name="T17" style:family="text">
      <style:text-properties fo:font-weight="bold" officeooo:rsid="00d9d407" style:font-weight-asian="bold" style:font-weight-complex="bold"/>
    </style:style>
    <style:style style:name="T18" style:family="text">
      <style:text-properties fo:font-weight="bold" officeooo:rsid="01b92d01" style:font-weight-asian="bold" style:font-weight-complex="bold"/>
    </style:style>
    <style:style style:name="T19" style:family="text">
      <style:text-properties fo:font-weight="bold" officeooo:rsid="01b365e1" style:font-weight-asian="bold" style:font-weight-complex="bold"/>
    </style:style>
    <style:style style:name="T20" style:family="text">
      <style:text-properties fo:font-weight="bold" officeooo:rsid="01dae367" style:font-weight-asian="bold" style:font-weight-complex="bold"/>
    </style:style>
    <style:style style:name="T21" style:family="text">
      <style:text-properties fo:font-weight="normal" style:font-weight-asian="normal" style:font-weight-complex="normal"/>
    </style:style>
    <style:style style:name="T22" style:family="text">
      <style:text-properties fo:font-weight="normal" officeooo:rsid="00bd5d99" style:font-weight-asian="normal" style:font-weight-complex="normal"/>
    </style:style>
    <style:style style:name="T23" style:family="text">
      <style:text-properties fo:language="fr" fo:country="FR"/>
    </style:style>
    <style:style style:name="T24" style:family="text">
      <style:text-properties fo:language="fr" fo:country="FR" fo:font-weight="normal" style:font-weight-asian="normal" style:font-weight-complex="normal"/>
    </style:style>
    <style:style style:name="T25" style:family="text">
      <style:text-properties fo:language="fr" fo:country="FR" fo:font-weight="normal" officeooo:rsid="00ac28dc" style:font-weight-asian="normal" style:font-weight-complex="normal"/>
    </style:style>
    <style:style style:name="T26" style:family="text">
      <style:text-properties fo:language="fr" fo:country="FR" fo:font-weight="normal" officeooo:rsid="00bc00be" style:font-weight-asian="normal" style:font-weight-complex="normal"/>
    </style:style>
    <style:style style:name="T27" style:family="text">
      <style:text-properties fo:language="fr" fo:country="FR" fo:font-weight="normal" officeooo:rsid="00b985c8" style:font-weight-asian="normal" style:font-weight-complex="normal"/>
    </style:style>
    <style:style style:name="T28" style:family="text">
      <style:text-properties fo:language="fr" fo:country="FR" fo:font-weight="normal" officeooo:rsid="00bab4e3" style:font-weight-asian="normal" style:font-weight-complex="normal"/>
    </style:style>
    <style:style style:name="T29" style:family="text">
      <style:text-properties fo:language="fr" fo:country="FR" fo:font-weight="normal" officeooo:rsid="00bd5d99" style:font-weight-asian="normal" style:font-weight-complex="normal"/>
    </style:style>
    <style:style style:name="T30" style:family="text">
      <style:text-properties fo:language="fr" fo:country="FR" fo:font-weight="normal" officeooo:rsid="00abbb8e" style:font-weight-asian="normal" style:font-weight-complex="normal"/>
    </style:style>
    <style:style style:name="T31" style:family="text">
      <style:text-properties fo:language="fr" fo:country="FR" fo:font-weight="normal" officeooo:rsid="00f7da59" style:font-weight-asian="normal" style:font-weight-complex="normal"/>
    </style:style>
    <style:style style:name="T32" style:family="text">
      <style:text-properties fo:language="fr" fo:country="FR" fo:font-weight="normal" officeooo:rsid="011dc43e" style:font-weight-asian="normal" style:font-weight-complex="normal"/>
    </style:style>
    <style:style style:name="T33" style:family="text">
      <style:text-properties fo:language="fr" fo:country="FR" fo:font-weight="normal" officeooo:rsid="017526df" style:font-weight-asian="normal" style:font-weight-complex="normal"/>
    </style:style>
    <style:style style:name="T34" style:family="text">
      <style:text-properties fo:language="fr" fo:country="FR" fo:font-weight="normal" officeooo:rsid="019b0aa6" style:font-weight-asian="normal" style:font-weight-complex="normal"/>
    </style:style>
    <style:style style:name="T35" style:family="text">
      <style:text-properties fo:language="fr" fo:country="FR" fo:font-weight="normal" officeooo:rsid="01d5955d" style:font-weight-asian="normal" style:font-weight-complex="normal"/>
    </style:style>
    <style:style style:name="T36" style:family="text">
      <style:text-properties fo:language="fr" fo:country="FR" fo:font-weight="normal" officeooo:rsid="01d64547" style:font-weight-asian="normal" style:font-weight-complex="normal"/>
    </style:style>
    <style:style style:name="T37" style:family="text">
      <style:text-properties fo:language="fr" fo:country="FR" fo:font-weight="normal" officeooo:rsid="01f23e66" style:font-weight-asian="normal" style:font-weight-complex="normal"/>
    </style:style>
    <style:style style:name="T38" style:family="text">
      <style:text-properties fo:language="fr" fo:country="FR" officeooo:rsid="00bc00be"/>
    </style:style>
    <style:style style:name="T39" style:family="text">
      <style:text-properties fo:language="fr" fo:country="FR" officeooo:rsid="00bab4e3"/>
    </style:style>
    <style:style style:name="T40" style:family="text">
      <style:text-properties fo:language="fr" fo:country="FR" fo:font-style="italic"/>
    </style:style>
    <style:style style:name="T41" style:family="text">
      <style:text-properties fo:language="fr" fo:country="FR" style:text-underline-style="solid" style:text-underline-width="auto" style:text-underline-color="font-color"/>
    </style:style>
    <style:style style:name="T42" style:family="text">
      <style:text-properties fo:language="fr" fo:country="FR" fo:font-weight="bold"/>
    </style:style>
    <style:style style:name="T43" style:family="text">
      <style:text-properties fo:language="fr" fo:country="FR" fo:font-weight="bold" style:font-weight-asian="bold" style:font-weight-complex="bold"/>
    </style:style>
    <style:style style:name="T44" style:family="text">
      <style:text-properties fo:language="fr" fo:country="FR" fo:font-weight="bold" officeooo:rsid="00fbd58b" style:font-weight-asian="bold" style:font-weight-complex="bold"/>
    </style:style>
    <style:style style:name="T45" style:family="text">
      <style:text-properties fo:language="fr" fo:country="FR" officeooo:rsid="00abbb8e"/>
    </style:style>
    <style:style style:name="T46" style:family="text">
      <style:text-properties fo:language="fr" fo:country="FR" officeooo:rsid="00ea6afe"/>
    </style:style>
    <style:style style:name="T47" style:family="text">
      <style:text-properties fo:language="fr" fo:country="FR" officeooo:rsid="00ec821e"/>
    </style:style>
    <style:style style:name="T48" style:family="text">
      <style:text-properties fo:language="fr" fo:country="FR" officeooo:rsid="00e12304"/>
    </style:style>
    <style:style style:name="T49" style:family="text">
      <style:text-properties fo:language="fr" fo:country="FR" officeooo:rsid="00e180a7"/>
    </style:style>
    <style:style style:name="T50" style:family="text">
      <style:text-properties fo:language="fr" fo:country="FR" officeooo:rsid="00efe9d8"/>
    </style:style>
    <style:style style:name="T51" style:family="text">
      <style:text-properties fo:language="fr" fo:country="FR" officeooo:rsid="00dc3ee2"/>
    </style:style>
    <style:style style:name="T52" style:family="text">
      <style:text-properties fo:language="fr" fo:country="FR" officeooo:rsid="00dd1c32"/>
    </style:style>
    <style:style style:name="T53" style:family="text">
      <style:text-properties fo:language="fr" fo:country="FR" officeooo:rsid="00f28e1b"/>
    </style:style>
    <style:style style:name="T54" style:family="text">
      <style:text-properties fo:language="fr" fo:country="FR" officeooo:rsid="00f29525"/>
    </style:style>
    <style:style style:name="T55" style:family="text">
      <style:text-properties fo:language="fr" fo:country="FR" officeooo:rsid="00f74138"/>
    </style:style>
    <style:style style:name="T56" style:family="text">
      <style:text-properties fo:language="fr" fo:country="FR" officeooo:rsid="00f7da59"/>
    </style:style>
    <style:style style:name="T57" style:family="text">
      <style:text-properties fo:language="fr" fo:country="FR" officeooo:rsid="00f8a4d3"/>
    </style:style>
    <style:style style:name="T58" style:family="text">
      <style:text-properties fo:language="fr" fo:country="FR" officeooo:rsid="00f8a693"/>
    </style:style>
    <style:style style:name="T59" style:family="text">
      <style:text-properties fo:language="fr" fo:country="FR" officeooo:rsid="00f9398b"/>
    </style:style>
    <style:style style:name="T60" style:family="text">
      <style:text-properties fo:language="fr" fo:country="FR" officeooo:rsid="00fa25dd"/>
    </style:style>
    <style:style style:name="T61" style:family="text">
      <style:text-properties fo:language="fr" fo:country="FR" officeooo:rsid="00fb5c53"/>
    </style:style>
    <style:style style:name="T62" style:family="text">
      <style:text-properties fo:language="fr" fo:country="FR" officeooo:rsid="00fbd58b"/>
    </style:style>
    <style:style style:name="T63" style:family="text">
      <style:text-properties fo:language="fr" fo:country="FR" officeooo:rsid="00fca714"/>
    </style:style>
    <style:style style:name="T64" style:family="text">
      <style:text-properties fo:language="fr" fo:country="FR" officeooo:rsid="00fea266"/>
    </style:style>
    <style:style style:name="T65" style:family="text">
      <style:text-properties fo:language="fr" fo:country="FR" officeooo:rsid="0103f8c5"/>
    </style:style>
    <style:style style:name="T66" style:family="text">
      <style:text-properties fo:language="fr" fo:country="FR" officeooo:rsid="0106f79c"/>
    </style:style>
    <style:style style:name="T67" style:family="text">
      <style:text-properties fo:language="fr" fo:country="FR" officeooo:rsid="01086f58"/>
    </style:style>
    <style:style style:name="T68" style:family="text">
      <style:text-properties fo:language="fr" fo:country="FR" officeooo:rsid="011aaf72"/>
    </style:style>
    <style:style style:name="T69" style:family="text">
      <style:text-properties fo:language="fr" fo:country="FR" officeooo:rsid="011bacd5"/>
    </style:style>
    <style:style style:name="T70" style:family="text">
      <style:text-properties fo:language="fr" fo:country="FR" officeooo:rsid="011d329a"/>
    </style:style>
    <style:style style:name="T71" style:family="text">
      <style:text-properties fo:language="fr" fo:country="FR" officeooo:rsid="011dc43e"/>
    </style:style>
    <style:style style:name="T72" style:family="text">
      <style:text-properties fo:language="fr" fo:country="FR" officeooo:rsid="0105d44f"/>
    </style:style>
    <style:style style:name="T73" style:family="text">
      <style:text-properties fo:language="fr" fo:country="FR" officeooo:rsid="014afe3f"/>
    </style:style>
    <style:style style:name="T74" style:family="text">
      <style:text-properties fo:language="fr" fo:country="FR" officeooo:rsid="014b2533"/>
    </style:style>
    <style:style style:name="T75" style:family="text">
      <style:text-properties fo:language="fr" fo:country="FR" officeooo:rsid="0156e59a"/>
    </style:style>
    <style:style style:name="T76" style:family="text">
      <style:text-properties fo:language="fr" fo:country="FR" officeooo:rsid="015973f4"/>
    </style:style>
    <style:style style:name="T77" style:family="text">
      <style:text-properties fo:language="fr" fo:country="FR" officeooo:rsid="015bc1de"/>
    </style:style>
    <style:style style:name="T78" style:family="text">
      <style:text-properties fo:language="fr" fo:country="FR" officeooo:rsid="015bd400"/>
    </style:style>
    <style:style style:name="T79" style:family="text">
      <style:text-properties fo:language="fr" fo:country="FR" officeooo:rsid="011f7c33"/>
    </style:style>
    <style:style style:name="T80" style:family="text">
      <style:text-properties fo:language="fr" fo:country="FR" officeooo:rsid="015f41dc"/>
    </style:style>
    <style:style style:name="T81" style:family="text">
      <style:text-properties fo:language="fr" fo:country="FR" officeooo:rsid="015fd1ab"/>
    </style:style>
    <style:style style:name="T82" style:family="text">
      <style:text-properties fo:language="fr" fo:country="FR" officeooo:rsid="016ec35e"/>
    </style:style>
    <style:style style:name="T83" style:family="text">
      <style:text-properties fo:language="fr" fo:country="FR" officeooo:rsid="017526df"/>
    </style:style>
    <style:style style:name="T84" style:family="text">
      <style:text-properties fo:language="fr" fo:country="FR" officeooo:rsid="01752f54"/>
    </style:style>
    <style:style style:name="T85" style:family="text">
      <style:text-properties fo:language="fr" fo:country="FR" officeooo:rsid="018955d1"/>
    </style:style>
    <style:style style:name="T86" style:family="text">
      <style:text-properties fo:language="fr" fo:country="FR" officeooo:rsid="018d6f6b"/>
    </style:style>
    <style:style style:name="T87" style:family="text">
      <style:text-properties fo:language="fr" fo:country="FR" officeooo:rsid="018f211e"/>
    </style:style>
    <style:style style:name="T88" style:family="text">
      <style:text-properties fo:language="fr" fo:country="FR" officeooo:rsid="01905df9"/>
    </style:style>
    <style:style style:name="T89" style:family="text">
      <style:text-properties fo:language="fr" fo:country="FR" officeooo:rsid="0198e869"/>
    </style:style>
    <style:style style:name="T90" style:family="text">
      <style:text-properties fo:language="fr" fo:country="FR" officeooo:rsid="01990def"/>
    </style:style>
    <style:style style:name="T91" style:family="text">
      <style:text-properties fo:language="fr" fo:country="FR" officeooo:rsid="019b0aa6"/>
    </style:style>
    <style:style style:name="T92" style:family="text">
      <style:text-properties fo:language="fr" fo:country="FR" officeooo:rsid="01a64438"/>
    </style:style>
    <style:style style:name="T93" style:family="text">
      <style:text-properties fo:language="fr" fo:country="FR" officeooo:rsid="01a69435"/>
    </style:style>
    <style:style style:name="T94" style:family="text">
      <style:text-properties fo:language="fr" fo:country="FR" officeooo:rsid="01a837bb"/>
    </style:style>
    <style:style style:name="T95" style:family="text">
      <style:text-properties fo:language="fr" fo:country="FR" officeooo:rsid="01ab7a9c"/>
    </style:style>
    <style:style style:name="T96" style:family="text">
      <style:text-properties fo:language="fr" fo:country="FR" officeooo:rsid="01aca794"/>
    </style:style>
    <style:style style:name="T97" style:family="text">
      <style:text-properties fo:language="fr" fo:country="FR" officeooo:rsid="01af9de1"/>
    </style:style>
    <style:style style:name="T98" style:family="text">
      <style:text-properties fo:language="fr" fo:country="FR" officeooo:rsid="01b0f566"/>
    </style:style>
    <style:style style:name="T99" style:family="text">
      <style:text-properties fo:language="fr" fo:country="FR" officeooo:rsid="01cd512f"/>
    </style:style>
    <style:style style:name="T100" style:family="text">
      <style:text-properties fo:language="fr" fo:country="FR" officeooo:rsid="01ce85ed"/>
    </style:style>
    <style:style style:name="T101" style:family="text">
      <style:text-properties fo:language="fr" fo:country="FR" officeooo:rsid="011aaf72" fo:background-color="transparent" loext:char-shading-value="0"/>
    </style:style>
    <style:style style:name="T102" style:family="text">
      <style:text-properties fo:language="fr" fo:country="FR" officeooo:rsid="018f211e" fo:background-color="transparent" loext:char-shading-value="0"/>
    </style:style>
    <style:style style:name="T103" style:family="text">
      <style:text-properties fo:language="fr" fo:country="FR" officeooo:rsid="011af9c0" fo:background-color="transparent" loext:char-shading-value="0"/>
    </style:style>
    <style:style style:name="T104" style:family="text">
      <style:text-properties fo:language="fr" fo:country="FR" officeooo:rsid="01aca794" fo:background-color="transparent" loext:char-shading-value="0"/>
    </style:style>
    <style:style style:name="T105" style:family="text">
      <style:text-properties fo:language="fr" fo:country="FR" officeooo:rsid="01af9de1" fo:background-color="transparent" loext:char-shading-value="0"/>
    </style:style>
    <style:style style:name="T106" style:family="text">
      <style:text-properties fo:language="fr" fo:country="FR" officeooo:rsid="01cf882c" fo:background-color="transparent" loext:char-shading-value="0"/>
    </style:style>
    <style:style style:name="T107" style:family="text">
      <style:text-properties fo:language="fr" fo:country="FR" officeooo:rsid="01afb25e" fo:background-color="transparent" loext:char-shading-value="0"/>
    </style:style>
    <style:style style:name="T108" style:family="text">
      <style:text-properties fo:language="fr" fo:country="FR" officeooo:rsid="011bacd5" fo:background-color="transparent" loext:char-shading-value="0"/>
    </style:style>
    <style:style style:name="T109" style:family="text">
      <style:text-properties fo:language="fr" fo:country="FR" officeooo:rsid="01cf882c"/>
    </style:style>
    <style:style style:name="T110" style:family="text">
      <style:text-properties fo:language="fr" fo:country="FR" officeooo:rsid="01d3d474"/>
    </style:style>
    <style:style style:name="T111" style:family="text">
      <style:text-properties fo:language="fr" fo:country="FR" officeooo:rsid="01d3f05d"/>
    </style:style>
    <style:style style:name="T112" style:family="text">
      <style:text-properties fo:language="fr" fo:country="FR" officeooo:rsid="01d5955d"/>
    </style:style>
    <style:style style:name="T113" style:family="text">
      <style:text-properties fo:language="fr" fo:country="FR" officeooo:rsid="01d64547"/>
    </style:style>
    <style:style style:name="T114" style:family="text">
      <style:text-properties fo:language="fr" fo:country="FR" officeooo:rsid="01d68d64"/>
    </style:style>
    <style:style style:name="T115" style:family="text">
      <style:text-properties fo:language="fr" fo:country="FR" officeooo:rsid="01f23e66"/>
    </style:style>
    <style:style style:name="T116" style:family="text">
      <style:text-properties fo:language="fr" fo:country="FR" officeooo:rsid="01f4dc60"/>
    </style:style>
    <style:style style:name="T117" style:family="text">
      <style:text-properties fo:language="fr" fo:country="FR" officeooo:rsid="01df282c"/>
    </style:style>
    <style:style style:name="T118" style:family="text">
      <style:text-properties fo:language="fr" fo:country="FR" officeooo:rsid="01f6b8fa"/>
    </style:style>
    <style:style style:name="T119" style:family="text">
      <style:text-properties fo:language="fr" fo:country="FR" officeooo:rsid="01f741f3"/>
    </style:style>
    <style:style style:name="T120" style:family="text">
      <style:text-properties fo:language="fr" fo:country="FR" officeooo:rsid="01f85b99"/>
    </style:style>
    <style:style style:name="T121" style:family="text">
      <style:text-properties officeooo:rsid="008509b8"/>
    </style:style>
    <style:style style:name="T122" style:family="text">
      <style:text-properties officeooo:rsid="008a58f9"/>
    </style:style>
    <style:style style:name="T123" style:family="text">
      <style:text-properties officeooo:rsid="008bf596"/>
    </style:style>
    <style:style style:name="T124" style:family="text">
      <style:text-properties officeooo:rsid="008da90a"/>
    </style:style>
    <style:style style:name="T125" style:family="text">
      <style:text-properties officeooo:rsid="009e53af"/>
    </style:style>
    <style:style style:name="T126" style:family="text">
      <style:text-properties officeooo:rsid="00a0f63f"/>
    </style:style>
    <style:style style:name="T127" style:family="text">
      <style:text-properties officeooo:rsid="00a2dd1b"/>
    </style:style>
    <style:style style:name="T128" style:family="text">
      <style:text-properties officeooo:rsid="00a7dd24"/>
    </style:style>
    <style:style style:name="T129" style:family="text">
      <style:text-properties fo:language="en" fo:country="US" style:language-asian="zh" style:country-asian="CN" style:language-complex="ar" style:country-complex="SA"/>
    </style:style>
    <style:style style:name="T130" style:family="text">
      <style:text-properties fo:language="en" fo:country="US" officeooo:rsid="0086268b" style:language-asian="zh" style:country-asian="CN" style:language-complex="ar" style:country-complex="SA"/>
    </style:style>
    <style:style style:name="T131" style:family="text">
      <style:text-properties fo:language="en" fo:country="US" officeooo:rsid="0017527b" style:language-asian="zh" style:country-asian="CN" style:language-complex="ar" style:country-complex="SA"/>
    </style:style>
    <style:style style:name="T132" style:family="text">
      <style:text-properties fo:language="en" fo:country="US" officeooo:rsid="001a7601" style:language-asian="zh" style:country-asian="CN" style:language-complex="ar" style:country-complex="SA"/>
    </style:style>
    <style:style style:name="T133" style:family="text">
      <style:text-properties officeooo:rsid="00af241e"/>
    </style:style>
    <style:style style:name="T134" style:family="text">
      <style:text-properties officeooo:rsid="00af9201"/>
    </style:style>
    <style:style style:name="T135" style:family="text">
      <style:text-properties officeooo:rsid="00b384d1"/>
    </style:style>
    <style:style style:name="T136" style:family="text">
      <style:text-properties style:text-underline-style="solid" style:text-underline-width="auto" style:text-underline-color="font-color"/>
    </style:style>
    <style:style style:name="T137" style:family="text">
      <style:text-properties officeooo:rsid="00c0decf"/>
    </style:style>
    <style:style style:name="T138" style:family="text">
      <style:text-properties officeooo:rsid="00c2be8e"/>
    </style:style>
    <style:style style:name="T139" style:family="text">
      <style:text-properties officeooo:rsid="00c326cf"/>
    </style:style>
    <style:style style:name="T140" style:family="text">
      <style:text-properties officeooo:rsid="00c9d75a"/>
    </style:style>
    <style:style style:name="T141" style:family="text">
      <style:text-properties officeooo:rsid="00cb4da4"/>
    </style:style>
    <style:style style:name="T142" style:family="text">
      <style:text-properties officeooo:rsid="00d27046"/>
    </style:style>
    <style:style style:name="T143" style:family="text">
      <style:text-properties officeooo:rsid="00d3a8b4"/>
    </style:style>
    <style:style style:name="T144" style:family="text">
      <style:text-properties officeooo:rsid="00d63cff"/>
    </style:style>
    <style:style style:name="T145" style:family="text">
      <style:text-properties officeooo:rsid="00d7c5dc"/>
    </style:style>
    <style:style style:name="T146" style:family="text">
      <style:text-properties officeooo:rsid="00d80002"/>
    </style:style>
    <style:style style:name="T147" style:family="text">
      <style:text-properties officeooo:rsid="00d9d407"/>
    </style:style>
    <style:style style:name="T148" style:family="text">
      <style:text-properties officeooo:rsid="00da39cd"/>
    </style:style>
    <style:style style:name="T149" style:family="text">
      <style:text-properties officeooo:rsid="00dd1c32"/>
    </style:style>
    <style:style style:name="T150" style:family="text">
      <style:text-properties officeooo:rsid="00e03edb"/>
    </style:style>
    <style:style style:name="T151" style:family="text">
      <style:text-properties officeooo:rsid="00e12304"/>
    </style:style>
    <style:style style:name="T152" style:family="text">
      <style:text-properties officeooo:rsid="00e69a82"/>
    </style:style>
    <style:style style:name="T153" style:family="text">
      <style:text-properties officeooo:rsid="00efe9d8"/>
    </style:style>
    <style:style style:name="T154" style:family="text">
      <style:text-properties officeooo:rsid="00f0ce58"/>
    </style:style>
    <style:style style:name="T155" style:family="text">
      <style:text-properties officeooo:rsid="00f5d43d"/>
    </style:style>
    <style:style style:name="T156" style:family="text">
      <style:text-properties officeooo:rsid="00fbd58b"/>
    </style:style>
    <style:style style:name="T157" style:family="text">
      <style:text-properties officeooo:rsid="0102ab23"/>
    </style:style>
    <style:style style:name="T158" style:family="text">
      <style:text-properties officeooo:rsid="0105d44f"/>
    </style:style>
    <style:style style:name="T159" style:family="text">
      <style:text-properties officeooo:rsid="0108da65"/>
    </style:style>
    <style:style style:name="T160" style:family="text">
      <style:text-properties officeooo:rsid="010bd164"/>
    </style:style>
    <style:style style:name="T161" style:family="text">
      <style:text-properties officeooo:rsid="011751f5"/>
    </style:style>
    <style:style style:name="T162" style:family="text">
      <style:text-properties officeooo:rsid="0123cb46"/>
    </style:style>
    <style:style style:name="T163" style:family="text">
      <style:text-properties officeooo:rsid="0125220a"/>
    </style:style>
    <style:style style:name="T164" style:family="text">
      <style:text-properties officeooo:rsid="0128c1a4"/>
    </style:style>
    <style:style style:name="T165" style:family="text">
      <style:text-properties officeooo:rsid="0131269a"/>
    </style:style>
    <style:style style:name="T166" style:family="text">
      <style:text-properties officeooo:rsid="0131d734"/>
    </style:style>
    <style:style style:name="T167" style:family="text">
      <style:text-properties officeooo:rsid="013c9bc3"/>
    </style:style>
    <style:style style:name="T168" style:family="text">
      <style:text-properties officeooo:rsid="013cbf2b"/>
    </style:style>
    <style:style style:name="T169" style:family="text">
      <style:text-properties officeooo:rsid="014495ca"/>
    </style:style>
    <style:style style:name="T170" style:family="text">
      <style:text-properties officeooo:rsid="0145c783"/>
    </style:style>
    <style:style style:name="T171" style:family="text">
      <style:text-properties officeooo:rsid="01469343"/>
    </style:style>
    <style:style style:name="T172" style:family="text">
      <style:text-properties officeooo:rsid="0149311b"/>
    </style:style>
    <style:style style:name="T173" style:family="text">
      <style:text-properties officeooo:rsid="014afe3f"/>
    </style:style>
    <style:style style:name="T174" style:family="text">
      <style:text-properties officeooo:rsid="014c7136"/>
    </style:style>
    <style:style style:name="T175" style:family="text">
      <style:text-properties officeooo:rsid="014d5611"/>
    </style:style>
    <style:style style:name="T176" style:family="text">
      <style:text-properties officeooo:rsid="01514fea"/>
    </style:style>
    <style:style style:name="T177" style:family="text">
      <style:text-properties officeooo:rsid="015bb9fd"/>
    </style:style>
    <style:style style:name="T178" style:family="text">
      <style:text-properties officeooo:rsid="015bd400"/>
    </style:style>
    <style:style style:name="T179" style:family="text">
      <style:text-properties officeooo:rsid="015c6938"/>
    </style:style>
    <style:style style:name="T180" style:family="text">
      <style:text-properties officeooo:rsid="01650ad6"/>
    </style:style>
    <style:style style:name="T181" style:family="text">
      <style:text-properties officeooo:rsid="0166ce13"/>
    </style:style>
    <style:style style:name="T182" style:family="text">
      <style:text-properties officeooo:rsid="016aadf3"/>
    </style:style>
    <style:style style:name="T183" style:family="text">
      <style:text-properties officeooo:rsid="016d577b"/>
    </style:style>
    <style:style style:name="T184" style:family="text">
      <style:text-properties officeooo:rsid="016ec35e"/>
    </style:style>
    <style:style style:name="T185" style:family="text">
      <style:text-properties officeooo:rsid="0172f146"/>
    </style:style>
    <style:style style:name="T186" style:family="text">
      <style:text-properties officeooo:rsid="0175b157"/>
    </style:style>
    <style:style style:name="T187" style:family="text">
      <style:text-properties officeooo:rsid="017705ec"/>
    </style:style>
    <style:style style:name="T188" style:family="text">
      <style:text-properties officeooo:rsid="0179fd1d"/>
    </style:style>
    <style:style style:name="T189" style:family="text">
      <style:text-properties officeooo:rsid="017d233a"/>
    </style:style>
    <style:style style:name="T190" style:family="text">
      <style:text-properties officeooo:rsid="018241a5"/>
    </style:style>
    <style:style style:name="T191" style:family="text">
      <style:text-properties officeooo:rsid="0184dd7e"/>
    </style:style>
    <style:style style:name="T192" style:family="text">
      <style:text-properties officeooo:rsid="0188cdb9"/>
    </style:style>
    <style:style style:name="T193" style:family="text">
      <style:text-properties officeooo:rsid="018955d1"/>
    </style:style>
    <style:style style:name="T194" style:family="text">
      <style:text-properties officeooo:rsid="0189de84"/>
    </style:style>
    <style:style style:name="T195" style:family="text">
      <style:text-properties officeooo:rsid="018c388f"/>
    </style:style>
    <style:style style:name="T196" style:family="text">
      <style:text-properties officeooo:rsid="018f211e"/>
    </style:style>
    <style:style style:name="T197" style:family="text">
      <style:text-properties officeooo:rsid="01905df9"/>
    </style:style>
    <style:style style:name="T198" style:family="text">
      <style:text-properties officeooo:rsid="01915c4e"/>
    </style:style>
    <style:style style:name="T199" style:family="text">
      <style:text-properties officeooo:rsid="0192b3b0"/>
    </style:style>
    <style:style style:name="T200" style:family="text">
      <style:text-properties officeooo:rsid="019383a8"/>
    </style:style>
    <style:style style:name="T201" style:family="text">
      <style:text-properties officeooo:rsid="0193e6d8"/>
    </style:style>
    <style:style style:name="T202" style:family="text">
      <style:text-properties officeooo:rsid="0194b766"/>
    </style:style>
    <style:style style:name="T203" style:family="text">
      <style:text-properties officeooo:rsid="019cdf77"/>
    </style:style>
    <style:style style:name="T204" style:family="text">
      <style:text-properties officeooo:rsid="019d38a4"/>
    </style:style>
    <style:style style:name="T205" style:family="text">
      <style:text-properties officeooo:rsid="01a63111"/>
    </style:style>
    <style:style style:name="T206" style:family="text">
      <style:text-properties officeooo:rsid="01a64438"/>
    </style:style>
    <style:style style:name="T207" style:family="text">
      <style:text-properties officeooo:rsid="01a69435"/>
    </style:style>
    <style:style style:name="T208" style:family="text">
      <style:text-properties officeooo:rsid="01a837bb"/>
    </style:style>
    <style:style style:name="T209" style:family="text">
      <style:text-properties officeooo:rsid="01a8eef9"/>
    </style:style>
    <style:style style:name="T210" style:family="text">
      <style:text-properties officeooo:rsid="01aad324"/>
    </style:style>
    <style:style style:name="T211" style:family="text">
      <style:text-properties officeooo:rsid="01ab7a9c"/>
    </style:style>
    <style:style style:name="T212" style:family="text">
      <style:text-properties officeooo:rsid="01b365e1"/>
    </style:style>
    <style:style style:name="T213" style:family="text">
      <style:text-properties officeooo:rsid="01b6e95c"/>
    </style:style>
    <style:style style:name="T214" style:family="text">
      <style:text-properties officeooo:rsid="01b92d01"/>
    </style:style>
    <style:style style:name="T215" style:family="text">
      <style:text-properties officeooo:rsid="01ba03cd"/>
    </style:style>
    <style:style style:name="T216" style:family="text">
      <style:text-properties officeooo:rsid="01bbbeee"/>
    </style:style>
    <style:style style:name="T217" style:family="text">
      <style:text-properties officeooo:rsid="01bd38a5"/>
    </style:style>
    <style:style style:name="T218" style:family="text">
      <style:text-properties officeooo:rsid="01bd7875"/>
    </style:style>
    <style:style style:name="T219" style:family="text">
      <style:text-properties officeooo:rsid="01c21dfe"/>
    </style:style>
    <style:style style:name="T220" style:family="text">
      <style:text-properties officeooo:rsid="01c74df5"/>
    </style:style>
    <style:style style:name="T221" style:family="text">
      <style:text-properties officeooo:rsid="01c8e85b"/>
    </style:style>
    <style:style style:name="T222" style:family="text">
      <style:text-properties fo:background-color="transparent" loext:char-shading-value="0"/>
    </style:style>
    <style:style style:name="T223" style:family="text">
      <style:text-properties officeooo:rsid="01d6fd3a" fo:background-color="transparent" loext:char-shading-value="0"/>
    </style:style>
    <style:style style:name="T224" style:family="text">
      <style:text-properties officeooo:rsid="01e393ac" fo:background-color="transparent" loext:char-shading-value="0"/>
    </style:style>
    <style:style style:name="T225" style:family="text">
      <style:text-properties officeooo:rsid="0131d734" fo:background-color="transparent" loext:char-shading-value="0"/>
    </style:style>
    <style:style style:name="T226" style:family="text">
      <style:text-properties officeooo:rsid="01d0b5c4"/>
    </style:style>
    <style:style style:name="T227" style:family="text">
      <style:text-properties officeooo:rsid="01d1a533"/>
    </style:style>
    <style:style style:name="T228" style:family="text">
      <style:text-properties officeooo:rsid="01d204ff"/>
    </style:style>
    <style:style style:name="T229" style:family="text">
      <style:text-properties officeooo:rsid="01d2980b"/>
    </style:style>
    <style:style style:name="T230" style:family="text">
      <style:text-properties officeooo:rsid="01d64547"/>
    </style:style>
    <style:style style:name="T231" style:family="text">
      <style:text-properties officeooo:rsid="01d68d64"/>
    </style:style>
    <style:style style:name="T232" style:family="text">
      <style:text-properties officeooo:rsid="01d6fd3a"/>
    </style:style>
    <style:style style:name="T233" style:family="text">
      <style:text-properties officeooo:rsid="01d87cc7"/>
    </style:style>
    <style:style style:name="T234" style:family="text">
      <style:text-properties officeooo:rsid="01daa005"/>
    </style:style>
    <style:style style:name="T235" style:family="text">
      <style:text-properties officeooo:rsid="01dae367"/>
    </style:style>
    <style:style style:name="T236" style:family="text">
      <style:text-properties officeooo:rsid="01dbeb48"/>
    </style:style>
    <style:style style:name="T237" style:family="text">
      <style:text-properties officeooo:rsid="01dd0e34"/>
    </style:style>
    <style:style style:name="T238" style:family="text">
      <style:text-properties officeooo:rsid="01dd9a61"/>
    </style:style>
    <style:style style:name="T239" style:family="text">
      <style:text-properties officeooo:rsid="01dec435"/>
    </style:style>
    <style:style style:name="T240" style:family="text">
      <style:text-properties officeooo:rsid="01df282c"/>
    </style:style>
    <style:style style:name="T241" style:family="text">
      <style:text-properties officeooo:rsid="01e0f089"/>
    </style:style>
    <style:style style:name="T242" style:family="text">
      <style:text-properties officeooo:rsid="01e393ac"/>
    </style:style>
    <style:style style:name="T243" style:family="text">
      <style:text-properties officeooo:rsid="01e592f4"/>
    </style:style>
    <style:style style:name="T244" style:family="text">
      <style:text-properties officeooo:rsid="01e6e391"/>
    </style:style>
    <style:style style:name="T245" style:family="text">
      <style:text-properties officeooo:rsid="01f39d3b"/>
    </style:style>
    <style:style style:name="T246" style:family="text">
      <style:text-properties officeooo:rsid="01f4dc60"/>
    </style:style>
    <style:style style:name="T247" style:family="text">
      <style:text-properties officeooo:rsid="01f661cc"/>
    </style:style>
    <style:style style:name="T248" style:family="text">
      <style:text-properties officeooo:rsid="01f6b8fa"/>
    </style:style>
    <style:style style:name="T249" style:family="text">
      <style:text-properties officeooo:rsid="01fb31ec"/>
    </style:style>
    <style:style style:name="fr1" style:family="graphic" style:parent-style-name="Graphics">
      <style:graphic-properties fo:margin-top="0.199cm" fo:margin-bottom="0.499cm" style:wrap="none" style:vertical-pos="top" style:vertical-rel="paragraph" style:horizontal-pos="center" style:horizontal-rel="paragraph" draw:fill-image-width="0cm" draw:fill-image-height="0cm" fo:padding="0.049cm" fo:border="0.06pt solid #000000" style:shadow="none" draw:shadow-opacity="100%" style:mirror="none" fo:clip="rect(0cm, 0cm, 0cm, 0cm)" draw:luminance="0%" draw:contrast="0%" draw:red="0%" draw:green="0%" draw:blue="0%" draw:gamma="100%" draw:color-inversion="false" draw:image-opacity="100%" draw:color-mode="standard" loext:rel-width-rel="paragraph" loext:rel-height-rel="paragraph"/>
    </style:style>
    <style:style style:name="fr2" style:family="graphic" style:parent-style-name="Graphics">
      <style:graphic-properties style:protect="content size position" style:wrap="none" style:vertical-pos="bottom" style:vertical-rel="page-content" style:horizontal-pos="center" style:horizontal-rel="page-content" draw:fill-image-width="0cm" draw:fill-image-height="0cm" style:shadow="none" draw:shadow-opacity="100%" style:mirror="none" fo:clip="rect(0cm, 0cm, 0cm, 0cm)" draw:luminance="0%" draw:contrast="0%" draw:red="0%" draw:green="0%" draw:blue="0%" draw:gamma="100%" draw:color-inversion="false" draw:image-opacity="100%" draw:color-mode="standard" loext:rel-width-rel="paragraph"/>
    </style:style>
    <style:style style:name="fr3" style:family="graphic" style:parent-style-name="Formula">
      <style:graphic-properties fo:margin-left="0.319cm" fo:margin-right="0.319cm" fo:margin-top="0.319cm" fo:margin-bottom="0.319cm" style:vertical-pos="from-top" style:horizontal-pos="from-left" style:horizontal-rel="paragraph-content" draw:ole-draw-aspect="1"/>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Character_5f_20_5f_style" style:num-suffix="." text:bullet-char="•">
        <style:list-level-properties text:space-before="0.635cm" text:min-label-width="0.635cm"/>
      </text:list-level-style-bullet>
      <text:list-level-style-bullet text:level="2" text:style-name="Character_5f_20_5f_style" style:num-suffix="." text:bullet-char="‣">
        <style:list-level-properties text:space-before="1.27cm" text:min-label-width="0.635cm"/>
      </text:list-level-style-bullet>
      <text:list-level-style-bullet text:level="3" text:style-name="Character_5f_20_5f_style" style:num-suffix="." text:bullet-char="⁃">
        <style:list-level-properties text:space-before="1.905cm" text:min-label-width="0.635cm"/>
      </text:list-level-style-bullet>
      <text:list-level-style-bullet text:level="4" text:style-name="Character_5f_20_5f_style" style:num-suffix="." text:bullet-char="•">
        <style:list-level-properties text:space-before="2.54cm" text:min-label-width="0.635cm"/>
      </text:list-level-style-bullet>
      <text:list-level-style-bullet text:level="5" text:style-name="Character_5f_20_5f_style" style:num-suffix="." text:bullet-char="‣">
        <style:list-level-properties text:space-before="3.175cm" text:min-label-width="0.635cm"/>
      </text:list-level-style-bullet>
      <text:list-level-style-bullet text:level="6" text:style-name="Character_5f_20_5f_style" style:num-suffix="." text:bullet-char="⁃">
        <style:list-level-properties text:space-before="3.81cm" text:min-label-width="0.635cm"/>
      </text:list-level-style-bullet>
      <text:list-level-style-bullet text:level="7" text:style-name="Character_5f_20_5f_style" style:num-suffix="." text:bullet-char="•">
        <style:list-level-properties text:space-before="4.445cm" text:min-label-width="0.635cm"/>
      </text:list-level-style-bullet>
      <text:list-level-style-bullet text:level="8" text:style-name="Character_5f_20_5f_style" style:num-suffix="." text:bullet-char="‣">
        <style:list-level-properties text:space-before="5.08cm" text:min-label-width="0.635cm"/>
      </text:list-level-style-bullet>
      <text:list-level-style-bullet text:level="9" text:style-name="Character_5f_20_5f_style" style:num-suffix="." text:bullet-char="⁃">
        <style:list-level-properties text:space-before="5.715cm" text:min-label-width="0.635cm"/>
      </text:list-level-style-bullet>
      <text:list-level-style-bullet text:level="10" text:style-name="Character_5f_20_5f_style" style:num-suffix="." text:bullet-char="•">
        <style:list-level-properties text:space-before="6.35cm" text:min-label-width="0.635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7">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8">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1">
      <text:list-level-style-number text:level="1" text:style-name="Numbering_20_Symbols" style:num-suffix="." style:num-format="a" text:start-value="3">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svg:stroke-width="0.028cm" svg:stroke-color="#000000" draw:fill-color="#ff3333" draw:textarea-horizontal-align="justify" draw:textarea-vertical-align="middle" draw:auto-grow-height="false" fo:min-height="0.18cm" fo:min-width="0.18cm" style:protect="size" style:run-through="foreground"/>
    </style:style>
    <style:style style:name="gr3" style:family="graphic">
      <style:graphic-properties draw:stroke="none" svg:stroke-width="0.028cm" svg:stroke-color="#000000" draw:fill-color="#ff3333" draw:textarea-horizontal-align="justify" draw:textarea-vertical-align="middle" draw:auto-grow-height="false" fo:min-height="0.18cm" fo:min-width="0.18cm" style:protect="position size" style:run-through="foreground"/>
    </style:style>
    <style:style style:name="gr4" style:family="graphic">
      <style:graphic-properties draw:stroke="none" svg:stroke-width="0.028cm" svg:stroke-color="#000000" draw:fill-color="#ff3333" draw:textarea-horizontal-align="justify" draw:textarea-vertical-align="middle" draw:auto-grow-height="false" fo:min-height="0.178cm" fo:min-width="0.18cm" style:protect="position size" style:run-through="foreground"/>
    </style:style>
    <style:style style:name="gr5" style:family="graphic">
      <style:graphic-properties draw:stroke="none" svg:stroke-width="0.028cm" svg:stroke-color="#000000" draw:fill-color="#ff3333" draw:textarea-horizontal-align="justify" draw:textarea-vertical-align="middle" draw:auto-grow-height="false" fo:min-height="0.18cm" fo:min-width="0.178cm" style:protect="position size" style:run-through="foreground"/>
    </style:style>
    <style:style style:name="gr6" style:family="graphic">
      <style:graphic-properties draw:stroke="none" svg:stroke-width="0.028cm" svg:stroke-color="#000000" draw:fill-color="#009900" draw:textarea-horizontal-align="justify" draw:textarea-vertical-align="middle" draw:auto-grow-height="false" fo:min-height="0.18cm" fo:min-width="0.18cm" style:protect="position size" style:run-through="foreground"/>
    </style:style>
    <style:style style:name="gr7" style:family="graphic">
      <style:graphic-properties draw:stroke="none" svg:stroke-width="0.028cm" svg:stroke-color="#000000" draw:fill-color="#009900" draw:textarea-horizontal-align="justify" draw:textarea-vertical-align="middle" draw:auto-grow-height="false" fo:min-height="0.178cm" fo:min-width="0.18cm" style:protect="position size" style:run-through="foreground"/>
    </style:style>
    <style:style style:name="gr8" style:family="graphic">
      <style:graphic-properties draw:stroke="none" svg:stroke-width="0.028cm" svg:stroke-color="#000000" draw:fill-color="#009900" draw:textarea-horizontal-align="justify" draw:textarea-vertical-align="middle" draw:auto-grow-height="false" fo:min-height="0.18cm" fo:min-width="0.178cm" style:protect="position size" style:run-through="foreground"/>
    </style:style>
    <style:style style:name="gr9" style:family="graphic">
      <style:graphic-properties draw:stroke="none" svg:stroke-width="0.028cm" svg:stroke-color="#000000" draw:fill-color="#009900" draw:textarea-horizontal-align="justify" draw:textarea-vertical-align="middle" draw:auto-grow-height="false" fo:min-height="0.178cm" fo:min-width="0.178cm" style:protect="position size" style:run-through="foreground"/>
    </style:style>
    <style:style style:name="gr10" style:family="graphic">
      <style:graphic-properties style:run-through="foreground"/>
    </style:style>
    <style:style style:name="gr11" style:family="graphic">
      <style:graphic-properties draw:stroke="none" svg:stroke-width="0.028cm" svg:stroke-color="#000000" draw:fill-color="#009900" draw:textarea-horizontal-align="justify" draw:textarea-vertical-align="middle" draw:auto-grow-height="false" fo:min-height="0.178cm" fo:min-width="0.18cm" style:protect="size" style:run-through="foreground"/>
    </style:style>
    <style:style style:name="gr12" style:family="graphic">
      <style:graphic-properties draw:stroke="none" svg:stroke-width="0.028cm" svg:stroke-color="#000000" draw:fill-color="#009900" draw:textarea-horizontal-align="justify" draw:textarea-vertical-align="middle" draw:auto-grow-height="false" fo:min-height="0.18cm" fo:min-width="0.18cm" style:protect="size"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28">L'échelle de Cochard</text:p>
      <text:p text:style-name="P110">Publication de présentation de l'échelle de Cochard</text:p>
      <text:p text:style-name="P97">Par Alain Cochard</text:p>
      <text:p text:style-name="P98">Version <text:span text:style-name="T137">0.1 (alpha)</text:span></text:p>
      <text:p text:style-name="P112"><text:tab/>Copyright (C)<text:span text:style-name="T121"> <text:s/>2019 <text:s/>COCHARD Alain</text:span>.</text:p>
      <text:p text:style-name="P112"><text:tab/>Vous avez la permission de copier, distribuer ou modifier ce document selon</text:p>
      <text:p text:style-name="P112"><text:tab/>les termes de la licence GNU de documentation libre, dans sa version 1.3 ou</text:p>
      <text:p text:style-name="P112"><text:tab/>dans toute version ultérieure publiée par la Free Software Foundation ;</text:p>
      <text:p text:style-name="P112"><text:tab/>sans Section Invariante, sans Texte De Première De Couverture, et sans</text:p>
      <text:p text:style-name="P112"><text:tab/>Texte De Quatrième De Couverture. Une copie de cette licence est incluse</text:p>
      <text:p text:style-name="P118"><text:tab/>dans la section intitulée "Licence GNU de documentation libre".</text:p>
      <text:p text:style-name="P113"><text:tab/><text:span text:style-name="T129">Copyright (C) <text:s/></text:span><text:span text:style-name="T130">2019</text:span><text:span text:style-name="T129"> <text:s/></text:span><text:span text:style-name="T130">COCHARD Alain</text:span><text:span text:style-name="T129">.</text:span></text:p>
      <text:p text:style-name="P114"><text:tab/>Permission is granted to copy, distribute and/or modify this document</text:p>
      <text:p text:style-name="P114"><text:tab/>under the terms of the GNU Free Documentation License, Version 1.3</text:p>
      <text:p text:style-name="P114"><text:tab/>or any later version published by the Free Software Foundation;</text:p>
      <text:p text:style-name="P114"><text:tab/>with no Invariant Sections, no Front-Cover Texts, and no Back-Cover Texts.</text:p>
      <text:p text:style-name="P114"><text:tab/>A copy of the license is included in the section entitled "GNU</text:p>
      <text:p text:style-name="P119"><text:tab/>Free Documentation License".</text:p>
      <text:h text:style-name="P215" text:outline-level="1"><text:bookmark-start text:name="__RefHeading___Toc1889_1606530790"/>Mention légale<text:bookmark-end text:name="__RefHeading___Toc1889_1606530790"/></text:h>
      <text:p text:style-name="P43"><text:span text:style-name="T23">Le présent document est placé sous la licence GNU de documentation libre (GNU Free Documentation License) ou GNU FDL en abrégé. Au moment de la rédaction </text:span><text:span text:style-name="T38">de ce document</text:span><text:span text:style-name="T23"> cette licence est en version 1.3, mais </text:span><text:span text:style-name="T115">il</text:span><text:span text:style-name="T23"> sera en permanence placé sous la dernière version en vigueur de cette licence. </text:span><text:span text:style-name="T39">De fait, le texte de la licence présent</text:span><text:span text:style-name="T115">e</text:span><text:span text:style-name="T39"> dans ce document pourrait ne pas être à jour. Vous pouvez obtenir la dernière version de ce texte en suivant le lien suivant : </text:span><text:a xlink:type="simple" xlink:href="https://www.gnu.org/licenses/licenses.fr.html" text:style-name="Internet_20_link" text:visited-style-name="Visited_20_Internet_20_Link"><text:span text:style-name="T39">https://www.gnu.org/licenses/licenses.fr.html</text:span></text:a></text:p>
      <text:p text:style-name="P173"><text:span text:style-name="T39">C</text:span><text:span text:style-name="T23">OCHARD © 2019 - GNU FDL</text:span></text:p>
      <text:p text:style-name="Horizontal_20_Line"/>
      <text:p text:style-name="P44"><text:span text:style-name="T23">L'objet décrit par ce document </text:span><text:span text:style-name="T38">qu'est l'échelle de Cochard </text:span><text:span text:style-name="T23">est, quant à lui, placé sous la lice</text:span><text:span text:style-name="T24">nce Creative Commons </text:span><text:span text:style-name="T25">Attribution </text:span><text:span text:style-name="T26">ou CC-BY en </text:span><text:span text:style-name="T27">abrégé</text:span><text:span text:style-name="T26">. </text:span><text:span text:style-name="T27">Au moment de la rédaction </text:span><text:span text:style-name="T26">de ce document</text:span><text:span text:style-name="T27"> cette licence est en version </text:span><text:span text:style-name="T26">4.0</text:span><text:span text:style-name="T27">, mais </text:span><text:span text:style-name="T37">il</text:span><text:span text:style-name="T27"> sera en permanence placé sous la dernière version en vigueur de cette licence. </text:span><text:span text:style-name="T28">De fait, le texte de la licence présent</text:span><text:span text:style-name="T37">e</text:span><text:span text:style-name="T28"> dans ce document pourrait ne pas être à jour. Vous pouvez obtenir la dernière version de ce texte en suivant le lien suivant : </text:span><text:a xlink:type="simple" xlink:href="https://creativecommons.org/licenses/" text:style-name="Internet_20_link" text:visited-style-name="Visited_20_Internet_20_Link"><text:span text:style-name="T29">https://creativecommons.org/licenses/</text:span></text:a></text:p>
      <text:p text:style-name="P174"><text:span text:style-name="T22">COCHARD © 201</text:span><text:span text:style-name="T21">7 - CC-BY</text:span></text:p>
      <text:p text:style-name="Horizontal_20_Line"/>
      <text:p text:style-name="P40">Les textes des licences peuvent avoir leur propre licence.</text:p>
      <text:p text:style-name="P123"><text:span text:style-name="T22">I</text:span><text:span text:style-name="T21">l est possible d'entrer en contact avec l'auteur à l'adresse de courriel : </text:span><text:a xlink:type="simple" xlink:href="mailto:a.cochard@webmust.ch" text:style-name="Internet_20_link" text:visited-style-name="Visited_20_Internet_20_Link"><text:span text:style-name="T21">a.cochard@webmust.ch</text:span></text:a><text:span text:style-name="T21">.</text:span></text:p>
      <text:p text:style-name="P178"><text:span text:style-name="T21">Source : </text:span><text:a xlink:type="simple" xlink:href="https://logiciel-libre.ch/echelle_de_cochard" text:style-name="Internet_20_link" text:visited-style-name="Visited_20_Internet_20_Link"><text:span text:style-name="T21">https://logiciel-libre.ch/echelle_de_cochard</text:span></text:a><text:span text:style-name="T21">.</text:span></text:p>
      <text:p text:style-name="Horizontal_20_Line"/>
      <text:h text:style-name="Heading_20_1" text:outline-level="1"><text:bookmark-start text:name="__RefHeading___Toc4335_1843035242"/>Note<text:span text:style-name="T173">s</text:span> de version<text:bookmark-end text:name="__RefHeading___Toc4335_1843035242"/></text:h>
      <text:p text:style-name="P101">Version 0.1 (alpha) :<text:tab/><text:span text:style-name="T244">12 juin 2019 - Premier brouillon devant être soumis à la critique de tiers afin de faire les corrections nécessaires pour la publication de la version 0.2 (beta). Cette version est une version de travail qui n'a pas vocation a être diffusée.</text:span></text:p>
      <text:p text:style-name="P107"><text:tab/><text:span text:style-name="T188">Auteur(s) :<text:tab/>Alain Cochard<text:line-break/>Correcteur(s) :<text:tab/>eMmA</text:span></text:p>
      <text:table-of-content text:style-name="Sect1" text:protected="true" text:name="Table des matières1">
        <text:table-of-content-source text:outline-level="2">
          <text:index-title-template text:style-name="Heading_20_1">Table des matière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h text:style-name="P214" text:outline-level="1">Table des matières</text:h>
          </text:index-title>
          <text:p text:style-name="P179"><text:a xlink:type="simple" xlink:href="#__RefHeading___Toc1889_1606530790" text:style-name="Index_20_Link" text:visited-style-name="Index_20_Link">Mention légale<text:tab/>2</text:a></text:p>
          <text:p text:style-name="P179"><text:a xlink:type="simple" xlink:href="#__RefHeading___Toc4335_1843035242" text:style-name="Index_20_Link" text:visited-style-name="Index_20_Link">Notes de version<text:tab/>2</text:a></text:p>
          <text:p text:style-name="P179"><text:a xlink:type="simple" xlink:href="#__RefHeading___Toc2630_1540089475" text:style-name="Index_20_Link" text:visited-style-name="Index_20_Link">Définitions<text:tab/>4</text:a></text:p>
          <text:p text:style-name="P179"><text:a xlink:type="simple" xlink:href="#__RefHeading___Toc1414_1606530790" text:style-name="Index_20_Link" text:visited-style-name="Index_20_Link">Introduction<text:tab/>4</text:a></text:p>
          <text:p text:style-name="P179"><text:a xlink:type="simple" xlink:href="#__RefHeading___Toc1683_1606530790" text:style-name="Index_20_Link" text:visited-style-name="Index_20_Link">Licences<text:tab/>4</text:a></text:p>
          <text:p text:style-name="P179"><text:a xlink:type="simple" xlink:href="#__RefHeading___Toc2632_1540089475" text:style-name="Index_20_Link" text:visited-style-name="Index_20_Link">Le nom<text:tab/>5</text:a></text:p>
          <text:p text:style-name="P179"><text:a xlink:type="simple" xlink:href="#__RefHeading___Toc2634_1540089475" text:style-name="Index_20_Link" text:visited-style-name="Index_20_Link">Les critiques<text:tab/>5</text:a></text:p>
          <text:p text:style-name="P179"><text:a xlink:type="simple" xlink:href="#__RefHeading___Toc5258_238153861" text:style-name="Index_20_Link" text:visited-style-name="Index_20_Link">Mise en garde<text:tab/>5</text:a></text:p>
          <text:p text:style-name="P179"><text:a xlink:type="simple" xlink:href="#__RefHeading___Toc2735_1606530790" text:style-name="Index_20_Link" text:visited-style-name="Index_20_Link">Description de l'échelle<text:tab/>5</text:a></text:p>
          <text:p text:style-name="P179"><text:a xlink:type="simple" xlink:href="#__RefHeading___Toc1685_1606530790" text:style-name="Index_20_Link" text:visited-style-name="Index_20_Link">Problèmes moraux<text:tab/>6</text:a></text:p>
          <text:p text:style-name="P179"><text:a xlink:type="simple" xlink:href="#__RefHeading___Toc1603_1606530790" text:style-name="Index_20_Link" text:visited-style-name="Index_20_Link">Construction de l'échelle<text:tab/>6</text:a></text:p>
          <text:p text:style-name="P180"><text:a xlink:type="simple" xlink:href="#__RefHeading___Toc2642_1606530790" text:style-name="Index_20_Link" text:visited-style-name="Index_20_Link">La graduations<text:tab/>6</text:a></text:p>
          <text:p text:style-name="P180"><text:a xlink:type="simple" xlink:href="#__RefHeading___Toc1687_1606530790" text:style-name="Index_20_Link" text:visited-style-name="Index_20_Link">Représentation de l'échelle de Cochard<text:tab/>8</text:a></text:p>
          <text:p text:style-name="P180"><text:a xlink:type="simple" xlink:href="#__RefHeading___Toc2636_1540089475" text:style-name="Index_20_Link" text:visited-style-name="Index_20_Link">Représentation de l'échelle sous forme d'un graphique<text:tab/>9</text:a></text:p>
          <text:p text:style-name="P180"><text:a xlink:type="simple" xlink:href="#__RefHeading___Toc2638_1540089475" text:style-name="Index_20_Link" text:visited-style-name="Index_20_Link">Mise en page et colorisation<text:tab/>10</text:a></text:p>
          <text:p text:style-name="P179"><text:a xlink:type="simple" xlink:href="#__RefHeading___Toc1691_1606530790" text:style-name="Index_20_Link" text:visited-style-name="Index_20_Link">Utilisations<text:tab/>12</text:a></text:p>
          <text:p text:style-name="P180"><text:a xlink:type="simple" xlink:href="#__RefHeading___Toc2640_1540089475" text:style-name="Index_20_Link" text:visited-style-name="Index_20_Link">Un seul objet<text:tab/>12</text:a></text:p>
          <text:p text:style-name="P180"><text:a xlink:type="simple" xlink:href="#__RefHeading___Toc2642_1540089475" text:style-name="Index_20_Link" text:visited-style-name="Index_20_Link">Plusieurs objets<text:tab/>12</text:a></text:p>
          <text:p text:style-name="P180"><text:a xlink:type="simple" xlink:href="#__RefHeading___Toc2840_1540089475" text:style-name="Index_20_Link" text:visited-style-name="Index_20_Link">Les valeurs numériques des mesures<text:tab/>12</text:a></text:p>
          <text:p text:style-name="P180"><text:a xlink:type="simple" xlink:href="#__RefHeading___Toc2842_1540089475" text:style-name="Index_20_Link" text:visited-style-name="Index_20_Link">Visualisations<text:tab/>13</text:a></text:p>
          <text:p text:style-name="P180"><text:a xlink:type="simple" xlink:href="#__RefHeading___Toc5189_238153861" text:style-name="Index_20_Link" text:visited-style-name="Index_20_Link">Autres utilisations<text:tab/>14</text:a></text:p>
          <text:p text:style-name="P179"><text:a xlink:type="simple" xlink:href="#__RefHeading___Toc5191_238153861" text:style-name="Index_20_Link" text:visited-style-name="Index_20_Link">Echelles similaires ou dérivées<text:tab/>14</text:a></text:p>
          <text:p text:style-name="P180"><text:a xlink:type="simple" xlink:href="#__RefHeading___Toc2846_1540089475" text:style-name="Index_20_Link" text:visited-style-name="Index_20_Link">De Richard Stallman<text:tab/>14</text:a></text:p>
          <text:p text:style-name="P179"><text:a xlink:type="simple" xlink:href="#__RefHeading___Toc5602_1204569566" text:style-name="Index_20_Link" text:visited-style-name="Index_20_Link">Dernière consigne<text:tab/>15</text:a></text:p>
          <text:p text:style-name="P179"><text:a xlink:type="simple" xlink:href="#__RefHeading___Toc1726_1606530790" text:style-name="Index_20_Link" text:visited-style-name="Index_20_Link">Texte de la licence GNU FDL (en anglais)<text:tab/>16</text:a></text:p>
          <text:p text:style-name="P180"><text:a xlink:type="simple" xlink:href="#__RefHeading___Toc1728_1606530790" text:style-name="Index_20_Link" text:visited-style-name="Index_20_Link">GNU Free Documentation License<text:tab/>16</text:a></text:p>
          <text:p text:style-name="P180"><text:a xlink:type="simple" xlink:href="#__RefHeading___Toc1754_1606530790" text:style-name="Index_20_Link" text:visited-style-name="Index_20_Link">ADDENDUM: How to use this License for your documents<text:tab/>20</text:a></text:p>
          <text:p text:style-name="P179"><text:a xlink:type="simple" xlink:href="#__RefHeading___Toc1812_1606530790" text:style-name="Index_20_Link" text:visited-style-name="Index_20_Link">Traduction du texte de la licence GNU FDL<text:tab/>21</text:a></text:p>
          <text:p text:style-name="P180"><text:a xlink:type="simple" xlink:href="#__RefHeading___Toc1814_1606530790" text:style-name="Index_20_Link" text:visited-style-name="Index_20_Link">Licence GNU de documentation libre<text:tab/>21</text:a></text:p>
          <text:p text:style-name="P180"><text:a xlink:type="simple" xlink:href="#__RefHeading___Toc1840_1606530790" text:style-name="Index_20_Link" text:visited-style-name="Index_20_Link">ADDENDUM : Comment utiliser cette Licence dans vos documents<text:tab/>26</text:a></text:p>
          <text:p text:style-name="P179"><text:a xlink:type="simple" xlink:href="#__RefHeading___Toc1842_1606530790" text:style-name="Index_20_Link" text:visited-style-name="Index_20_Link">Texte de la licence CC-BY (en français)<text:tab/>27</text:a></text:p>
          <text:p text:style-name="P180"><text:a xlink:type="simple" xlink:href="#__RefHeading___Toc1844_1606530790" text:style-name="Index_20_Link" text:visited-style-name="Index_20_Link">Licence Creative Commons Attribution<text:tab/>27</text:a></text:p>
          <text:p text:style-name="P180"><text:a xlink:type="simple" xlink:href="#__RefHeading___Toc1862_1606530790" text:style-name="Index_20_Link" text:visited-style-name="Index_20_Link">Avertissements de Creative Commons<text:tab/>30</text:a></text:p>
          <text:p text:style-name="P179"><text:a xlink:type="simple" xlink:href="#__RefHeading___Toc4701_238153861" text:style-name="Index_20_Link" text:visited-style-name="Index_20_Link">Les annexes<text:tab/>31</text:a></text:p>
        </text:index-body>
      </text:table-of-content>
      <text:p text:style-name="P117"/>
      <text:h text:style-name="P216" text:outline-level="1"><text:bookmark-start text:name="__RefHeading___Toc2630_1540089475"/>Définitions<text:bookmark-end text:name="__RefHeading___Toc2630_1540089475"/></text:h>
      <text:p text:style-name="P26">Avant de commencer, il est important de comprendre les termes utilisé<text:span text:style-name="T205">s</text:span> dans ce document. Voici donc une liste des mots utilisé<text:span text:style-name="T205">s</text:span> avec la définition correspondante.</text:p>
      <text:p text:style-name="P100">Objet :<text:tab/><text:span text:style-name="T170">On utilisera le terme "objet" pour désigner l'ensemble de toutes les choses qu'il est possible de mesurer sur l'échelle de Cochard. Cela peut être des règles, des lois, des actions ou tout autre chose possédant une valeur éthique.</text:span></text:p>
      <text:p text:style-name="P104">Section :<text:tab/><text:span text:style-name="T169">On utilisera le terme "section" pour désigner la moitié supérieur ou la moitié inférieur de l'échelle de Cochard. Ce sont les parties "morale" et "immorale" de l'échelle.</text:span></text:p>
      <text:p text:style-name="P104">Zone :<text:tab/><text:span text:style-name="T169">On utilisera le terme "zone" pour désigner les quatre parties principales de l'échelle de Cochard. Il y a deux zones dans la section "morale" et deux autres zones dans la section "immorale" de l'échelle.</text:span></text:p>
      <text:p text:style-name="P105">Ethique :<text:tab/>L'éthique est l'évaluation strictement positive d'une mesure <text:span text:style-name="T9">quantitative</text:span><text:span text:style-name="T172"> de morale</text:span> attribué<text:span text:style-name="T205">e</text:span> à une ou à un ensemble d'actions, de règles, de lois ou autres. <text:span text:style-name="T171">Je définis par "strictement positive" car une chose qualifiée d'éthique est moralement bonne. A contrario, une chose immorale est qualifiée de "sans éthique" ou qu'elle "manque d'éthique".</text:span></text:p>
      <text:p text:style-name="P106">Morale :<text:tab/><text:span text:style-name="T171">La morale est une valeur strictement positive et purement </text:span><text:span text:style-name="T10">qualitative</text:span><text:span text:style-name="T171"> attribuée à une ou à un ensemble d'actions, de règles, de lois ou autres.</text:span></text:p>
      <text:p text:style-name="P109"><text:span text:style-name="T78">Vertu :<text:tab/></text:span><text:span text:style-name="T80">La vertu n'a, ici, aucune connotation religieuse. L'utilisation de ce terme sert à désigner ce qu'il y a de meilleur sur le plan de la morale comme </text:span>la bienfaisance et la solidarité.</text:p>
      <text:h text:style-name="P209" text:outline-level="1"><text:bookmark-start text:name="__RefHeading___Toc1414_1606530790"/>Introduction<text:bookmark-end text:name="__RefHeading___Toc1414_1606530790"/></text:h>
      <text:p text:style-name="P11">Dans le cadre de philosophie politique et d'éthique, il m'était nécessaire de disposer d'un outil simple pour illustrer de manière frappante des idées <text:span text:style-name="T138">et</text:span> des faits. J'ai assidûment cherché une échelle de valeurs morales sur laquelle il m'était possible de calqu<text:span text:style-name="T206">er</text:span> <text:span text:style-name="T138">toutes sorte de choses comme, par exemple, </text:span>des règles ou des lois afin d'en évaluer <text:span text:style-name="T138">la valeur</text:span> <text:span text:style-name="T122">éthique. Je n'ai trouvé aucune échelle de ce genre. J'ai donc décidé d'en créer une. Il est possible qu'une échelle similaire pré-existe. N'en ayant trouvé aucune, j'avais la possibilité de la faire en fonction de mes besoins. Ainsi j'ai créé cette échelle en septembre 2017 que j'ai utilisé dans un diaporama.</text:span></text:p>
      <text:p text:style-name="P18"><text:span text:style-name="T153">Dans mon usage initiale, je voulais transposer graphiquement "le droit"</text:span> <text:span text:style-name="T153">sur "</text:span>la morale<text:span text:style-name="T153">". D</text:span>es auteurs ce sont servi<text:span text:style-name="T206">s</text:span> de cercles pour illustrer leur<text:span text:style-name="T189">s</text:span> pensées. Hors, ces illustrations n'étaient pas pertinent<text:span text:style-name="T152">es</text:span> pour mon travail. <text:span text:style-name="T192">Elles ne permettaient pas</text:span> <text:span text:style-name="T152">d'illustrer ce que je voulais figurer</text:span>.</text:p>
      <text:p text:style-name="P13"><text:span text:style-name="T153">Dès sa création, je voulais</text:span> permettre à tou<text:span text:style-name="T138">tes</text:span> et à tou<text:span text:style-name="T138">s</text:span> <text:span text:style-name="T152">d'utiliser cet outil. C'est la raison pour laquelle j'ai poussé le travail plus avant pour aboutir au présent document. J</text:span>e l'ai <text:span text:style-name="T153">donc</text:span> précisé et complété pour obtenir une échelle directement utilisable pour des usages divers et variés aussi large<text:span text:style-name="T206">s</text:span> que possible.</text:p>
      <text:p text:style-name="P22">Dès lors, vous pouvez vous <text:span text:style-name="T245">en </text:span>servir dans vos travaux pour, par exemple, tester des hypothèses, appuyer vos recherches ou illustrer vos idées.</text:p>
      <text:p text:style-name="P12">Cette échelle n'étant pas rigide, il est possible de l'adapter, <text:span text:style-name="T123">de l'affiner, de la modifier en fonction des besoins de chacun qui souhaitent s'en servir. Aussi, dans un tel cas, il sera important d'en préciser les contours et de justifier les choix de modifications pour donner du crédit à son utilisation et permettre les critiques constructives.</text:span></text:p>
      <text:h text:style-name="Heading_20_1" text:outline-level="1"><text:bookmark-start text:name="__RefHeading___Toc1683_1606530790"/>Licences<text:bookmark-end text:name="__RefHeading___Toc1683_1606530790"/></text:h>
      <text:p text:style-name="P47"><text:span text:style-name="T45">Certes, le présent document est placé sous la dernière version de la licence GNU de documentation libre (GNU FDL), mais l'échelle, quant à elle, est placé sous la dernière version de la licenc</text:span><text:span text:style-name="T30">e </text:span><text:span text:style-name="T24">Creative Commons </text:span><text:span text:style-name="T25">Attribution</text:span><text:span text:style-name="T30"> </text:span><text:span text:style-name="T25">(</text:span><text:span text:style-name="T30">CC-</text:span><text:span text:style-name="T25">BY</text:span><text:span text:style-name="T45">) afin d'en permettre un large usage dans toutes sortes de contexte</text:span><text:span text:style-name="T116">s</text:span><text:span text:style-name="T45">. Vous trouverez plus de détail</text:span><text:span text:style-name="T82">s</text:span><text:span text:style-name="T45"> sur ces licences au début et à la fin du présent document.</text:span></text:p>
      <text:h text:style-name="Heading_20_1" text:outline-level="1"><text:bookmark-start text:name="__RefHeading___Toc2632_1540089475"/><text:soft-page-break/>Le nom<text:bookmark-end text:name="__RefHeading___Toc2632_1540089475"/></text:h>
      <text:p text:style-name="P53"><text:span text:style-name="T155">Le nom donné à cette échelle "échelle de Cochard" a fait l'objet d'un débat auprès de certains de mes proches. En effet, certains d'entre eux trouvaient que cela avait une saveur égocentrique. J'avais pourtant pensé à d'autres noms comme "échelle de valeurs morales" ou "échelle de mesures de la valeur éthique" mais cela était trop réducteur. Il faudrait lui donner un nom à rallonge qui serait sa définition elle-même (voir le chapitre "Description"). De plus, beaucoup de choses se nomment par le nom de l'auteur comme l'"échelle de Richter", le "test de Turing", le "c</text:span><text:span text:style-name="T23">hat de Schrödinger</text:span><text:span text:style-name="T55">", </text:span><text:span text:style-name="T66">le </text:span><text:span text:style-name="T55">"</text:span><text:span text:style-name="T56">c</text:span><text:span text:style-name="T55">ondensat de Bose-Einstein", </text:span><text:span text:style-name="T66">le "diagramme de Minkowski"</text:span><text:span text:style-name="T56">, </text:span><text:span text:style-name="T66">le </text:span><text:span text:style-name="T56">"</text:span><text:span text:style-name="T31">paradoxe de Simpson</text:span><text:span text:style-name="T56">", </text:span><text:span text:style-name="T85">etc</text:span><text:span text:style-name="T56">. Il s'agit là que d'un respect vis-à-vis de l'auteur. Pour finir, utiliser le nom "échelle de Cochard" permet de facto de respect</text:span><text:span text:style-name="T92">er</text:span><text:span text:style-name="T56"> la licence (CC-BY) sans devoir ajouter une note supplémentaire pour citer l'auteur.</text:span></text:p>
      <text:p text:style-name="P48"><text:span text:style-name="T23">Afin d'éviter </text:span><text:span text:style-name="T57">l</text:span><text:span text:style-name="T66">'injustice</text:span><text:span text:style-name="T57"> dont est victime le projet GNU avec la dénomination "Linux" pour désigner les systèmes d'exploitation "GNU/Linux", nous vous demandons d'utiliser les noms que nous préconisons dans le présent document. </text:span></text:p>
      <text:p text:style-name="P48"><text:span text:style-name="T57">Ainsi pour les versions dérivées, nous proposons de nomm</text:span><text:span text:style-name="T93">er</text:span><text:span text:style-name="T57"> "échelle de Cochard/[SECOND_AUTEUR]" </text:span><text:span text:style-name="T67">avec une barre oblique (un slash)</text:span><text:span text:style-name="T57"> ou, indistinctement, "échelle de Cochard-[SECOND_AUTEUR]" </text:span><text:span text:style-name="T67">lié avec un </text:span><text:span text:style-name="T81">trait d'union</text:span><text:span text:style-name="T57">. Par exemple, si un certain Tristan BOLOMET </text:span><text:span text:style-name="T58">(nom fictif)</text:span><text:span text:style-name="T57"> devait faire une version dérivée, cette nouvelle version devrait porté le nom "échelle de Cochard/Bolomet" ou, indistinctement, "échelle de Cochard-Bolomet".</text:span></text:p>
      <text:p text:style-name="P64"><text:span text:style-name="T23">S'il fallait mettre plus de deux nom</text:span><text:span text:style-name="T93">s</text:span><text:span text:style-name="T23">, il sera alors possible d'utiliser les initiales </text:span><text:span text:style-name="T67">comme nom de version</text:span><text:span text:style-name="T23">. </text:span><text:span text:style-name="T57">Par exemple, si </text:span><text:span text:style-name="T23">le précédent </text:span><text:span text:style-name="T57">Tristan BOLOMET </text:span><text:span text:style-name="T23">(nom fictif)</text:span><text:span text:style-name="T57"> </text:span><text:span text:style-name="T23">avait fait sa version dérivée avec Jacques DUPONT (nom fictif) le nom de l'échelle pourrait alors être "</text:span><text:span text:style-name="T57">échelle </text:span><text:span text:style-name="T67">de Cochard/</text:span><text:span text:style-name="T23">BD" </text:span><text:span text:style-name="T67">ou </text:span><text:span text:style-name="T23">"</text:span><text:span text:style-name="T57">échelle </text:span><text:span text:style-name="T67">de Cochard-</text:span><text:span text:style-name="T23">BD".</text:span></text:p>
      <text:p text:style-name="P49"><text:span text:style-name="T59">Notez bien que ces indication</text:span><text:span text:style-name="T66">s</text:span><text:span text:style-name="T59"> sur le nom n</text:span><text:span text:style-name="T66">'ont</text:span><text:span text:style-name="T59"> qu'une valeur de demande, de recommandation. Il n'y a aucune obligation à les suivre. </text:span><text:span text:style-name="T66">La seule </text:span><text:span text:style-name="T59">obligat</text:span><text:span text:style-name="T66">ion est</text:span><text:span text:style-name="T59"> de respecter la licence.</text:span></text:p>
      <text:h text:style-name="Heading_20_1" text:outline-level="1"><text:bookmark-start text:name="__RefHeading___Toc2634_1540089475"/>Les critiques<text:bookmark-end text:name="__RefHeading___Toc2634_1540089475"/></text:h>
      <text:p text:style-name="P54">Les critiques sont toujours bonne<text:span text:style-name="T207">s</text:span> à condition qu'elle<text:span text:style-name="T159">s</text:span> soient constructives, c'est à dire, qu'elle<text:span text:style-name="T159">s</text:span> soient expliquées, détaillée<text:span text:style-name="T159">s et étayées</text:span> <text:span text:style-name="T193">autant que</text:span> possible car c'est ainsi qu'<text:span text:style-name="T246">on peut</text:span> <text:span text:style-name="T246">collectivement </text:span>avancer. Un jugement insultant <text:span text:style-name="T208">sans explication</text:span> n'est pas une critique, c'est <text:span text:style-name="T194">juste</text:span> une injure <text:span text:style-name="T159">qui doit simplement être ignorée</text:span>.</text:p>
      <text:p text:style-name="P54">Ainsi nous vous invitons à critiquer ce document ainsi que l'échelle qu'il décrit. Selon la pertinence de la critique, je pourrai <text:span text:style-name="T208">éventuellement </text:span>faire évoluer ce document ou l'échelle elle-même.</text:p>
      <text:p text:style-name="P54">La critique est aussi bonne pour vos travaux. <text:span text:style-name="T159">Je vous invite donc à recevoir les critiques d'un tiers avec bienveillance. Il est aussi demandé au tiers de formuler sa critique avec bienveillance. Ce sont des règles de base qui ne sont pas suffisamment répétées.</text:span></text:p>
      <text:p text:style-name="P72">N'oublier jamais qu'un bon jeu de critiques, de réponses et de contre-critique<text:span text:style-name="T208">s</text:span> vous permettra d'apporter du crédit à vos travaux. Vous pourrez ainsi, si besoin, corriger vos travaux ou apporter des précisions et des arguments complémentaires qui <text:span text:style-name="T194">les </text:span>consolideront.</text:p>
      <text:h text:style-name="P211" text:outline-level="1"><text:bookmark-start text:name="__RefHeading___Toc5258_238153861"/>Mise en garde<text:bookmark-end text:name="__RefHeading___Toc5258_238153861"/></text:h>
      <text:p text:style-name="P70">L'échelle de Cochard est simplement un outil. Comme vous le savez probablement, tous les outils peuvent être utilisé<text:span text:style-name="T208">s</text:span> à bon ou à mauvais escient. Il est donc important <text:span text:style-name="T191">de bien lire les commentaires qui accompagnent une utilisation.</text:span></text:p>
      <text:h text:style-name="Heading_20_1" text:outline-level="1"><text:bookmark-start text:name="__RefHeading___Toc2735_1606530790"/><text:span text:style-name="T45">D</text:span><text:span text:style-name="T23">escription </text:span><text:span text:style-name="T60">de l'échelle</text:span><text:bookmark-end text:name="__RefHeading___Toc2735_1606530790"/></text:h>
      <text:p text:style-name="P45"><text:span text:style-name="T23">La définition de cette échelle pourrait-être celle-ci : </text:span><text:span text:style-name="T50">un o</text:span><text:span text:style-name="T23">util permettant </text:span><text:span text:style-name="T50">la</text:span><text:span text:style-name="T23"> mesure de la valeur éthique des actions, des règles, des lois ou autres en les </text:span><text:span text:style-name="T50">transposant</text:span><text:span text:style-name="T23"> sur une échelle de valeurs morales.</text:span></text:p>
      <text:p text:style-name="P23">La vocation première étant de permettre une visualisation graphique simple et frappante pour illustrer des idées et des faits dans des documents ou des présentations.</text:p>
      <text:p text:style-name="P71"><text:span text:style-name="T47">L</text:span><text:span text:style-name="T23">a construction de cette échelle </text:span><text:span text:style-name="T47">donne aussi la possibilité </text:span><text:span text:style-name="T23">d'attribuer une valeur quantitative sous forme numérique aux objets mesurés </text:span><text:span text:style-name="T47">pour tout type de travaux scientifique</text:span><text:span text:style-name="T94">s</text:span><text:span text:style-name="T47">, philosophique</text:span><text:span text:style-name="T94">s</text:span><text:span text:style-name="T47"> ou autres</text:span><text:span text:style-name="T23">.</text:span></text:p>
      <text:p text:style-name="P80"><text:span text:style-name="T23">Cette échelle n'a pas pour but d'attribuer des valeurs exactes et </text:span><text:span text:style-name="T99">absolus</text:span><text:span text:style-name="T23"> aux objets mesurés. Ce ser</text:span><text:span text:style-name="T100">ont</text:span><text:span text:style-name="T23"> toujours des approximations </text:span><text:span text:style-name="T99">relatives</text:span><text:span text:style-name="T23">. Ceci étant, les mesures quantitatives offre</text:span><text:span text:style-name="T100">nt</text:span><text:span text:style-name="T23"> des perspectives d'études réelles. </text:span><text:span text:style-name="T98">Il faut donc</text:span><text:span text:style-name="T23"> que </text:span><text:span text:style-name="T98">les mesures</text:span><text:span text:style-name="T23"> soient faites de manière aussi objective que possible. </text:span><text:span text:style-name="T99">Notez qu'une approximation relative de la mesure </text:span><text:soft-page-break/><text:span text:style-name="T99">peut, somme toute, être une mesure fiable. Je présente une méthode d'obtention de mesures fiables dans ce document au chapitre : </text:span><text:span text:style-name="T117">Méthode "Sagesse des foules".</text:span></text:p>
      <text:h text:style-name="P210" text:outline-level="1"><text:bookmark-start text:name="__RefHeading___Toc1685_1606530790"/>Problèmes moraux<text:bookmark-end text:name="__RefHeading___Toc1685_1606530790"/></text:h>
      <text:p text:style-name="P17">Comme vous le savez certainement, la morale <text:span text:style-name="T139">est un sujet complexe. Beaucoup de philosophes ont traité le sujet de la morale et ils arrivent souvent à des conclusions différentes et à des paradoxes.</text:span></text:p>
      <text:p text:style-name="P24">Le problème premier étant les fondements de la morale elle-même. La morale est-elle indépendante de l'être-humain ? Est-elle une loi naturelle ? Ou alors, est-ce une construction humaine ?</text:p>
      <text:p text:style-name="P16"><text:span text:style-name="T139">Il y a d'autre part le problème des dilemmes moraux comme, par exemple, le dilemme du tramway</text:span><text:span text:style-name="T139"><text:note text:id="ftn1" text:note-class="footnote"><text:note-citation>1</text:note-citation><text:note-body><text:p text:style-name="P172"><text:span text:style-name="T4">[fr]</text:span> Le dilemme du tramway sur Wikipedia : <text:a xlink:type="simple" xlink:href="https://fr.wikipedia.org/wiki/Dilemme_du_tramway" text:style-name="Internet_20_link" text:visited-style-name="Visited_20_Internet_20_Link">https://fr.wikipedia.org/wiki/Dilemme_du_tramway</text:a>.<text:line-break/><text:span text:style-name="T4">[fr]</text:span> Vidéo de Monsieur Phi (avec Lé) : <text:a xlink:type="simple" xlink:href="https://www.youtube.com/watch?v=AZBDMN5wZ-8" text:style-name="Internet_20_link" text:visited-style-name="Visited_20_Internet_20_Link">https://www.youtube.com/watch?v=AZBDMN5wZ-8</text:a>.</text:p></text:note-body></text:note></text:span><text:span text:style-name="T139"> ou l'expérience de Milgram</text:span><text:span text:style-name="T139"><text:note text:id="ftn2" text:note-class="footnote"><text:note-citation>2</text:note-citation><text:note-body><text:p text:style-name="P170"><text:span text:style-name="T6">[fr]</text:span><text:span text:style-name="T140"> L'expérience de Milgram sur Wikipedia : </text:span><text:a xlink:type="simple" xlink:href="https://fr.wikipedia.org/wiki/Expérience_de_Milgram" text:style-name="Internet_20_link" text:visited-style-name="Visited_20_Internet_20_Link"><text:span text:style-name="T140">https://fr.wikipedia.org/wiki/Exp%C3%A9rience_de_Milgram</text:span></text:a><text:span text:style-name="T140">.<text:line-break/></text:span><text:span text:style-name="T6">[fr]</text:span><text:span text:style-name="T140"> Vidéo documentaire "Le jeu de la mort"</text:span> : <text:a xlink:type="simple" xlink:href="https://www.youtube.com/watch?v=3vdHki_R37M" text:style-name="Internet_20_link" text:visited-style-name="Visited_20_Internet_20_Link"><text:span text:style-name="T141">https://www.youtube.com/watch?v=3vdHki_R37M</text:span></text:a><text:span text:style-name="T141">.</text:span></text:p></text:note-body></text:note></text:span><text:span text:style-name="T139"> sur la soumission à l'autorité.</text:span></text:p>
      <text:p text:style-name="P19">Le dernier problème étant l'état des mœurs à un moment donné et à un lieu spécifique. En effet, les mœurs changent d'une époque à l'autre et d'une société à <text:span text:style-name="T178">l'</text:span>autre.</text:p>
      <text:p text:style-name="P31">Il est difficile de compos<text:span text:style-name="T208">er</text:span> avec ces problèmes. <text:span text:style-name="T184">Je voulais les éviter au maximum en faisant une échelle très basique afin qu'elle soit la plus universelle possible. Je l'ai pensée </text:span>afin que ce soit la position des <text:span text:style-name="T154">objet</text:span>s mesuré<text:span text:style-name="T154">s</text:span> qui change selon l'époque et le lieu et non l'échelle elle-même. Malgré cela, il est possible que l'échelle soit tout de même adapté<text:span text:style-name="T208">e</text:span> en fonction des circonstances.</text:p>
      <text:p text:style-name="P32">L'échelle de Cochard ne prétend pas apporter de solutions aux différents problème<text:span text:style-name="T208">s</text:span> moraux. C'est juste un outil. <text:span text:style-name="T209">Les possibilités d'utilisation sont vastes</text:span>. En illustra<text:span text:style-name="T247">nt</text:span> <text:span text:style-name="T186">des faits et </text:span>des idée<text:span text:style-name="T186">s</text:span>, cet outil <text:span text:style-name="T209">permet</text:span> d'aider à la réflexion et aux débats.</text:p>
      <text:h text:style-name="P208" text:outline-level="1"><text:bookmark-start text:name="__RefHeading___Toc1603_1606530790"/>Construction de l'échelle<text:bookmark-end text:name="__RefHeading___Toc1603_1606530790"/></text:h>
      <text:p text:style-name="P14">L'échelle de Cochard est, <text:span text:style-name="T124">dans sa forme la plus simple,</text:span> <text:span text:style-name="T124">un axe verticale gradué similaire à un thermomètre. La graduation représente des valeurs morales allant de la plus immorale (au bas de l'échelle) à la plus vertueuse (au sommet de l'échelle). Je l'ai graduée en quatre zones principales de taille égale. Chacune de ces zones étant elles-mêmes subdivisées en cinq parties de taille égale. Nous obtenons donc une échelle composée de 20 graduations égales regroupées en 4 zones contenant elles-mêmes 5 graduations chacune.</text:span></text:p>
      <text:h text:style-name="Heading_20_2" text:outline-level="2"><text:bookmark-start text:name="__RefHeading___Toc2642_1606530790"/>L<text:span text:style-name="T151">a graduations</text:span><text:bookmark-end text:name="__RefHeading___Toc2642_1606530790"/></text:h>
      <text:p text:style-name="P25">De haut en bas nous trouvons :</text:p>
      <text:p text:style-name="P99">La zone v<text:span text:style-name="T144">ertueuse :<text:tab/>Inclue tout ce qui </text:span><text:span text:style-name="T11">nécessite un réel effort pour le bien d'autrui</text:span><text:span text:style-name="T144">. Ceci résulte d'un choix personnel assumé de faire plus que le nécessaire pour le bien d'autrui. La bienveillance, l'altruisme, le partage, l'entre-aide, le don, l'engagement dans des causes sociales et dans tout ce qui relève du bien commun entrent dans cette zone.</text:span></text:p>
      <text:p text:style-name="P108">La zone respectueuse :<text:tab/><text:span text:style-name="T146">I</text:span>nclu<text:span text:style-name="T210">e</text:span> tout ce qui <text:span text:style-name="T12">nécessite</text:span><text:span text:style-name="T4"> un effort minimum pour ne pas faire de mal à autrui</text:span>. <text:span text:style-name="T126">la tolérance, la politesse, la bonne foi </text:span>et<text:span text:style-name="T126"> la civilité </text:span>entre<text:span text:style-name="T210">nt</text:span> dans cette zone. C'est, par exemple, dire "bonjour" parce qu'on a appris à le faire et pas <text:span text:style-name="T197">forcément</text:span> pour souhaiter réellement à l'interlocuteur que sa journée soit belle.</text:p>
      <text:p text:style-name="P102">La zone irrespectueuse :<text:tab/>I<text:span text:style-name="T145">nclue tout ce qui </text:span><text:span text:style-name="T4">nécessite l'absence de prise en compte d'autrui</text:span>. <text:span text:style-name="T126">Ceci n'est pas forcément l'émanation d'une volonté délibérée </text:span>de faire du mal. <text:span text:style-name="T147">L'intolérance, l'égoïsme, la grossièreté entrent dans cette zone. Il faut aussi y inclure la maladresse et les comportements induits (l'éducation par exemple) qui peuvent modérément nuire à autrui sans que l'intéressé n'en ai conscience.</text:span></text:p>
      <text:p text:style-name="P103">La zone malhonnête :<text:tab/>Inclu<text:span text:style-name="T210">e</text:span> tout ce qui <text:span text:style-name="T4">nécessite un réel effort pour </text:span><text:span text:style-name="T13">faire du mal à</text:span><text:span text:style-name="T4"> d'autrui</text:span>. <text:span text:style-name="T144">Ceci résulte d'un choix personnel assumé</text:span> <text:span text:style-name="T125">d'agir à l'encontre d'autrui. </text:span>L<text:span text:style-name="T127">a malveillance, la méchanceté, la fraude </text:span>entre<text:span text:style-name="T210">nt</text:span> dans cette zone<text:span text:style-name="T127">.</text:span></text:p>
      <text:p text:style-name="P34"><text:soft-page-break/>Il est nécessaire de bien comprendre ces définitions pour chacune des zones et de bien en saisir les nuance<text:span text:style-name="T211">s</text:span>. Vous pourrez m'aider à affin<text:span text:style-name="T211">er</text:span> ces contours pour les prochaines version<text:span text:style-name="T211">s</text:span> de ce document. <text:span text:style-name="T248">Contactez-moi</text:span> <text:span text:style-name="T248">s</text:span>i vous rencontrez des cas particuliers qui sont problématiques avec l'utilisation de cette échelle <text:span text:style-name="T211">sous cette forme</text:span>.</text:p>
      <text:p text:style-name="P21">Nous pouvons maintenant voir que les deux zones supérieurs <text:span text:style-name="T195">forment une section </text:span>que l'on peut définir comme "morale" et les deux zones inférieurs <text:span text:style-name="T195">forment une section </text:span>que l'on peut définir comme "immorale". Nous pouvons aussi observ<text:span text:style-name="T198">er</text:span> qu'il n'y a pas de zone centrale que l'on pourrait qualifi<text:span text:style-name="T198">er</text:span> de "neutre". La raison est qu'une action "neutre" sur le plan morale <text:span text:style-name="T149">est hors du champ de l'éthique, donc hors de cette échelle.</text:span></text:p>
      <text:p text:style-name="P33">Les zones ont graphiquement des frontière<text:span text:style-name="T190">s</text:span> très claire<text:span text:style-name="T211">s</text:span>. En réalité ce n'est pas si <text:span text:style-name="T211">évident</text:span>. Un élément placé près d'une frontière avec une autre zone est en réalité dans un flou <text:span text:style-name="T198">proportionnel à sa position </text:span>entre ces deux zones. <text:span text:style-name="T190">Il est donc recommandé de bien documenter, dans les commentaires, ce qu'il en est réellement.</text:span></text:p>
      <text:p text:style-name="P20">Dans mon utilisation initiale, je n'avais pas besoin de graduation <text:span text:style-name="T150">autre que les quatre zones principales.</text:span> Néanmoins, j'ai cré<text:span text:style-name="T211">é</text:span> deux numérotations pour cette échelle :</text:p>
      <text:list xml:id="list8450743689157160123" text:style-name="L1">
        <text:list-item>
          <text:p text:style-name="P181"><text:span text:style-name="T51">La première numérotation </text:span><text:span text:style-name="T52">positionne le 0 au milieu de l'échelle. Dans cette configuration, on positionne le 100 (positif) en haut de l'échelle et le -100 (négatif) en bas de l'échelle. </text:span><text:span text:style-name="T53">Ici, </text:span><text:span text:style-name="T52">chaque petite graduation vaut 10 </text:span><text:span text:style-name="T54">unités</text:span><text:span text:style-name="T52">. </text:span><text:span text:style-name="T53">L'échelle entière est donc composée de 200 unités.</text:span></text:p>
        </text:list-item>
        <text:list-item>
          <text:p text:style-name="P181"><text:span text:style-name="T52">La seconde numérotation positionne le 0 en bas de l'échelle </text:span><text:span text:style-name="T86">on mettra</text:span><text:span text:style-name="T52"> </text:span><text:span text:style-name="T86">2</text:span><text:span text:style-name="T52">00 tout en haut. Il n'y a donc pas de numéro négatif. Dans cette configuration, chaque petite graduation vaut </text:span><text:span text:style-name="T86">aussi 10</text:span><text:span text:style-name="T52"> </text:span><text:span text:style-name="T54">unités</text:span><text:span text:style-name="T52">. </text:span><text:span text:style-name="T53">L'échelle entière est donc </text:span><text:span text:style-name="T86">aussi </text:span><text:span text:style-name="T53">composée de </text:span><text:span text:style-name="T86">2</text:span><text:span text:style-name="T53">00 unités.</text:span></text:p>
          <text:p text:style-name="P200"><text:span text:style-name="T52">D</text:span><text:span text:style-name="T23">ans les deux cas, l'échelle se compose de 200 unités, </text:span><text:span text:style-name="T87">chaque section fait 100 unités, </text:span><text:span text:style-name="T23">chaque zone </text:span><text:span text:style-name="T87">fait</text:span><text:span text:style-name="T23"> 50 unités et chaque petite graduation va</text:span><text:span text:style-name="T87">ut</text:span><text:span text:style-name="T23"> 10 unités.</text:span></text:p>
          <text:p text:style-name="P201"><text:span text:style-name="T52">A</text:span><text:span text:style-name="T23">ucune de ces numérotation</text:span><text:span text:style-name="T95">s</text:span><text:span text:style-name="T23"> n'a de prévalence sur l'autre. </text:span><text:span text:style-name="T73">elles</text:span><text:span text:style-name="T23"> peu</text:span><text:span text:style-name="T73">vent</text:span><text:span text:style-name="T23"> être utilisé</text:span><text:span text:style-name="T73">es</text:span><text:span text:style-name="T23"> </text:span><text:span text:style-name="T87">aussi bien</text:span><text:span text:style-name="T62"> </text:span><text:span text:style-name="T23">l'une comme l'autre </text:span><text:span text:style-name="T87">en fonction de vos besoins</text:span><text:span text:style-name="T23">. Cependant, il est nécessaire que l'utilisateur spécifie la numérotation employée.</text:span></text:p>
          <text:p text:style-name="P202"><text:span text:style-name="T23">Le choix initial d'utiliser une numérotation à nombres négatif</text:span><text:span text:style-name="T95">s</text:span><text:span text:style-name="T23"> </text:span><text:span text:style-name="T74">se justifie</text:span><text:span text:style-name="T23"> du fait que l'éthique </text:span><text:span text:style-name="T74">est une évaluation strictement positive de valeurs morales. L'absence ou le manque d'éthique a donc une valeur quantitative négative.</text:span></text:p>
        </text:list-item>
      </text:list>
      <text:p text:style-name="P175">Le choix de proposer une seconde numérotation sans nombres négatif<text:span text:style-name="T211">s</text:span> se justifie pour des raisons purement pratique<text:span text:style-name="T211">s</text:span>. En effet, il sera peut-être plus simple et plus judicieux d'utiliser que des nombres exclusivement positifs <text:span text:style-name="T196">pour</text:span> des calculs mathématiques.</text:p>
      <text:list xml:id="list162137421985173" text:continue-numbering="true" text:style-name="L1">
        <text:list-header>
          <text:p text:style-name="P203"><text:span text:style-name="T52">Ces deux numérotations </text:span><text:span text:style-name="T53">ont l'avantage de</text:span><text:span text:style-name="T52"> se plac</text:span><text:span text:style-name="T95">er</text:span><text:span text:style-name="T52"> sur la même échelle sans devoir toucher à la structure de cette dernière. J'ai choisi des numérotation</text:span><text:span text:style-name="T63">s</text:span><text:span text:style-name="T52"> </text:span><text:span text:style-name="T62">de 200 unités chacune</text:span><text:span text:style-name="T52"> pour pouvoir faire des mesures relativement précises sans </text:span><text:span text:style-name="T54">recourir</text:span><text:span text:style-name="T52"> à des décimales. </text:span><text:span text:style-name="T118">C</text:span><text:span text:style-name="T52">ette double numérotation </text:span><text:span text:style-name="T118">permet</text:span><text:span text:style-name="T52"> aux utilisateur</text:span><text:span text:style-name="T62">s</text:span><text:span text:style-name="T52"> de </text:span><text:span text:style-name="T118">choisir</text:span><text:span text:style-name="T52"> ce qui l</text:span><text:span text:style-name="T119">eur</text:span><text:span text:style-name="T52"> conviendra le mieux pour </text:span><text:span text:style-name="T87">leurs</text:span><text:span text:style-name="T54"> travaux</text:span><text:span text:style-name="T52">.</text:span></text:p>
          <text:p text:style-name="P204"><text:span text:style-name="T52">V</text:span><text:span text:style-name="T23">ous </text:span><text:span text:style-name="T64">pouvez aussi constate</text:span><text:span text:style-name="T95">r</text:span><text:span text:style-name="T64"> que les deux numérotations permettent de distingu</text:span><text:span text:style-name="T95">er</text:span><text:span text:style-name="T64"> immédiatement si un point est dans la partie "morale" ou "immorale". Avec la </text:span><text:span text:style-name="T97">première </text:span><text:span text:style-name="T64">numérotation </text:span><text:span text:style-name="T97">(à</text:span><text:span text:style-name="T64"> </text:span><text:span text:style-name="T95">nombre</text:span><text:span text:style-name="T64">s négatifs</text:span><text:span text:style-name="T97">)</text:span><text:span text:style-name="T64"> les nombres positifs sont moraux et les nombre</text:span><text:span text:style-name="T95">s</text:span><text:span text:style-name="T64"> négatifs sont immoraux. Avec la </text:span><text:span text:style-name="T97">seconde </text:span><text:span text:style-name="T64">numérotation </text:span><text:span text:style-name="T97">(</text:span><text:span text:style-name="T64">sans </text:span><text:span text:style-name="T95">nombres</text:span><text:span text:style-name="T64"> négatifs</text:span><text:span text:style-name="T97">)</text:span><text:span text:style-name="T64"> les nombres composé</text:span><text:span text:style-name="T95">s</text:span><text:span text:style-name="T64"> de trois </text:span><text:span text:style-name="T95">chiffre</text:span><text:span text:style-name="T64">s (de 100 à 200) sont moraux et les nombres composé</text:span><text:span text:style-name="T95">s</text:span><text:span text:style-name="T64"> de seulement un ou deux </text:span><text:span text:style-name="T95">chiffre</text:span><text:span text:style-name="T64">s (de 0 à 99) sont immoraux. Il est aussi aisé de détermin</text:span><text:span text:style-name="T100">er</text:span><text:span text:style-name="T64"> la zone où est placé le point puisque chacune d'elles font 50 unités.</text:span></text:p>
          <text:p text:style-name="P205"><text:span text:style-name="T64">V</text:span><text:span text:style-name="T23">ous constatez que les quatre zones sont de taille identique avec 50 unités chacune. Comment sait-on que ces zones doivent être </text:span><text:span text:style-name="T87">de taille</text:span><text:span text:style-name="T23"> identique ? Qu'est-ce qui justifie cela ? En réalité, je pense que cela est impossible </text:span><text:span text:style-name="T96">à</text:span><text:span text:style-name="T23"> </text:span><text:span text:style-name="T119">quantifier</text:span><text:span text:style-name="T23">. Cependant, nous pouvons </text:span><text:span text:style-name="T87">faire les raisonnement</text:span><text:span text:style-name="T96">s</text:span><text:span text:style-name="T87"> suivant</text:span><text:span text:style-name="T96">s</text:span><text:span text:style-name="T23">. Il y a probablement un nombre de possibilité</text:span><text:span text:style-name="T96">s</text:span><text:span text:style-name="T23"> égale</text:span><text:span text:style-name="T96">s</text:span><text:span text:style-name="T23"> d'agir de façon morale qu'immorale. Partant de ce principe, l'échelle doit être séparée en 2 sections </text:span><text:span text:style-name="T96">de taille identique</text:span><text:span text:style-name="T23">. </text:span><text:span text:style-name="T68">Il est aussi probable qu'il y a un nombre égale de possibilité</text:span><text:span text:style-name="T96">s</text:span><text:span text:style-name="T68"> d'agir de manière respectueuse qu'irrespectueuse. Donc les 2 zones du milieu doivent aussi être de taille </text:span><text:span text:style-name="T96">identique</text:span><text:span text:style-name="T68">. Il y a encore probablement autant de possibilité</text:span><text:span text:style-name="T96">s</text:span><text:span text:style-name="T68"> d'agir de manière vertueuse que malhonnête. </text:span><text:span text:style-name="T101">Les 2 zones, au</text:span><text:span text:style-name="T102">x</text:span><text:span text:style-name="T101"> extrémité</text:span><text:span text:style-name="T103">s, doivent donc elle</text:span><text:span text:style-name="T104">s</text:span><text:span text:style-name="T103"> aussi, être de taille </text:span><text:span text:style-name="T104">identique</text:span><text:span text:style-name="T103">. Par contre, je n'ai aucun raisonnement pour comparer les zones respectueuse/irrespectueuse avec les zones vertueuse/malhonnête. </text:span><text:span text:style-name="T104">Il n'est donc pas possible d'en estimer leur taille respective.</text:span><text:span text:style-name="T103"> Mais tout cela est-il vraiment important ? </text:span><text:span text:style-name="T105">Cette échelle n'a pas vocation à détermin</text:span><text:span text:style-name="T106">er</text:span><text:span text:style-name="T105"> </text:span><text:span text:style-name="T107">la</text:span><text:span text:style-name="T105"> taille relative </text:span><text:span text:style-name="T107">exacte </text:span><text:span text:style-name="T105">de cha</text:span><text:span text:style-name="T107">cune des</text:span><text:span text:style-name="T105"> zone</text:span><text:span text:style-name="T107">s</text:span><text:span text:style-name="T105"> d</text:span><text:span text:style-name="T107">éfinies</text:span><text:span text:style-name="T105">.</text:span><text:span text:style-name="T103"> Il est donc judicieux de proposer un nombre d'unité</text:span><text:span text:style-name="T104">s</text:span><text:span text:style-name="T103"> égale</text:span><text:span text:style-name="T104">s</text:span><text:span text:style-name="T103"> pour chaque zone, afin d</text:span><text:span text:style-name="T108">'offrir un niveau de précision équivalent </text:span><text:span text:style-name="T105">sur tout</text:span><text:span text:style-name="T106">e</text:span><text:span text:style-name="T105"> l'échelle</text:span><text:span text:style-name="T108">. De fait, j'ai calibré toutes les zones de manière égale.</text:span></text:p>
        </text:list-header>
      </text:list>
      <text:p text:style-name="P46"><text:span text:style-name="T48">Bien entendu, il vous est possible de modifi</text:span><text:span text:style-name="T96">er</text:span><text:span text:style-name="T48"> cette échelle comme bon vous semble. </text:span><text:span text:style-name="T49">Vous pouvez ajouter ou supprimer des zones. Vous pouvez changer la numérotation. </text:span><text:span text:style-name="T69">Vous pouvez redimensionner les zones.</text:span><text:span text:style-name="T49"> Cependant, je pense que cette échelle sous la forme décrite, dans le présent document, devrait pouvoir être utilisé</text:span><text:span text:style-name="T96">e</text:span><text:span text:style-name="T49"> tel</text:span><text:span text:style-name="T96">le</text:span><text:span text:style-name="T49"> quel</text:span><text:span text:style-name="T96">le</text:span><text:span text:style-name="T49"> dans pratiquement toutes les situations d'usage. </text:span><text:span text:style-name="T54">De plus, une modification devra, de fait, être précisé</text:span><text:span text:style-name="T96">e</text:span><text:span text:style-name="T54"> et justifié</text:span><text:span text:style-name="T96">e</text:span><text:span text:style-name="T54"> par l'utilisateur, </text:span><text:span text:style-name="T109">c</text:span><text:span text:style-name="T54">e qui demande un travail supplémentaire </text:span><text:span text:style-name="T88">assez important</text:span><text:span text:style-name="T54">.</text:span></text:p>
      <text:h text:style-name="P227" text:outline-level="2"><text:bookmark-start text:name="__RefHeading___Toc1687_1606530790"/><text:span text:style-name="T148">R</text:span>eprésentation de l'échelle <text:span text:style-name="T158">de Cochard</text:span><text:bookmark-end text:name="__RefHeading___Toc1687_1606530790"/></text:h>
      <text:p text:style-name="P27">Voici la représentation de <text:span text:style-name="T161">base de</text:span> l'échelle <text:span text:style-name="T157">de Cochard</text:span>. <text:span text:style-name="T161">Celle-ci comporte en elle les deux jeux de numérotation pour les mesures quantitatives sous forme numérique. A gauche, la numérotation contenant les nombres négatifs. A droite, la numérotation sans les nombres négatifs.</text:span></text:p>
      <text:p text:style-name="P28">Je profite ici de de proposer les différents jeux de couleurs qui seront détaillé<text:span text:style-name="T226">s</text:span> plus loin dans ce document. Je profite aussi de mettre un récapitulatif de chaque zone <text:span text:style-name="T226">ainsi que les intervalles numéraires précis.</text:span></text:p>
      <table:table table:name="Tableau1" table:style-name="Tableau1">
        <table:table-column table:style-name="Tableau1.A" table:number-columns-repeated="2"/>
        <table:table-column table:style-name="Tableau1.C" table:number-columns-repeated="4"/>
        <table:table-column table:style-name="Tableau1.A" table:number-columns-repeated="2"/>
        <table:table-column table:style-name="Tableau1.I"/>
        <table:table-column table:style-name="Tableau1.J"/>
        <table:table-row table:style-name="Tableau1.1">
          <table:table-cell table:style-name="Tableau1.A1" office:value-type="string">
            <text:p text:style-name="P168"/>
          </table:table-cell>
          <table:table-cell table:style-name="Tableau1.A1" table:number-rows-spanned="2" office:value-type="string">
            <text:p text:style-name="P132">10<text:span text:style-name="T143">0</text:span></text:p>
          </table:table-cell>
          <table:table-cell table:style-name="Tableau1.C1" office:value-type="string">
            <text:p text:style-name="P124"/>
          </table:table-cell>
          <table:table-cell table:style-name="Tableau1.D1" office:value-type="string">
            <text:p text:style-name="P124"/>
          </table:table-cell>
          <table:table-cell table:style-name="Tableau1.E1" office:value-type="string">
            <text:p text:style-name="P125"/>
          </table:table-cell>
          <table:table-cell table:style-name="Tableau1.F1" office:value-type="string">
            <text:p text:style-name="P2"/>
          </table:table-cell>
          <table:table-cell table:style-name="Tableau1.G2" table:number-rows-spanned="2" office:value-type="string">
            <text:p text:style-name="P3"><text:span text:style-name="T156">2</text:span>00</text:p>
          </table:table-cell>
          <table:table-cell table:style-name="Tableau1.A1" office:value-type="string">
            <text:p text:style-name="P126"/>
          </table:table-cell>
          <table:table-cell table:style-name="Tableau1.A1" office:value-type="string">
            <text:p text:style-name="P10"/>
          </table:table-cell>
          <table:table-cell table:style-name="Tableau1.J1" office:value-type="string">
            <text:p text:style-name="P10"/>
          </table:table-cell>
        </table:table-row>
        <table:table-row table:style-name="Tableau1.1">
          <table:table-cell table:style-name="Tableau1.A2" table:number-rows-spanned="10" office:value-type="string">
            <text:p text:style-name="P169"><text:span text:style-name="T128">(</text:span>Morale<text:span text:style-name="T128">)</text:span></text:p>
          </table:table-cell>
          <table:covered-table-cell/>
          <table:table-cell table:style-name="Tableau1.C2" office:value-type="string">
            <text:p text:style-name="P124"/>
          </table:table-cell>
          <table:table-cell table:style-name="Tableau1.D2" office:value-type="string">
            <text:p text:style-name="P124"/>
          </table:table-cell>
          <table:table-cell table:style-name="Tableau1.E2" office:value-type="string">
            <text:p text:style-name="P125"/>
          </table:table-cell>
          <table:table-cell table:style-name="Tableau1.F2" office:value-type="string">
            <text:p text:style-name="P2"/>
          </table:table-cell>
          <table:covered-table-cell/>
          <table:table-cell table:style-name="Tableau1.H2" table:number-rows-spanned="5" office:value-type="string">
            <text:p text:style-name="P127">Vertueux</text:p>
          </table:table-cell>
          <table:table-cell table:style-name="Tableau1.I2" table:number-rows-spanned="5" office:value-type="string">
            <text:p text:style-name="P35"><text:span text:style-name="T14">N</text:span><text:span text:style-name="T11">écessite un réel effort pour le bien d'autrui</text:span>. Ceci implique un choix assumé d'en faire plus pour autrui.</text:p>
            <text:p text:style-name="P10">Nous y trouvons la bienveillance, l'altruisme, le partage, <text:span text:style-name="T126">le don,</text:span> <text:span text:style-name="T126">l</text:span>'engagement dans des causes social<text:span text:style-name="T226">es</text:span> et dans tout ce qui relève du bien commun.</text:p>
            <text:p text:style-name="P177">Numérotation<text:span text:style-name="T199">s</text:span> :<text:tab/>de 50 à 100<text:line-break/>de 150 à 200</text:p>
          </table:table-cell>
          <table:table-cell table:style-name="Tableau1.J2" table:number-rows-spanned="5" office:value-type="string">
            <text:p text:style-name="P127">Vertueux</text:p>
          </table:table-cell>
        </table:table-row>
        <table:table-row table:style-name="Tableau1.1">
          <table:covered-table-cell/>
          <table:table-cell table:style-name="Tableau1.B3" office:value-type="string">
            <text:p text:style-name="P133"/>
          </table:table-cell>
          <table:table-cell table:style-name="Tableau1.C3" office:value-type="string">
            <text:p text:style-name="P124"/>
          </table:table-cell>
          <table:table-cell table:style-name="Tableau1.D3" office:value-type="string">
            <text:p text:style-name="P124"/>
          </table:table-cell>
          <table:table-cell table:style-name="Tableau1.E3" office:value-type="string">
            <text:p text:style-name="P124"/>
          </table:table-cell>
          <table:table-cell table:style-name="Tableau1.F3" office:value-type="string">
            <text:p text:style-name="P124"/>
          </table:table-cell>
          <table:table-cell table:style-name="Tableau1.G3" office:value-type="string">
            <text:p text:style-name="P131"/>
          </table:table-cell>
          <table:covered-table-cell/>
          <table:covered-table-cell/>
          <table:covered-table-cell/>
        </table:table-row>
        <table:table-row table:style-name="Tableau1.1">
          <table:covered-table-cell/>
          <table:table-cell table:style-name="Tableau1.B4" office:value-type="string">
            <text:p text:style-name="P133"/>
          </table:table-cell>
          <table:table-cell table:style-name="Tableau1.C4" office:value-type="string">
            <text:p text:style-name="P124"/>
          </table:table-cell>
          <table:table-cell table:style-name="Tableau1.D4" office:value-type="string">
            <text:p text:style-name="P124"/>
          </table:table-cell>
          <table:table-cell table:style-name="Tableau1.E4" office:value-type="string">
            <text:p text:style-name="P124"/>
          </table:table-cell>
          <table:table-cell table:style-name="Tableau1.F4" office:value-type="string">
            <text:p text:style-name="P124"/>
          </table:table-cell>
          <table:table-cell table:style-name="Tableau1.G4" office:value-type="string">
            <text:p text:style-name="P131"/>
          </table:table-cell>
          <table:covered-table-cell/>
          <table:covered-table-cell/>
          <table:covered-table-cell/>
        </table:table-row>
        <table:table-row table:style-name="Tableau1.1">
          <table:covered-table-cell/>
          <table:table-cell table:style-name="Tableau1.B5" office:value-type="string">
            <text:p text:style-name="P133"/>
          </table:table-cell>
          <table:table-cell table:style-name="Tableau1.C5" office:value-type="string">
            <text:p text:style-name="P124"/>
          </table:table-cell>
          <table:table-cell table:style-name="Tableau1.D5" office:value-type="string">
            <text:p text:style-name="P124"/>
          </table:table-cell>
          <table:table-cell table:style-name="Tableau1.E5" office:value-type="string">
            <text:p text:style-name="P124"/>
          </table:table-cell>
          <table:table-cell table:style-name="Tableau1.F5" office:value-type="string">
            <text:p text:style-name="P124"/>
          </table:table-cell>
          <table:table-cell table:style-name="Tableau1.G5" office:value-type="string">
            <text:p text:style-name="P131"/>
          </table:table-cell>
          <table:covered-table-cell/>
          <table:covered-table-cell/>
          <table:covered-table-cell/>
        </table:table-row>
        <table:table-row table:style-name="Tableau1.1">
          <table:covered-table-cell/>
          <table:table-cell table:style-name="Tableau1.B7" table:number-rows-spanned="2" office:value-type="string">
            <text:p text:style-name="P132">5<text:span text:style-name="T143">0</text:span></text:p>
          </table:table-cell>
          <table:table-cell table:style-name="Tableau1.C6" office:value-type="string">
            <text:p text:style-name="P124"/>
          </table:table-cell>
          <table:table-cell table:style-name="Tableau1.D6" office:value-type="string">
            <text:p text:style-name="P124"/>
          </table:table-cell>
          <table:table-cell table:style-name="Tableau1.E6" office:value-type="string">
            <text:p text:style-name="P124"/>
          </table:table-cell>
          <table:table-cell table:style-name="Tableau1.F6" office:value-type="string">
            <text:p text:style-name="P124"/>
          </table:table-cell>
          <table:table-cell table:style-name="Tableau1.G7" table:number-rows-spanned="2" office:value-type="string">
            <text:p text:style-name="P134">150</text:p>
          </table:table-cell>
          <table:covered-table-cell/>
          <table:covered-table-cell/>
          <table:covered-table-cell/>
        </table:table-row>
        <table:table-row table:style-name="Tableau1.1">
          <table:covered-table-cell/>
          <table:covered-table-cell/>
          <table:table-cell table:style-name="Tableau1.C7" office:value-type="string">
            <text:p text:style-name="P124"/>
          </table:table-cell>
          <table:table-cell table:style-name="Tableau1.D7" office:value-type="string">
            <text:p text:style-name="P124"/>
          </table:table-cell>
          <table:table-cell table:style-name="Tableau1.E7" office:value-type="string">
            <text:p text:style-name="P124"/>
          </table:table-cell>
          <table:table-cell table:style-name="Tableau1.F7" office:value-type="string">
            <text:p text:style-name="P124"/>
          </table:table-cell>
          <table:covered-table-cell/>
          <table:table-cell table:style-name="Tableau1.H7" table:number-rows-spanned="5" office:value-type="string">
            <text:p text:style-name="P128">Respectueux</text:p>
          </table:table-cell>
          <table:table-cell table:style-name="Tableau1.I7" table:number-rows-spanned="5" office:value-type="string">
            <text:p text:style-name="P36"><text:span text:style-name="T16">N</text:span><text:span text:style-name="T12">écessite</text:span><text:span text:style-name="T15"> un effort minimum pour ne pas faire de mal à autrui</text:span>.</text:p>
            <text:p text:style-name="P10">Nous y trouvons <text:span text:style-name="T126">la tolérance, la politesse, la bonne foi, la civilité.</text:span></text:p>
            <text:p text:style-name="P176">Numérotation<text:span text:style-name="T199">s</text:span> :<text:tab/>de <text:span text:style-name="T199">0</text:span> à <text:span text:style-name="T199">49</text:span><text:line-break/>de 1<text:span text:style-name="T199">00</text:span> à <text:span text:style-name="T199">149</text:span></text:p>
          </table:table-cell>
          <table:table-cell table:style-name="Tableau1.J7" table:number-rows-spanned="5" office:value-type="string">
            <text:p text:style-name="P128">Respectueux</text:p>
          </table:table-cell>
        </table:table-row>
        <table:table-row table:style-name="Tableau1.1">
          <table:covered-table-cell/>
          <table:table-cell table:style-name="Tableau1.B8" office:value-type="string">
            <text:p text:style-name="P133"/>
          </table:table-cell>
          <table:table-cell table:style-name="Tableau1.C8" office:value-type="string">
            <text:p text:style-name="P124"/>
          </table:table-cell>
          <table:table-cell table:style-name="Tableau1.D8" office:value-type="string">
            <text:p text:style-name="P124"/>
          </table:table-cell>
          <table:table-cell table:style-name="Tableau1.E8" office:value-type="string">
            <text:p text:style-name="P124"/>
          </table:table-cell>
          <table:table-cell table:style-name="Tableau1.F8" office:value-type="string">
            <text:p text:style-name="P124"/>
          </table:table-cell>
          <table:table-cell table:style-name="Tableau1.G8" office:value-type="string">
            <text:p text:style-name="P131"/>
          </table:table-cell>
          <table:covered-table-cell/>
          <table:covered-table-cell/>
          <table:covered-table-cell/>
        </table:table-row>
        <table:table-row table:style-name="Tableau1.1">
          <table:covered-table-cell/>
          <table:table-cell table:style-name="Tableau1.B9" office:value-type="string">
            <text:p text:style-name="P133"/>
          </table:table-cell>
          <table:table-cell table:style-name="Tableau1.C9" office:value-type="string">
            <text:p text:style-name="P124"/>
          </table:table-cell>
          <table:table-cell table:style-name="Tableau1.D9" office:value-type="string">
            <text:p text:style-name="P124"/>
          </table:table-cell>
          <table:table-cell table:style-name="Tableau1.E9" office:value-type="string">
            <text:p text:style-name="P124"/>
          </table:table-cell>
          <table:table-cell table:style-name="Tableau1.F9" office:value-type="string">
            <text:p text:style-name="P124"/>
          </table:table-cell>
          <table:table-cell table:style-name="Tableau1.G9" office:value-type="string">
            <text:p text:style-name="P131"/>
          </table:table-cell>
          <table:covered-table-cell/>
          <table:covered-table-cell/>
          <table:covered-table-cell/>
        </table:table-row>
        <table:table-row table:style-name="Tableau1.1">
          <table:covered-table-cell/>
          <table:table-cell table:style-name="Tableau1.B10" office:value-type="string">
            <text:p text:style-name="P133"/>
          </table:table-cell>
          <table:table-cell table:style-name="Tableau1.C10" office:value-type="string">
            <text:p text:style-name="P124"/>
          </table:table-cell>
          <table:table-cell table:style-name="Tableau1.D10" office:value-type="string">
            <text:p text:style-name="P124"/>
          </table:table-cell>
          <table:table-cell table:style-name="Tableau1.E10" office:value-type="string">
            <text:p text:style-name="P124"/>
          </table:table-cell>
          <table:table-cell table:style-name="Tableau1.F10" office:value-type="string">
            <text:p text:style-name="P2"/>
          </table:table-cell>
          <table:table-cell table:style-name="Tableau1.G10" office:value-type="string">
            <text:p text:style-name="P4"/>
          </table:table-cell>
          <table:covered-table-cell/>
          <table:covered-table-cell/>
          <table:covered-table-cell/>
        </table:table-row>
        <table:table-row table:style-name="Tableau1.1">
          <table:covered-table-cell/>
          <table:table-cell table:style-name="Tableau1.B12" table:number-rows-spanned="2" office:value-type="string">
            <text:p text:style-name="P132">0</text:p>
          </table:table-cell>
          <table:table-cell table:style-name="Tableau1.C11" office:value-type="string">
            <text:p text:style-name="P124"/>
          </table:table-cell>
          <table:table-cell table:style-name="Tableau1.D11" office:value-type="string">
            <text:p text:style-name="P124"/>
          </table:table-cell>
          <table:table-cell table:style-name="Tableau1.E11" office:value-type="string">
            <text:p text:style-name="P124"/>
          </table:table-cell>
          <table:table-cell table:style-name="Tableau1.F11" office:value-type="string">
            <text:p text:style-name="P2"/>
          </table:table-cell>
          <table:table-cell table:style-name="Tableau1.G12" table:number-rows-spanned="2" office:value-type="string">
            <text:p text:style-name="P5">100</text:p>
          </table:table-cell>
          <table:covered-table-cell/>
          <table:covered-table-cell/>
          <table:covered-table-cell/>
        </table:table-row>
        <table:table-row table:style-name="Tableau1.1">
          <table:table-cell table:style-name="Tableau1.A1" table:number-rows-spanned="10" office:value-type="string">
            <text:p text:style-name="P129"><text:span text:style-name="T128">(I</text:span>mmorale<text:span text:style-name="T128">)</text:span></text:p>
          </table:table-cell>
          <table:covered-table-cell/>
          <table:table-cell table:style-name="Tableau1.C12" office:value-type="string">
            <text:p text:style-name="P124"/>
          </table:table-cell>
          <table:table-cell table:style-name="Tableau1.D12" office:value-type="string">
            <text:p text:style-name="P124"/>
          </table:table-cell>
          <table:table-cell table:style-name="Tableau1.E12" office:value-type="string">
            <text:p text:style-name="P124"/>
          </table:table-cell>
          <table:table-cell table:style-name="Tableau1.F12" office:value-type="string">
            <text:p text:style-name="P2"/>
          </table:table-cell>
          <table:covered-table-cell/>
          <table:table-cell table:style-name="Tableau1.H12" table:number-rows-spanned="5" office:value-type="string">
            <text:p text:style-name="P130">Irrespectueux</text:p>
          </table:table-cell>
          <table:table-cell table:style-name="Tableau1.I12" table:number-rows-spanned="5" office:value-type="string">
            <text:p text:style-name="P36"><text:span text:style-name="T16">N</text:span><text:span text:style-name="T12">écessite l'absence de prise en compte d'autrui</text:span>. <text:span text:style-name="T126">Ceci n'est pas forcément l'émanation d'une volonté délibéré.</text:span></text:p>
            <text:p text:style-name="P10">Nous y trouvons <text:span text:style-name="T126">l'intolérance, l'égoïsme, la grossièreté.</text:span></text:p>
            <text:p text:style-name="P176">Numérotation<text:span text:style-name="T199">s</text:span> :<text:tab/>de -50 à -<text:span text:style-name="T199">1</text:span><text:line-break/>de <text:span text:style-name="T199">50</text:span> à <text:span text:style-name="T199">99</text:span></text:p>
          </table:table-cell>
          <table:table-cell table:style-name="Tableau1.J12" table:number-rows-spanned="5" office:value-type="string">
            <text:p text:style-name="P130">Irrespectueux</text:p>
          </table:table-cell>
        </table:table-row>
        <table:table-row table:style-name="Tableau1.1">
          <table:covered-table-cell/>
          <table:table-cell table:style-name="Tableau1.B13" office:value-type="string">
            <text:p text:style-name="P133"/>
          </table:table-cell>
          <table:table-cell table:style-name="Tableau1.C13" office:value-type="string">
            <text:p text:style-name="P124"/>
          </table:table-cell>
          <table:table-cell table:style-name="Tableau1.D13" office:value-type="string">
            <text:p text:style-name="P124"/>
          </table:table-cell>
          <table:table-cell table:style-name="Tableau1.E13" office:value-type="string">
            <text:p text:style-name="P124"/>
          </table:table-cell>
          <table:table-cell table:style-name="Tableau1.F13" office:value-type="string">
            <text:p text:style-name="P2"/>
          </table:table-cell>
          <table:table-cell table:style-name="Tableau1.G13" office:value-type="string">
            <text:p text:style-name="P4"/>
          </table:table-cell>
          <table:covered-table-cell/>
          <table:covered-table-cell/>
          <table:covered-table-cell/>
        </table:table-row>
        <table:table-row table:style-name="Tableau1.1">
          <table:covered-table-cell/>
          <table:table-cell table:style-name="Tableau1.B14" office:value-type="string">
            <text:p text:style-name="P133"/>
          </table:table-cell>
          <table:table-cell table:style-name="Tableau1.C14" office:value-type="string">
            <text:p text:style-name="P124"/>
          </table:table-cell>
          <table:table-cell table:style-name="Tableau1.D14" office:value-type="string">
            <text:p text:style-name="P124"/>
          </table:table-cell>
          <table:table-cell table:style-name="Tableau1.E14" office:value-type="string">
            <text:p text:style-name="P124"/>
          </table:table-cell>
          <table:table-cell table:style-name="Tableau1.F14" office:value-type="string">
            <text:p text:style-name="P2"/>
          </table:table-cell>
          <table:table-cell table:style-name="Tableau1.G14" office:value-type="string">
            <text:p text:style-name="P4"/>
          </table:table-cell>
          <table:covered-table-cell/>
          <table:covered-table-cell/>
          <table:covered-table-cell/>
        </table:table-row>
        <table:table-row table:style-name="Tableau1.1">
          <table:covered-table-cell/>
          <table:table-cell table:style-name="Tableau1.B15" office:value-type="string">
            <text:p text:style-name="P133"/>
          </table:table-cell>
          <table:table-cell table:style-name="Tableau1.C15" office:value-type="string">
            <text:p text:style-name="P124"/>
          </table:table-cell>
          <table:table-cell table:style-name="Tableau1.D15" office:value-type="string">
            <text:p text:style-name="P124"/>
          </table:table-cell>
          <table:table-cell table:style-name="Tableau1.E15" office:value-type="string">
            <text:p text:style-name="P124"/>
          </table:table-cell>
          <table:table-cell table:style-name="Tableau1.F15" office:value-type="string">
            <text:p text:style-name="P2"/>
          </table:table-cell>
          <table:table-cell table:style-name="Tableau1.G15" office:value-type="string">
            <text:p text:style-name="P4"/>
          </table:table-cell>
          <table:covered-table-cell/>
          <table:covered-table-cell/>
          <table:covered-table-cell/>
        </table:table-row>
        <table:table-row table:style-name="Tableau1.1">
          <table:covered-table-cell/>
          <table:table-cell table:style-name="Tableau1.B17" table:number-rows-spanned="2" office:value-type="string">
            <text:p text:style-name="P133">-<text:span text:style-name="T142">50</text:span></text:p>
          </table:table-cell>
          <table:table-cell table:style-name="Tableau1.C16" office:value-type="string">
            <text:p text:style-name="P124"/>
          </table:table-cell>
          <table:table-cell table:style-name="Tableau1.D16" office:value-type="string">
            <text:p text:style-name="P124"/>
          </table:table-cell>
          <table:table-cell table:style-name="Tableau1.E16" office:value-type="string">
            <text:p text:style-name="P124"/>
          </table:table-cell>
          <table:table-cell table:style-name="Tableau1.F16" office:value-type="string">
            <text:p text:style-name="P2"/>
          </table:table-cell>
          <table:table-cell table:style-name="Tableau1.G17" table:number-rows-spanned="2" office:value-type="string">
            <text:p text:style-name="P5">50</text:p>
          </table:table-cell>
          <table:covered-table-cell/>
          <table:covered-table-cell/>
          <table:covered-table-cell/>
        </table:table-row>
        <table:table-row table:style-name="Tableau1.1">
          <table:covered-table-cell/>
          <table:covered-table-cell/>
          <table:table-cell table:style-name="Tableau1.C17" office:value-type="string">
            <text:p text:style-name="P124"/>
          </table:table-cell>
          <table:table-cell table:style-name="Tableau1.D17" office:value-type="string">
            <text:p text:style-name="P124"/>
          </table:table-cell>
          <table:table-cell table:style-name="Tableau1.E17" office:value-type="string">
            <text:p text:style-name="P124"/>
          </table:table-cell>
          <table:table-cell table:style-name="Tableau1.F17" office:value-type="string">
            <text:p text:style-name="P2"/>
          </table:table-cell>
          <table:covered-table-cell/>
          <table:table-cell table:style-name="Tableau1.H17" table:number-rows-spanned="5" office:value-type="string">
            <text:p text:style-name="P128">Malhonnête</text:p>
          </table:table-cell>
          <table:table-cell table:style-name="Tableau1.I17" table:number-rows-spanned="5" office:value-type="string">
            <text:p text:style-name="P36"><text:span text:style-name="T16">N</text:span><text:span text:style-name="T17">écessite un réel effort pour </text:span><text:span text:style-name="T13">faire du mal à</text:span><text:span text:style-name="T17"> d'autrui</text:span>. Ceci implique <text:span text:style-name="T127">de faire le </text:span>choix assumé <text:span text:style-name="T125">d'agir à l'encontre d'autrui.</text:span></text:p>
            <text:p text:style-name="P10">Nous y trouvons <text:span text:style-name="T127">la maltraitance, la malveillance, la méchanceté, la déloyauté, la fraude, le nuisible.</text:span></text:p>
            <text:p text:style-name="P176">Numérotation<text:span text:style-name="T199">s</text:span> :<text:tab/>de -<text:span text:style-name="T199">100</text:span> à -<text:span text:style-name="T199">51</text:span><text:line-break/>de <text:span text:style-name="T199">0</text:span> à <text:span text:style-name="T199">49</text:span></text:p>
          </table:table-cell>
          <table:table-cell table:style-name="Tableau1.J17" table:number-rows-spanned="5" office:value-type="string">
            <text:p text:style-name="P128">Malhonnête</text:p>
          </table:table-cell>
        </table:table-row>
        <table:table-row table:style-name="Tableau1.1">
          <table:covered-table-cell/>
          <table:table-cell table:style-name="Tableau1.B18" office:value-type="string">
            <text:p text:style-name="P133"/>
          </table:table-cell>
          <table:table-cell table:style-name="Tableau1.C18" office:value-type="string">
            <text:p text:style-name="P124"/>
          </table:table-cell>
          <table:table-cell table:style-name="Tableau1.D18" office:value-type="string">
            <text:p text:style-name="P124"/>
          </table:table-cell>
          <table:table-cell table:style-name="Tableau1.E18" office:value-type="string">
            <text:p text:style-name="P124"/>
          </table:table-cell>
          <table:table-cell table:style-name="Tableau1.F18" office:value-type="string">
            <text:p text:style-name="P2"/>
          </table:table-cell>
          <table:table-cell table:style-name="Tableau1.G18" office:value-type="string">
            <text:p text:style-name="P4"/>
          </table:table-cell>
          <table:covered-table-cell/>
          <table:covered-table-cell/>
          <table:covered-table-cell/>
        </table:table-row>
        <table:table-row table:style-name="Tableau1.1">
          <table:covered-table-cell/>
          <table:table-cell table:style-name="Tableau1.B19" office:value-type="string">
            <text:p text:style-name="P133"/>
          </table:table-cell>
          <table:table-cell table:style-name="Tableau1.C19" office:value-type="string">
            <text:p text:style-name="P124"/>
          </table:table-cell>
          <table:table-cell table:style-name="Tableau1.D19" office:value-type="string">
            <text:p text:style-name="P124"/>
          </table:table-cell>
          <table:table-cell table:style-name="Tableau1.E19" office:value-type="string">
            <text:p text:style-name="P124"/>
          </table:table-cell>
          <table:table-cell table:style-name="Tableau1.F19" office:value-type="string">
            <text:p text:style-name="P2"/>
          </table:table-cell>
          <table:table-cell table:style-name="Tableau1.G19" office:value-type="string">
            <text:p text:style-name="P4"/>
          </table:table-cell>
          <table:covered-table-cell/>
          <table:covered-table-cell/>
          <table:covered-table-cell/>
        </table:table-row>
        <table:table-row table:style-name="Tableau1.1">
          <table:covered-table-cell/>
          <table:table-cell table:style-name="Tableau1.B20" office:value-type="string">
            <text:p text:style-name="P133"/>
          </table:table-cell>
          <table:table-cell table:style-name="Tableau1.C20" office:value-type="string">
            <text:p text:style-name="P124"/>
          </table:table-cell>
          <table:table-cell table:style-name="Tableau1.D20" office:value-type="string">
            <text:p text:style-name="P124"/>
          </table:table-cell>
          <table:table-cell table:style-name="Tableau1.E20" office:value-type="string">
            <text:p text:style-name="P124"/>
          </table:table-cell>
          <table:table-cell table:style-name="Tableau1.F20" office:value-type="string">
            <text:p text:style-name="P2"/>
          </table:table-cell>
          <table:table-cell table:style-name="Tableau1.G20" office:value-type="string">
            <text:p text:style-name="P4"/>
          </table:table-cell>
          <table:covered-table-cell/>
          <table:covered-table-cell/>
          <table:covered-table-cell/>
        </table:table-row>
        <table:table-row table:style-name="Tableau1.1">
          <table:covered-table-cell/>
          <table:table-cell table:style-name="Tableau1.B22" table:number-rows-spanned="2" office:value-type="string">
            <text:p text:style-name="P133">-<text:span text:style-name="T142">100</text:span></text:p>
          </table:table-cell>
          <table:table-cell table:style-name="Tableau1.C21" office:value-type="string">
            <text:p text:style-name="P124"/>
          </table:table-cell>
          <table:table-cell table:style-name="Tableau1.D21" office:value-type="string">
            <text:p text:style-name="P124"/>
          </table:table-cell>
          <table:table-cell table:style-name="Tableau1.E21" office:value-type="string">
            <text:p text:style-name="P125"/>
          </table:table-cell>
          <table:table-cell table:style-name="Tableau1.F21" office:value-type="string">
            <text:p text:style-name="P2"/>
          </table:table-cell>
          <table:table-cell table:style-name="Tableau1.G22" table:number-rows-spanned="2" office:value-type="string">
            <text:p text:style-name="P3">0</text:p>
          </table:table-cell>
          <table:covered-table-cell/>
          <table:covered-table-cell/>
          <table:covered-table-cell/>
        </table:table-row>
        <table:table-row table:style-name="Tableau1.1">
          <table:table-cell table:style-name="Tableau1.A1" office:value-type="string">
            <text:p text:style-name="P124"/>
          </table:table-cell>
          <table:covered-table-cell/>
          <table:table-cell table:style-name="Tableau1.C22" office:value-type="string">
            <text:p text:style-name="P124"/>
          </table:table-cell>
          <table:table-cell table:style-name="Tableau1.D22" office:value-type="string">
            <text:p text:style-name="P124"/>
          </table:table-cell>
          <table:table-cell table:style-name="Tableau1.E22" office:value-type="string">
            <text:p text:style-name="P125"/>
          </table:table-cell>
          <table:table-cell table:style-name="Tableau1.F22" office:value-type="string">
            <text:p text:style-name="P2"/>
          </table:table-cell>
          <table:covered-table-cell/>
          <table:table-cell table:style-name="Tableau1.H22" office:value-type="string">
            <text:p text:style-name="P124"/>
          </table:table-cell>
          <table:table-cell table:style-name="Tableau1.I22" office:value-type="string">
            <text:p text:style-name="P10"/>
          </table:table-cell>
          <table:table-cell table:style-name="Tableau1.J22" office:value-type="string">
            <text:p text:style-name="P10"/>
          </table:table-cell>
        </table:table-row>
      </table:table>
      <text:p text:style-name="Text_20_body"/>
      <text:h text:style-name="P226" text:outline-level="2"><text:bookmark-start text:name="__RefHeading___Toc2636_1540089475"/>Représentation de l'échelle sous forme d'un graphique<text:bookmark-end text:name="__RefHeading___Toc2636_1540089475"/></text:h>
      <text:p text:style-name="P29">Sous la forme d'un graphique, l'échelle de Cochard se présente <text:span text:style-name="T176">en un empilement de quatre rectangles égaux représentant les quatre zones principales. L'échelle graduée peut facultativement se placer à gauche des rectangles sur l'axe verticale (en ordonnées). Vous pouvez y ajouter la numérotation choisie. Les objets mesurés, s'il est nécessaire de les préciser, se placent en dessous sur l'axe horizontal (en abscisses).</text:span></text:p>
      <text:p text:style-name="P30">Si vous utiliser la graduation numérique avec les nombres négatif<text:span text:style-name="T226">s</text:span>, l'axe horizontal (le "0") se place naturellement au milieu du tableau entre les sections "morale" et "immorale". Sans nombres négatif<text:span text:style-name="T226">s</text:span>, l'axe horizontal se placera en bas du tableau.</text:p>
      <table:table table:name="Tableau2" table:style-name="Tableau2">
        <table:table-column table:style-name="Tableau2.A"/>
        <table:table-column table:style-name="Tableau2.B"/>
        <table:table-column table:style-name="Tableau2.C"/>
        <table:table-column table:style-name="Tableau2.D"/>
        <table:table-column table:style-name="Tableau2.E" table:number-columns-repeated="2"/>
        <table:table-column table:style-name="Tableau2.G"/>
        <table:table-column table:style-name="Tableau2.E" table:number-columns-repeated="2"/>
        <table:table-column table:style-name="Tableau2.G"/>
        <table:table-column table:style-name="Tableau2.E" table:number-columns-repeated="2"/>
        <table:table-column table:style-name="Tableau2.G"/>
        <table:table-column table:style-name="Tableau2.E"/>
        <table:table-column table:style-name="Tableau2.G"/>
        <table:table-column table:style-name="Tableau2.E" table:number-columns-repeated="2"/>
        <table:table-column table:style-name="Tableau2.G"/>
        <table:table-column table:style-name="Tableau2.E" table:number-columns-repeated="2"/>
        <table:table-column table:style-name="Tableau2.G"/>
        <table:table-column table:style-name="Tableau2.E" table:number-columns-repeated="2"/>
        <table:table-column table:style-name="Tableau2.G"/>
        <table:table-column table:style-name="Tableau2.E" table:number-columns-repeated="2"/>
        <table:table-column table:style-name="Tableau2.G"/>
        <table:table-column table:style-name="Tableau2.E"/>
        <table:table-column table:style-name="Tableau2.c"/>
        <table:table-row table:style-name="Tableau2.1">
          <table:table-cell table:style-name="Tableau2.A1" office:value-type="string">
            <text:p text:style-name="P135"/>
          </table:table-cell>
          <table:table-cell table:style-name="Tableau2.A1" office:value-type="string">
            <text:p text:style-name="P135"/>
          </table:table-cell>
          <table:table-cell table:style-name="Tableau2.C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cell table:style-name="Tableau2.A1" office:value-type="string">
            <text:p text:style-name="P135"/>
          </table:table-cell>
        </table:table-row>
        <table:table-row table:style-name="Tableau2.1">
          <table:table-cell table:style-name="Tableau2.A2" office:value-type="string">
            <text:p text:style-name="P135"/>
          </table:table-cell>
          <table:table-cell table:style-name="Tableau2.B2" office:value-type="string">
            <text:p text:style-name="P135"/>
          </table:table-cell>
          <table:table-cell table:style-name="Tableau2.C2" table:number-rows-spanned="10" office:value-type="string">
            <text:p text:style-name="P162">(Morale)</text:p>
          </table:table-cell>
          <table:table-cell table:style-name="Tableau2.D2" table:number-rows-spanned="5" table:number-columns-spanned="26" office:value-type="string">
            <text:p text:style-name="P163">Vertueux</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3"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4"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5"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21" office:value-type="string">
            <text:p text:style-name="P135"/>
          </table:table-cell>
          <table:table-cell table:style-name="Tableau2.B6"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7" office:value-type="string">
            <text:p text:style-name="P135"/>
          </table:table-cell>
          <table:covered-table-cell/>
          <table:table-cell table:style-name="Tableau2.D7" table:number-rows-spanned="5" table:number-columns-spanned="26" office:value-type="string">
            <text:p text:style-name="P163">Respectueux</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8"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9"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10"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21" office:value-type="string">
            <text:p text:style-name="P135"/>
          </table:table-cell>
          <table:table-cell table:style-name="Tableau2.B11"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12" office:value-type="string">
            <text:p text:style-name="P135"/>
          </table:table-cell>
          <table:table-cell table:style-name="Tableau2.C21" table:number-rows-spanned="10" office:value-type="string">
            <text:p text:style-name="P162">(Immorale)</text:p>
          </table:table-cell>
          <table:table-cell table:style-name="Tableau2.D7" table:number-rows-spanned="5" table:number-columns-spanned="26" office:value-type="string">
            <text:p text:style-name="P163">Irrespectueux</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13"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14"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15"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21" office:value-type="string">
            <text:p text:style-name="P135"/>
          </table:table-cell>
          <table:table-cell table:style-name="Tableau2.B16"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17" office:value-type="string">
            <text:p text:style-name="P135"/>
          </table:table-cell>
          <table:covered-table-cell/>
          <table:table-cell table:style-name="Tableau2.D17" table:number-rows-spanned="5" table:number-columns-spanned="26" office:value-type="string">
            <text:p text:style-name="P163">Malhonnêt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18"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19"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1" office:value-type="string">
            <text:p text:style-name="P135"/>
          </table:table-cell>
          <table:table-cell table:style-name="Tableau2.B20"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21" office:value-type="string">
            <text:p text:style-name="P135"/>
          </table:table-cell>
          <table:table-cell table:style-name="Tableau2.B21" office:value-type="string">
            <text:p text:style-name="P1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1">
          <table:table-cell table:style-name="Tableau2.A22" office:value-type="string">
            <text:p text:style-name="P135"/>
          </table:table-cell>
          <table:table-cell table:style-name="Tableau2.B22" office:value-type="string">
            <text:p text:style-name="P135"/>
          </table:table-cell>
          <table:table-cell table:style-name="Tableau2.C22" office:value-type="string">
            <text:p text:style-name="P135"/>
          </table:table-cell>
          <table:table-cell table:style-name="Tableau2.D22" office:value-type="string">
            <text:p text:style-name="P135"/>
          </table:table-cell>
          <table:table-cell table:style-name="Tableau2.E22" office:value-type="string">
            <text:p text:style-name="P135"/>
          </table:table-cell>
          <table:table-cell table:style-name="Tableau2.F22" office:value-type="string">
            <text:p text:style-name="P135"/>
          </table:table-cell>
          <table:table-cell table:style-name="Tableau2.G22" office:value-type="string">
            <text:p text:style-name="P135"/>
          </table:table-cell>
          <table:table-cell table:style-name="Tableau2.H22" office:value-type="string">
            <text:p text:style-name="P135"/>
          </table:table-cell>
          <table:table-cell table:style-name="Tableau2.I22" office:value-type="string">
            <text:p text:style-name="P135"/>
          </table:table-cell>
          <table:table-cell table:style-name="Tableau2.J22" office:value-type="string">
            <text:p text:style-name="P135"/>
          </table:table-cell>
          <table:table-cell table:style-name="Tableau2.K22" office:value-type="string">
            <text:p text:style-name="P135"/>
          </table:table-cell>
          <table:table-cell table:style-name="Tableau2.L22" office:value-type="string">
            <text:p text:style-name="P135"/>
          </table:table-cell>
          <table:table-cell table:style-name="Tableau2.M22" office:value-type="string">
            <text:p text:style-name="P135"/>
          </table:table-cell>
          <table:table-cell table:style-name="Tableau2.N22" office:value-type="string">
            <text:p text:style-name="P135"/>
          </table:table-cell>
          <table:table-cell table:style-name="Tableau2.O22" office:value-type="string">
            <text:p text:style-name="P135"/>
          </table:table-cell>
          <table:table-cell table:style-name="Tableau2.P22" office:value-type="string">
            <text:p text:style-name="P135"/>
          </table:table-cell>
          <table:table-cell table:style-name="Tableau2.Q22" office:value-type="string">
            <text:p text:style-name="P135"/>
          </table:table-cell>
          <table:table-cell table:style-name="Tableau2.R22" office:value-type="string">
            <text:p text:style-name="P135"/>
          </table:table-cell>
          <table:table-cell table:style-name="Tableau2.S22" office:value-type="string">
            <text:p text:style-name="P135"/>
          </table:table-cell>
          <table:table-cell table:style-name="Tableau2.T22" office:value-type="string">
            <text:p text:style-name="P135"/>
          </table:table-cell>
          <table:table-cell table:style-name="Tableau2.U22" office:value-type="string">
            <text:p text:style-name="P135"/>
          </table:table-cell>
          <table:table-cell table:style-name="Tableau2.V22" office:value-type="string">
            <text:p text:style-name="P135"/>
          </table:table-cell>
          <table:table-cell table:style-name="Tableau2.W22" office:value-type="string">
            <text:p text:style-name="P135"/>
          </table:table-cell>
          <table:table-cell table:style-name="Tableau2.X22" office:value-type="string">
            <text:p text:style-name="P135"/>
          </table:table-cell>
          <table:table-cell table:style-name="Tableau2.Y22" office:value-type="string">
            <text:p text:style-name="P135"/>
          </table:table-cell>
          <table:table-cell table:style-name="Tableau2.Z22" office:value-type="string">
            <text:p text:style-name="P135"/>
          </table:table-cell>
          <table:table-cell table:style-name="Tableau2.a22" office:value-type="string">
            <text:p text:style-name="P135"/>
          </table:table-cell>
          <table:table-cell table:style-name="Tableau2.b22" office:value-type="string">
            <text:p text:style-name="P135"/>
          </table:table-cell>
          <table:table-cell table:style-name="Tableau2.c22" office:value-type="string">
            <text:p text:style-name="P135"/>
          </table:table-cell>
        </table:table-row>
      </table:table>
      <text:p text:style-name="Text_20_body"/>
      <text:h text:style-name="P226" text:outline-level="2"><text:bookmark-start text:name="__RefHeading___Toc2638_1540089475"/><text:span text:style-name="T162">Mise en page et </text:span>col<text:span text:style-name="T162">orisation</text:span><text:bookmark-end text:name="__RefHeading___Toc2638_1540089475"/></text:h>
      <text:p text:style-name="P73">Ce que je développe ici, est purement indicatif. Ce <text:span text:style-name="T200">ne </text:span>sont <text:span text:style-name="T200">que</text:span> des conseils pour divers<text:span text:style-name="T227">es</text:span> utilisation<text:span text:style-name="T227">s</text:span> ainsi que des propositions de palettes de couleur<text:span text:style-name="T227">s</text:span> destiné<text:span text:style-name="T227">es</text:span> à la colorisation. <text:span text:style-name="T227">L</text:span>'utilisateur bénéficie <text:span text:style-name="T227">ainsi</text:span> de palettes existantes sans devoir pass<text:span text:style-name="T227">er</text:span> un temps considérable à <text:span text:style-name="T227">en </text:span>chercher.</text:p>
      <text:p text:style-name="P74">Dans toutes les utilisations, il est recommandé d'écrire, sur l'échelle elle-même, le titre de chacune des zones <text:span text:style-name="T227">à l'intérieur de celles-ci</text:span>. <text:span text:style-name="T227">Inscrivez aussi</text:span> le titre de chacune des sections <text:span text:style-name="T162">entre parenthèses (morale) et (immorale) sur le côté</text:span>. <text:span text:style-name="T201">Si vous utiliser une graduation numérique, notez celle que vous utilisez. Si vous faites une simple visualisation, la numérotation n'est pas nécessaire.</text:span></text:p>
      <text:p text:style-name="P77">Pour les présentations (diaporamas ou films) il est recommandé d'écrire la définition de chacune des zones dans le tableau en dessous du titre. Avant de présenter votre travail, présente<text:span text:style-name="T228">z</text:span> l'échelle de Cochard elle-même. <text:span text:style-name="T228">Vous pouvez le faire</text:span> <text:span text:style-name="T228">en affichant votre</text:span> représentation du tableau "vide" (sans vos données) pour en expliquer brièvement les contours à votre auditoire. Avec l'inscription de la définition <text:span text:style-name="T228">des zones </text:span>dans le tableau, les divers spectateurs non-initiés pourront à tout moment s'y référ<text:span text:style-name="T228">er</text:span> jusqu'à la fin de votre présentation.</text:p>
      <text:p text:style-name="P56">Lorsque l'échelle est utilisé<text:span text:style-name="T229">e</text:span> dans des documents imprimé<text:span text:style-name="T201">s</text:span> ou imprimable<text:span text:style-name="T201">s</text:span>, il <text:span text:style-name="T163">n'</text:span>est <text:span text:style-name="T163">pas</text:span> recommandé de coloris<text:span text:style-name="T202">er</text:span> l'échelle pour de pure<text:span text:style-name="T201">s</text:span> raison<text:span text:style-name="T201">s</text:span> économique<text:span text:style-name="T201">s</text:span> et écologique<text:span text:style-name="T201">s</text:span>. Utilisez, de préférence, une échelle blanche. <text:span text:style-name="T163">Pour ce faire, s</text:span>éparez chaque zone par des ligne<text:span text:style-name="T229">s</text:span>. <text:span text:style-name="T202">Les inscriptions incluses (titres et définitions des zones) peuvent être en filigrane. </text:span>Placez-y vos points, vos courbes ou vos droites <text:span text:style-name="T163">en noir afin de bien les distinguer de la structure. Vous avez quand-même le choix de coloriser votre tableau, soit en nuance de gris, soit en utilisant des couleurs pastel.</text:span></text:p>
      <text:p text:style-name="P57">Si vous utilisez l'échelle dans des diaporamas ou dans des films, <text:span text:style-name="T229">vous pouvez </text:span>utiliser des couleurs vives en faisant attention que le résultat permet<text:span text:style-name="T229">te</text:span> une lecture aisée des données.</text:p>
      <text:h text:style-name="Heading_20_3" text:outline-level="3">Palette de couleurs vives</text:h>
      <table:table table:name="Tableau6" table:style-name="Tableau6">
        <table:table-column table:style-name="Tableau6.A"/>
        <table:table-column table:style-name="Tableau6.B" table:number-columns-repeated="2"/>
        <table:table-column table:style-name="Tableau6.D"/>
        <table:table-column table:style-name="Tableau6.E"/>
        <table:table-row table:style-name="Tableau6.1">
          <table:table-cell table:style-name="Tableau6.A1" office:value-type="string">
            <text:p text:style-name="P144"/>
          </table:table-cell>
          <table:table-cell table:style-name="Tableau6.A1" office:value-type="string">
            <text:p text:style-name="P147">Triplet hexadécimal</text:p>
          </table:table-cell>
          <table:table-cell table:style-name="Tableau6.A1" office:value-type="string">
            <text:p text:style-name="P150">Code :</text:p>
            <text:p text:style-name="P150">rouge, vert, bleu</text:p>
          </table:table-cell>
          <table:table-cell table:style-name="Tableau6.A1" office:value-type="string">
            <text:p text:style-name="P9">Code : teinte, saturation, valeur</text:p>
          </table:table-cell>
          <table:table-cell table:style-name="Tableau6.A1" office:value-type="string">
            <text:p text:style-name="P6">Nom de<text:span text:style-name="T229">s</text:span> couleur<text:span text:style-name="T229">s</text:span> dans LibreOffice</text:p>
          </table:table-cell>
        </table:table-row>
        <table:table-row table:style-name="Tableau6.2">
          <table:table-cell table:style-name="Tableau6.A2" table:number-rows-spanned="3" office:value-type="string">
            <text:p text:style-name="P152"/>
          </table:table-cell>
          <table:table-cell table:style-name="Tableau6.A1" table:number-rows-spanned="3" office:value-type="string">
            <text:p text:style-name="P138">#99FF66</text:p>
          </table:table-cell>
          <table:table-cell table:style-name="Tableau6.A1" office:value-type="string">
            <text:p text:style-name="P141">R = 153</text:p>
          </table:table-cell>
          <table:table-cell table:style-name="Tableau6.A1" office:value-type="string">
            <text:p text:style-name="P141">T = 100</text:p>
          </table:table-cell>
          <table:table-cell table:style-name="Tableau6.A1" table:number-rows-spanned="3" office:value-type="string">
            <text:p text:style-name="P138">Vert</text:p>
          </table:table-cell>
        </table:table-row>
        <table:table-row table:style-name="Tableau6.3">
          <table:covered-table-cell/>
          <table:covered-table-cell/>
          <table:table-cell table:style-name="Tableau6.A1" office:value-type="string">
            <text:p text:style-name="P141">V = 255</text:p>
          </table:table-cell>
          <table:table-cell table:style-name="Tableau6.A1" office:value-type="string">
            <text:p text:style-name="P141">S = 60</text:p>
          </table:table-cell>
          <table:covered-table-cell/>
        </table:table-row>
        <table:table-row table:style-name="Tableau6.4">
          <table:covered-table-cell/>
          <table:covered-table-cell/>
          <table:table-cell table:style-name="Tableau6.A1" office:value-type="string">
            <text:p text:style-name="P141">B = 102</text:p>
          </table:table-cell>
          <table:table-cell table:style-name="Tableau6.A1" office:value-type="string">
            <text:p text:style-name="P141">V = 100</text:p>
          </table:table-cell>
          <table:covered-table-cell/>
        </table:table-row>
        <table:table-row table:style-name="Tableau6.5">
          <table:table-cell table:style-name="Tableau6.A1" office:value-type="string">
            <text:p text:style-name="P135"/>
          </table:table-cell>
          <table:table-cell table:style-name="Tableau6.A1" office:value-type="string">
            <text:p text:style-name="P135"/>
          </table:table-cell>
          <table:table-cell table:style-name="Tableau6.A1" office:value-type="string">
            <text:p text:style-name="P155"/>
          </table:table-cell>
          <table:table-cell table:style-name="Tableau6.A1" office:value-type="string">
            <text:p text:style-name="P155"/>
          </table:table-cell>
          <table:table-cell table:style-name="Tableau6.A1" office:value-type="string">
            <text:p text:style-name="P135"/>
          </table:table-cell>
        </table:table-row>
        <table:table-row table:style-name="Tableau6.2">
          <table:table-cell table:style-name="Tableau6.A6" table:number-rows-spanned="3" office:value-type="string">
            <text:p text:style-name="P135"/>
          </table:table-cell>
          <table:table-cell table:style-name="Tableau6.B6" table:number-rows-spanned="3" office:value-type="string">
            <text:p text:style-name="P138">#<text:span text:style-name="T167">00CCFF</text:span></text:p>
          </table:table-cell>
          <table:table-cell table:style-name="Tableau6.A1" office:value-type="string">
            <text:p text:style-name="P141">R = <text:span text:style-name="T167">0</text:span></text:p>
          </table:table-cell>
          <table:table-cell table:style-name="Tableau6.A1" office:value-type="string">
            <text:p text:style-name="P141">T = <text:span text:style-name="T167">192</text:span></text:p>
          </table:table-cell>
          <table:table-cell table:style-name="Tableau6.A1" table:number-rows-spanned="3" office:value-type="string">
            <text:p text:style-name="P152">Bleu ciel</text:p>
          </table:table-cell>
        </table:table-row>
        <table:table-row table:style-name="Tableau6.3">
          <table:covered-table-cell/>
          <table:covered-table-cell/>
          <table:table-cell table:style-name="Tableau6.A1" office:value-type="string">
            <text:p text:style-name="P141">V = <text:span text:style-name="T167">204</text:span></text:p>
          </table:table-cell>
          <table:table-cell table:style-name="Tableau6.A1" office:value-type="string">
            <text:p text:style-name="P141">S = <text:span text:style-name="T167">100</text:span></text:p>
          </table:table-cell>
          <table:covered-table-cell/>
        </table:table-row>
        <table:table-row table:style-name="Tableau6.4">
          <table:covered-table-cell/>
          <table:covered-table-cell/>
          <table:table-cell table:style-name="Tableau6.A1" office:value-type="string">
            <text:p text:style-name="P141">B = <text:span text:style-name="T167">255</text:span></text:p>
          </table:table-cell>
          <table:table-cell table:style-name="Tableau6.A1" office:value-type="string">
            <text:p text:style-name="P141">V = 100</text:p>
          </table:table-cell>
          <table:covered-table-cell/>
        </table:table-row>
        <table:table-row table:style-name="Tableau6.5">
          <table:table-cell table:style-name="Tableau6.A1" office:value-type="string">
            <text:p text:style-name="P135"/>
          </table:table-cell>
          <table:table-cell table:style-name="Tableau6.A1" office:value-type="string">
            <text:p text:style-name="P135"/>
          </table:table-cell>
          <table:table-cell table:style-name="Tableau6.A1" office:value-type="string">
            <text:p text:style-name="P155"/>
          </table:table-cell>
          <table:table-cell table:style-name="Tableau6.A1" office:value-type="string">
            <text:p text:style-name="P155"/>
          </table:table-cell>
          <table:table-cell table:style-name="Tableau6.A1" office:value-type="string">
            <text:p text:style-name="P135"/>
          </table:table-cell>
        </table:table-row>
        <table:table-row table:style-name="Tableau6.2">
          <table:table-cell table:style-name="Tableau6.A10" table:number-rows-spanned="3" office:value-type="string">
            <text:p text:style-name="P135"/>
          </table:table-cell>
          <table:table-cell table:style-name="Tableau6.A1" table:number-rows-spanned="3" office:value-type="string">
            <text:p text:style-name="P138">#<text:span text:style-name="T167">FF33FF</text:span></text:p>
          </table:table-cell>
          <table:table-cell table:style-name="Tableau6.A1" office:value-type="string">
            <text:p text:style-name="P141">R = <text:span text:style-name="T167">255</text:span></text:p>
          </table:table-cell>
          <table:table-cell table:style-name="Tableau6.A1" office:value-type="string">
            <text:p text:style-name="P141">T = <text:span text:style-name="T167">3</text:span>00</text:p>
          </table:table-cell>
          <table:table-cell table:style-name="Tableau6.A1" table:number-rows-spanned="3" office:value-type="string">
            <text:p text:style-name="P158">Magenta</text:p>
          </table:table-cell>
        </table:table-row>
        <table:table-row table:style-name="Tableau6.3">
          <table:covered-table-cell/>
          <table:covered-table-cell/>
          <table:table-cell table:style-name="Tableau6.A1" office:value-type="string">
            <text:p text:style-name="P141">V = <text:span text:style-name="T167">51</text:span></text:p>
          </table:table-cell>
          <table:table-cell table:style-name="Tableau6.A1" office:value-type="string">
            <text:p text:style-name="P141">S = <text:span text:style-name="T167">8</text:span>0</text:p>
          </table:table-cell>
          <table:covered-table-cell/>
        </table:table-row>
        <table:table-row table:style-name="Tableau6.4">
          <table:covered-table-cell/>
          <table:covered-table-cell/>
          <table:table-cell table:style-name="Tableau6.A1" office:value-type="string">
            <text:p text:style-name="P141">B = <text:span text:style-name="T167">255</text:span></text:p>
          </table:table-cell>
          <table:table-cell table:style-name="Tableau6.A1" office:value-type="string">
            <text:p text:style-name="P141">V = 100</text:p>
          </table:table-cell>
          <table:covered-table-cell/>
        </table:table-row>
        <table:table-row table:style-name="Tableau6.5">
          <table:table-cell table:style-name="Tableau6.A1" office:value-type="string">
            <text:p text:style-name="P135"/>
          </table:table-cell>
          <table:table-cell table:style-name="Tableau6.A1" office:value-type="string">
            <text:p text:style-name="P135"/>
          </table:table-cell>
          <table:table-cell table:style-name="Tableau6.A1" office:value-type="string">
            <text:p text:style-name="P155"/>
          </table:table-cell>
          <table:table-cell table:style-name="Tableau6.A1" office:value-type="string">
            <text:p text:style-name="P155"/>
          </table:table-cell>
          <table:table-cell table:style-name="Tableau6.A1" office:value-type="string">
            <text:p text:style-name="P135"/>
          </table:table-cell>
        </table:table-row>
        <table:table-row table:style-name="Tableau6.2">
          <table:table-cell table:style-name="Tableau6.A14" table:number-rows-spanned="3" office:value-type="string">
            <text:p text:style-name="P135"/>
          </table:table-cell>
          <table:table-cell table:style-name="Tableau6.A1" table:number-rows-spanned="3" office:value-type="string">
            <text:p text:style-name="P138">#<text:span text:style-name="T167">FF3333</text:span></text:p>
          </table:table-cell>
          <table:table-cell table:style-name="Tableau6.A1" office:value-type="string">
            <text:p text:style-name="P141">R = <text:span text:style-name="T167">255</text:span></text:p>
          </table:table-cell>
          <table:table-cell table:style-name="Tableau6.A1" office:value-type="string">
            <text:p text:style-name="P141">T = <text:span text:style-name="T167">0</text:span></text:p>
          </table:table-cell>
          <table:table-cell table:style-name="Tableau6.A1" table:number-rows-spanned="3" office:value-type="string">
            <text:p text:style-name="P158">Rouge</text:p>
          </table:table-cell>
        </table:table-row>
        <table:table-row table:style-name="Tableau6.3">
          <table:covered-table-cell/>
          <table:covered-table-cell/>
          <table:table-cell table:style-name="Tableau6.A1" office:value-type="string">
            <text:p text:style-name="P141">V = <text:span text:style-name="T167">51</text:span></text:p>
          </table:table-cell>
          <table:table-cell table:style-name="Tableau6.A1" office:value-type="string">
            <text:p text:style-name="P141">S = 60</text:p>
          </table:table-cell>
          <table:covered-table-cell/>
        </table:table-row>
        <table:table-row table:style-name="Tableau6.4">
          <table:covered-table-cell/>
          <table:covered-table-cell/>
          <table:table-cell table:style-name="Tableau6.A1" office:value-type="string">
            <text:p text:style-name="P141">B = <text:span text:style-name="T167">51</text:span></text:p>
          </table:table-cell>
          <table:table-cell table:style-name="Tableau6.A1" office:value-type="string">
            <text:p text:style-name="P141">V = 100</text:p>
          </table:table-cell>
          <table:covered-table-cell/>
        </table:table-row>
      </table:table>
      <text:h text:style-name="Heading_20_3" text:outline-level="3"><text:soft-page-break/>Palette de couleurs pastel</text:h>
      <table:table table:name="Tableau7" table:style-name="Tableau7">
        <table:table-column table:style-name="Tableau7.A"/>
        <table:table-column table:style-name="Tableau7.B" table:number-columns-repeated="2"/>
        <table:table-column table:style-name="Tableau7.D"/>
        <table:table-column table:style-name="Tableau7.E"/>
        <table:table-row table:style-name="Tableau7.1">
          <table:table-cell table:style-name="Tableau7.A1" office:value-type="string">
            <text:p text:style-name="P146"/>
          </table:table-cell>
          <table:table-cell table:style-name="Tableau7.A1" office:value-type="string">
            <text:p text:style-name="P149">Triplet hexadécimal</text:p>
          </table:table-cell>
          <table:table-cell table:style-name="Tableau7.A1" office:value-type="string">
            <text:p text:style-name="P151">Code :</text:p>
            <text:p text:style-name="P151">rouge, vert, bleu</text:p>
          </table:table-cell>
          <table:table-cell table:style-name="Tableau7.A1" office:value-type="string">
            <text:p text:style-name="P8">Code : teinte, saturation, valeur</text:p>
          </table:table-cell>
          <table:table-cell table:style-name="Tableau7.A1" office:value-type="string">
            <text:p text:style-name="P8">Nom de couleur dans LibreOffice</text:p>
          </table:table-cell>
        </table:table-row>
        <table:table-row table:style-name="Tableau7.2">
          <table:table-cell table:style-name="Tableau7.A2" table:number-rows-spanned="3" office:value-type="string">
            <text:p text:style-name="P154"/>
          </table:table-cell>
          <table:table-cell table:style-name="Tableau7.A1" table:number-rows-spanned="3" office:value-type="string">
            <text:p text:style-name="P140">#<text:span text:style-name="T174">CCFFCC</text:span></text:p>
          </table:table-cell>
          <table:table-cell table:style-name="Tableau7.A1" office:value-type="string">
            <text:p text:style-name="P143">R = <text:span text:style-name="T174">204</text:span></text:p>
          </table:table-cell>
          <table:table-cell table:style-name="Tableau7.A1" office:value-type="string">
            <text:p text:style-name="P143">T = 1<text:span text:style-name="T174">20</text:span></text:p>
          </table:table-cell>
          <table:table-cell table:style-name="Tableau7.A1" table:number-rows-spanned="3" office:value-type="string">
            <text:p text:style-name="P140">Vert <text:span text:style-name="T174">10</text:span></text:p>
          </table:table-cell>
        </table:table-row>
        <table:table-row table:style-name="Tableau7.3">
          <table:covered-table-cell/>
          <table:covered-table-cell/>
          <table:table-cell table:style-name="Tableau7.A1" office:value-type="string">
            <text:p text:style-name="P143">V = 255</text:p>
          </table:table-cell>
          <table:table-cell table:style-name="Tableau7.A1" office:value-type="string">
            <text:p text:style-name="P143">S = <text:span text:style-name="T174">20</text:span></text:p>
          </table:table-cell>
          <table:covered-table-cell/>
        </table:table-row>
        <table:table-row table:style-name="Tableau7.4">
          <table:covered-table-cell/>
          <table:covered-table-cell/>
          <table:table-cell table:style-name="Tableau7.A1" office:value-type="string">
            <text:p text:style-name="P143">B = <text:span text:style-name="T174">204</text:span></text:p>
          </table:table-cell>
          <table:table-cell table:style-name="Tableau7.A1" office:value-type="string">
            <text:p text:style-name="P143">V = 100</text:p>
          </table:table-cell>
          <table:covered-table-cell/>
        </table:table-row>
        <table:table-row table:style-name="Tableau7.5">
          <table:table-cell table:style-name="Tableau7.A1" office:value-type="string">
            <text:p text:style-name="P137"/>
          </table:table-cell>
          <table:table-cell table:style-name="Tableau7.A1" office:value-type="string">
            <text:p text:style-name="P137"/>
          </table:table-cell>
          <table:table-cell table:style-name="Tableau7.A1" office:value-type="string">
            <text:p text:style-name="P157"/>
          </table:table-cell>
          <table:table-cell table:style-name="Tableau7.A1" office:value-type="string">
            <text:p text:style-name="P157"/>
          </table:table-cell>
          <table:table-cell table:style-name="Tableau7.A1" office:value-type="string">
            <text:p text:style-name="P137"/>
          </table:table-cell>
        </table:table-row>
        <table:table-row table:style-name="Tableau7.2">
          <table:table-cell table:style-name="Tableau7.A6" table:number-rows-spanned="3" office:value-type="string">
            <text:p text:style-name="P137"/>
          </table:table-cell>
          <table:table-cell table:style-name="Tableau7.A1" table:number-rows-spanned="3" office:value-type="string">
            <text:p text:style-name="P140">#<text:span text:style-name="T174">99CCFF</text:span></text:p>
          </table:table-cell>
          <table:table-cell table:style-name="Tableau7.A1" office:value-type="string">
            <text:p text:style-name="P143">R = <text:span text:style-name="T174">153</text:span></text:p>
          </table:table-cell>
          <table:table-cell table:style-name="Tableau7.A1" office:value-type="string">
            <text:p text:style-name="P143">T = <text:span text:style-name="T174">210</text:span></text:p>
          </table:table-cell>
          <table:table-cell table:style-name="Tableau7.A1" table:number-rows-spanned="3" office:value-type="string">
            <text:p text:style-name="P154">Bleu ciel <text:span text:style-name="T174">10</text:span></text:p>
          </table:table-cell>
        </table:table-row>
        <table:table-row table:style-name="Tableau7.3">
          <table:covered-table-cell/>
          <table:covered-table-cell/>
          <table:table-cell table:style-name="Tableau7.A1" office:value-type="string">
            <text:p text:style-name="P143">V = <text:span text:style-name="T167">204</text:span></text:p>
          </table:table-cell>
          <table:table-cell table:style-name="Tableau7.A1" office:value-type="string">
            <text:p text:style-name="P143">S = <text:span text:style-name="T174">40</text:span></text:p>
          </table:table-cell>
          <table:covered-table-cell/>
        </table:table-row>
        <table:table-row table:style-name="Tableau7.4">
          <table:covered-table-cell/>
          <table:covered-table-cell/>
          <table:table-cell table:style-name="Tableau7.A1" office:value-type="string">
            <text:p text:style-name="P143">B = <text:span text:style-name="T167">255</text:span></text:p>
          </table:table-cell>
          <table:table-cell table:style-name="Tableau7.A1" office:value-type="string">
            <text:p text:style-name="P143">V = 100</text:p>
          </table:table-cell>
          <table:covered-table-cell/>
        </table:table-row>
        <table:table-row table:style-name="Tableau7.5">
          <table:table-cell table:style-name="Tableau7.A1" office:value-type="string">
            <text:p text:style-name="P137"/>
          </table:table-cell>
          <table:table-cell table:style-name="Tableau7.A1" office:value-type="string">
            <text:p text:style-name="P137"/>
          </table:table-cell>
          <table:table-cell table:style-name="Tableau7.A1" office:value-type="string">
            <text:p text:style-name="P157"/>
          </table:table-cell>
          <table:table-cell table:style-name="Tableau7.A1" office:value-type="string">
            <text:p text:style-name="P157"/>
          </table:table-cell>
          <table:table-cell table:style-name="Tableau7.A1" office:value-type="string">
            <text:p text:style-name="P137"/>
          </table:table-cell>
        </table:table-row>
        <table:table-row table:style-name="Tableau7.2">
          <table:table-cell table:style-name="Tableau7.A10" table:number-rows-spanned="3" office:value-type="string">
            <text:p text:style-name="P137"/>
          </table:table-cell>
          <table:table-cell table:style-name="Tableau7.A1" table:number-rows-spanned="3" office:value-type="string">
            <text:p text:style-name="P140">#<text:span text:style-name="T167">FFCC99</text:span></text:p>
          </table:table-cell>
          <table:table-cell table:style-name="Tableau7.A1" office:value-type="string">
            <text:p text:style-name="P143">R = <text:span text:style-name="T167">255</text:span></text:p>
          </table:table-cell>
          <table:table-cell table:style-name="Tableau7.A1" office:value-type="string">
            <text:p text:style-name="P143">T = <text:span text:style-name="T167">3</text:span>0</text:p>
          </table:table-cell>
          <table:table-cell table:style-name="Tableau7.A1" table:number-rows-spanned="3" office:value-type="string">
            <text:p text:style-name="P161">Orange 10</text:p>
          </table:table-cell>
        </table:table-row>
        <table:table-row table:style-name="Tableau7.3">
          <table:covered-table-cell/>
          <table:covered-table-cell/>
          <table:table-cell table:style-name="Tableau7.A1" office:value-type="string">
            <text:p text:style-name="P143">V = <text:span text:style-name="T175">204</text:span></text:p>
          </table:table-cell>
          <table:table-cell table:style-name="Tableau7.A1" office:value-type="string">
            <text:p text:style-name="P143">S = <text:span text:style-name="T175">40</text:span></text:p>
          </table:table-cell>
          <table:covered-table-cell/>
        </table:table-row>
        <table:table-row table:style-name="Tableau7.4">
          <table:covered-table-cell/>
          <table:covered-table-cell/>
          <table:table-cell table:style-name="Tableau7.A1" office:value-type="string">
            <text:p text:style-name="P143">B = <text:span text:style-name="T175">153</text:span></text:p>
          </table:table-cell>
          <table:table-cell table:style-name="Tableau7.A1" office:value-type="string">
            <text:p text:style-name="P143">V = 100</text:p>
          </table:table-cell>
          <table:covered-table-cell/>
        </table:table-row>
        <table:table-row table:style-name="Tableau7.5">
          <table:table-cell table:style-name="Tableau7.A1" office:value-type="string">
            <text:p text:style-name="P137"/>
          </table:table-cell>
          <table:table-cell table:style-name="Tableau7.A1" office:value-type="string">
            <text:p text:style-name="P137"/>
          </table:table-cell>
          <table:table-cell table:style-name="Tableau7.A1" office:value-type="string">
            <text:p text:style-name="P157"/>
          </table:table-cell>
          <table:table-cell table:style-name="Tableau7.A1" office:value-type="string">
            <text:p text:style-name="P157"/>
          </table:table-cell>
          <table:table-cell table:style-name="Tableau7.A1" office:value-type="string">
            <text:p text:style-name="P137"/>
          </table:table-cell>
        </table:table-row>
        <table:table-row table:style-name="Tableau7.2">
          <table:table-cell table:style-name="Tableau7.A14" table:number-rows-spanned="3" office:value-type="string">
            <text:p text:style-name="P137"/>
          </table:table-cell>
          <table:table-cell table:style-name="Tableau7.A1" table:number-rows-spanned="3" office:value-type="string">
            <text:p text:style-name="P140">#<text:span text:style-name="T167">FF9999</text:span></text:p>
          </table:table-cell>
          <table:table-cell table:style-name="Tableau7.A1" office:value-type="string">
            <text:p text:style-name="P143">R = <text:span text:style-name="T167">255</text:span></text:p>
          </table:table-cell>
          <table:table-cell table:style-name="Tableau7.A1" office:value-type="string">
            <text:p text:style-name="P143">T = <text:span text:style-name="T167">0</text:span></text:p>
          </table:table-cell>
          <table:table-cell table:style-name="Tableau7.A1" table:number-rows-spanned="3" office:value-type="string">
            <text:p text:style-name="P159">Rouge <text:span text:style-name="T174">1</text:span></text:p>
          </table:table-cell>
        </table:table-row>
        <table:table-row table:style-name="Tableau7.3">
          <table:covered-table-cell/>
          <table:covered-table-cell/>
          <table:table-cell table:style-name="Tableau7.A1" office:value-type="string">
            <text:p text:style-name="P143">V = <text:span text:style-name="T175">153</text:span></text:p>
          </table:table-cell>
          <table:table-cell table:style-name="Tableau7.A1" office:value-type="string">
            <text:p text:style-name="P143">S = <text:span text:style-name="T175">40</text:span></text:p>
          </table:table-cell>
          <table:covered-table-cell/>
        </table:table-row>
        <table:table-row table:style-name="Tableau7.4">
          <table:covered-table-cell/>
          <table:covered-table-cell/>
          <table:table-cell table:style-name="Tableau7.A1" office:value-type="string">
            <text:p text:style-name="P143">B = <text:span text:style-name="T175">153</text:span></text:p>
          </table:table-cell>
          <table:table-cell table:style-name="Tableau7.A1" office:value-type="string">
            <text:p text:style-name="P143">V = 100</text:p>
          </table:table-cell>
          <table:covered-table-cell/>
        </table:table-row>
      </table:table>
      <text:h text:style-name="Heading_20_3" text:outline-level="3">Palette <text:span text:style-name="T177">de</text:span> nuance<text:span text:style-name="T177">s</text:span> de gris</text:h>
      <table:table table:name="Tableau3" table:style-name="Tableau3">
        <table:table-column table:style-name="Tableau3.A"/>
        <table:table-column table:style-name="Tableau3.B" table:number-columns-repeated="2"/>
        <table:table-column table:style-name="Tableau3.D"/>
        <table:table-column table:style-name="Tableau3.E"/>
        <table:table-row table:style-name="Tableau3.1">
          <table:table-cell table:style-name="Tableau3.A1" office:value-type="string">
            <text:p text:style-name="P145"/>
          </table:table-cell>
          <table:table-cell table:style-name="Tableau3.A1" office:value-type="string">
            <text:p text:style-name="P148">Triplet hexadécimal</text:p>
          </table:table-cell>
          <table:table-cell table:style-name="Tableau3.A1" office:value-type="string">
            <text:p text:style-name="P151">Code :</text:p>
            <text:p text:style-name="P151">rouge, vert, bleu</text:p>
          </table:table-cell>
          <table:table-cell table:style-name="Tableau3.A1" office:value-type="string">
            <text:p text:style-name="P7">Code : teinte, saturation, valeur</text:p>
          </table:table-cell>
          <table:table-cell table:style-name="Tableau3.A1" office:value-type="string">
            <text:p text:style-name="P7">Nom de couleur dans LibreOffice</text:p>
          </table:table-cell>
        </table:table-row>
        <table:table-row table:style-name="Tableau3.2">
          <table:table-cell table:style-name="Tableau3.A2" table:number-rows-spanned="3" office:value-type="string">
            <text:p text:style-name="P153"/>
          </table:table-cell>
          <table:table-cell table:style-name="Tableau3.A1" table:number-rows-spanned="3" office:value-type="string">
            <text:p text:style-name="P139">#<text:span text:style-name="T168">EEEEEE</text:span></text:p>
          </table:table-cell>
          <table:table-cell table:style-name="Tableau3.A1" office:value-type="string">
            <text:p text:style-name="P142">R = <text:span text:style-name="T168">238</text:span></text:p>
          </table:table-cell>
          <table:table-cell table:style-name="Tableau3.A1" office:value-type="string">
            <text:p text:style-name="P142">T = <text:span text:style-name="T168">0</text:span></text:p>
          </table:table-cell>
          <table:table-cell table:style-name="Tableau3.A1" table:number-rows-spanned="3" office:value-type="string">
            <text:p text:style-name="P160">Gris 1</text:p>
          </table:table-cell>
        </table:table-row>
        <table:table-row table:style-name="Tableau3.3">
          <table:covered-table-cell/>
          <table:covered-table-cell/>
          <table:table-cell table:style-name="Tableau3.A1" office:value-type="string">
            <text:p text:style-name="P142">V = <text:span text:style-name="T168">238</text:span></text:p>
          </table:table-cell>
          <table:table-cell table:style-name="Tableau3.A1" office:value-type="string">
            <text:p text:style-name="P142">S = <text:span text:style-name="T168">0</text:span></text:p>
          </table:table-cell>
          <table:covered-table-cell/>
        </table:table-row>
        <table:table-row table:style-name="Tableau3.4">
          <table:covered-table-cell/>
          <table:covered-table-cell/>
          <table:table-cell table:style-name="Tableau3.A1" office:value-type="string">
            <text:p text:style-name="P142">B = <text:span text:style-name="T168">238</text:span></text:p>
          </table:table-cell>
          <table:table-cell table:style-name="Tableau3.A1" office:value-type="string">
            <text:p text:style-name="P142">V = <text:span text:style-name="T168">93</text:span></text:p>
          </table:table-cell>
          <table:covered-table-cell/>
        </table:table-row>
        <table:table-row table:style-name="Tableau3.5">
          <table:table-cell table:style-name="Tableau3.A1" office:value-type="string">
            <text:p text:style-name="P136"/>
          </table:table-cell>
          <table:table-cell table:style-name="Tableau3.A1" office:value-type="string">
            <text:p text:style-name="P136"/>
          </table:table-cell>
          <table:table-cell table:style-name="Tableau3.A1" office:value-type="string">
            <text:p text:style-name="P156"/>
          </table:table-cell>
          <table:table-cell table:style-name="Tableau3.A1" office:value-type="string">
            <text:p text:style-name="P156"/>
          </table:table-cell>
          <table:table-cell table:style-name="Tableau3.A1" office:value-type="string">
            <text:p text:style-name="P136"/>
          </table:table-cell>
        </table:table-row>
        <table:table-row table:style-name="Tableau3.2">
          <table:table-cell table:style-name="Tableau3.A6" table:number-rows-spanned="3" office:value-type="string">
            <text:p text:style-name="P136"/>
          </table:table-cell>
          <table:table-cell table:style-name="Tableau3.A1" table:number-rows-spanned="3" office:value-type="string">
            <text:p text:style-name="P139">#<text:span text:style-name="T168">DDDDDD</text:span></text:p>
          </table:table-cell>
          <table:table-cell table:style-name="Tableau3.A1" office:value-type="string">
            <text:p text:style-name="P142">R = <text:span text:style-name="T168">221</text:span></text:p>
          </table:table-cell>
          <table:table-cell table:style-name="Tableau3.A1" office:value-type="string">
            <text:p text:style-name="P142">T = <text:span text:style-name="T168">0</text:span></text:p>
          </table:table-cell>
          <table:table-cell table:style-name="Tableau3.A1" table:number-rows-spanned="3" office:value-type="string">
            <text:p text:style-name="P160">Gris 2</text:p>
          </table:table-cell>
        </table:table-row>
        <table:table-row table:style-name="Tableau3.3">
          <table:covered-table-cell/>
          <table:covered-table-cell/>
          <table:table-cell table:style-name="Tableau3.A1" office:value-type="string">
            <text:p text:style-name="P142">V = <text:span text:style-name="T168">221</text:span></text:p>
          </table:table-cell>
          <table:table-cell table:style-name="Tableau3.A1" office:value-type="string">
            <text:p text:style-name="P142">S = <text:span text:style-name="T168">0</text:span></text:p>
          </table:table-cell>
          <table:covered-table-cell/>
        </table:table-row>
        <table:table-row table:style-name="Tableau3.4">
          <table:covered-table-cell/>
          <table:covered-table-cell/>
          <table:table-cell table:style-name="Tableau3.A1" office:value-type="string">
            <text:p text:style-name="P142">B = <text:span text:style-name="T167">221</text:span></text:p>
          </table:table-cell>
          <table:table-cell table:style-name="Tableau3.A1" office:value-type="string">
            <text:p text:style-name="P142">V = <text:span text:style-name="T168">87</text:span></text:p>
          </table:table-cell>
          <table:covered-table-cell/>
        </table:table-row>
        <table:table-row table:style-name="Tableau3.5">
          <table:table-cell table:style-name="Tableau3.A1" office:value-type="string">
            <text:p text:style-name="P136"/>
          </table:table-cell>
          <table:table-cell table:style-name="Tableau3.A1" office:value-type="string">
            <text:p text:style-name="P136"/>
          </table:table-cell>
          <table:table-cell table:style-name="Tableau3.A1" office:value-type="string">
            <text:p text:style-name="P156"/>
          </table:table-cell>
          <table:table-cell table:style-name="Tableau3.A1" office:value-type="string">
            <text:p text:style-name="P156"/>
          </table:table-cell>
          <table:table-cell table:style-name="Tableau3.A1" office:value-type="string">
            <text:p text:style-name="P136"/>
          </table:table-cell>
        </table:table-row>
        <table:table-row table:style-name="Tableau3.2">
          <table:table-cell table:style-name="Tableau3.A10" table:number-rows-spanned="3" office:value-type="string">
            <text:p text:style-name="P136"/>
          </table:table-cell>
          <table:table-cell table:style-name="Tableau3.A1" table:number-rows-spanned="3" office:value-type="string">
            <text:p text:style-name="P139">#<text:span text:style-name="T168">CCCCCC</text:span></text:p>
          </table:table-cell>
          <table:table-cell table:style-name="Tableau3.A1" office:value-type="string">
            <text:p text:style-name="P142">R = <text:span text:style-name="T167">204</text:span></text:p>
          </table:table-cell>
          <table:table-cell table:style-name="Tableau3.A1" office:value-type="string">
            <text:p text:style-name="P142">T = <text:span text:style-name="T168">0</text:span></text:p>
          </table:table-cell>
          <table:table-cell table:style-name="Tableau3.A1" table:number-rows-spanned="3" office:value-type="string">
            <text:p text:style-name="P160">Gris 3</text:p>
          </table:table-cell>
        </table:table-row>
        <table:table-row table:style-name="Tableau3.3">
          <table:covered-table-cell/>
          <table:covered-table-cell/>
          <table:table-cell table:style-name="Tableau3.A1" office:value-type="string">
            <text:p text:style-name="P142">V = <text:span text:style-name="T168">204</text:span></text:p>
          </table:table-cell>
          <table:table-cell table:style-name="Tableau3.A1" office:value-type="string">
            <text:p text:style-name="P142">S = <text:span text:style-name="T168">0</text:span></text:p>
          </table:table-cell>
          <table:covered-table-cell/>
        </table:table-row>
        <table:table-row table:style-name="Tableau3.4">
          <table:covered-table-cell/>
          <table:covered-table-cell/>
          <table:table-cell table:style-name="Tableau3.A1" office:value-type="string">
            <text:p text:style-name="P142">B = <text:span text:style-name="T168">204</text:span></text:p>
          </table:table-cell>
          <table:table-cell table:style-name="Tableau3.A1" office:value-type="string">
            <text:p text:style-name="P142">V = <text:span text:style-name="T168">80</text:span></text:p>
          </table:table-cell>
          <table:covered-table-cell/>
        </table:table-row>
        <table:table-row table:style-name="Tableau3.5">
          <table:table-cell table:style-name="Tableau3.A1" office:value-type="string">
            <text:p text:style-name="P136"/>
          </table:table-cell>
          <table:table-cell table:style-name="Tableau3.A1" office:value-type="string">
            <text:p text:style-name="P136"/>
          </table:table-cell>
          <table:table-cell table:style-name="Tableau3.A1" office:value-type="string">
            <text:p text:style-name="P156"/>
          </table:table-cell>
          <table:table-cell table:style-name="Tableau3.A1" office:value-type="string">
            <text:p text:style-name="P156"/>
          </table:table-cell>
          <table:table-cell table:style-name="Tableau3.A1" office:value-type="string">
            <text:p text:style-name="P136"/>
          </table:table-cell>
        </table:table-row>
        <table:table-row table:style-name="Tableau3.2">
          <table:table-cell table:style-name="Tableau3.A14" table:number-rows-spanned="3" office:value-type="string">
            <text:p text:style-name="P136"/>
          </table:table-cell>
          <table:table-cell table:style-name="Tableau3.A1" table:number-rows-spanned="3" office:value-type="string">
            <text:p text:style-name="P139">#<text:span text:style-name="T168">B2B2B2</text:span></text:p>
          </table:table-cell>
          <table:table-cell table:style-name="Tableau3.A1" office:value-type="string">
            <text:p text:style-name="P142">R = <text:span text:style-name="T168">178</text:span></text:p>
          </table:table-cell>
          <table:table-cell table:style-name="Tableau3.A1" office:value-type="string">
            <text:p text:style-name="P142">T = <text:span text:style-name="T167">0</text:span></text:p>
          </table:table-cell>
          <table:table-cell table:style-name="Tableau3.A1" table:number-rows-spanned="3" office:value-type="string">
            <text:p text:style-name="P160">Gris 4</text:p>
          </table:table-cell>
        </table:table-row>
        <table:table-row table:style-name="Tableau3.3">
          <table:covered-table-cell/>
          <table:covered-table-cell/>
          <table:table-cell table:style-name="Tableau3.A1" office:value-type="string">
            <text:p text:style-name="P142">V = <text:span text:style-name="T168">178</text:span></text:p>
          </table:table-cell>
          <table:table-cell table:style-name="Tableau3.A1" office:value-type="string">
            <text:p text:style-name="P142">S = <text:span text:style-name="T168">0</text:span></text:p>
          </table:table-cell>
          <table:covered-table-cell/>
        </table:table-row>
        <table:table-row table:style-name="Tableau3.4">
          <table:covered-table-cell/>
          <table:covered-table-cell/>
          <table:table-cell table:style-name="Tableau3.A1" office:value-type="string">
            <text:p text:style-name="P142">B = <text:span text:style-name="T168">178</text:span></text:p>
          </table:table-cell>
          <table:table-cell table:style-name="Tableau3.A1" office:value-type="string">
            <text:p text:style-name="P142">V = <text:span text:style-name="T168">70</text:span></text:p>
          </table:table-cell>
          <table:covered-table-cell/>
        </table:table-row>
      </table:table>
      <text:p text:style-name="Text_20_body"/>
      <text:h text:style-name="P220" text:outline-level="1"><text:bookmark-start text:name="__RefHeading___Toc1691_1606530790"/>Utilisations<text:bookmark-end text:name="__RefHeading___Toc1691_1606530790"/></text:h>
      <text:p text:style-name="P50"><text:span text:style-name="T46">P</text:span><text:span text:style-name="T23">our les mesures, il est </text:span><text:span text:style-name="T83">parfois </text:span><text:span text:style-name="T23">important de définir le point de vue de départ. Cela est nécessaire car la mesure du même objet peut </text:span><text:span text:style-name="T89">potentiellement </text:span><text:span text:style-name="T23">donner des résultats différent</text:span><text:span text:style-name="T83">s</text:span><text:span text:style-name="T23">.</text:span></text:p>
      <text:p text:style-name="P50"><text:span text:style-name="T23">Pour toutes les mesures, il faut justifier la position de la mesure en la commentant. Il faut dire pourquoi l'objet mesuré est placé là où vous l'avez placé. Ceci permettra à des tiers d'émettre </text:span><text:span text:style-name="T61">des</text:span><text:span text:style-name="T23"> critique</text:span><text:span text:style-name="T61">s</text:span><text:span text:style-name="T23"> constructive</text:span><text:span text:style-name="T89">s</text:span><text:span text:style-name="T23"> </text:span><text:span text:style-name="T61">en approuvant ou en réfutant votre p</text:span><text:span text:style-name="T110">ositionnement</text:span><text:span text:style-name="T23">. </text:span><text:span text:style-name="T61">Si la critique réfute votre </text:span><text:span text:style-name="T110">mesure</text:span><text:span text:style-name="T61">, vous pourrez, soit corriger en pren</text:span><text:span text:style-name="T110">a</text:span><text:span text:style-name="T61">nt en co</text:span><text:span text:style-name="T110">mpt</text:span><text:span text:style-name="T61">e la critique, soit développer </text:span><text:span text:style-name="T110">votre argumentation </text:span><text:span text:style-name="T61">pour </text:span><text:span text:style-name="T110">y répondre</text:span><text:span text:style-name="T61">.</text:span></text:p>
      <text:p text:style-name="P52"><text:span text:style-name="T61">N</text:span><text:span text:style-name="T23">otez que plus vous serez précis et détaillé dans </text:span><text:span text:style-name="T110">l'argumentaire, </text:span><text:span text:style-name="T23">mieux ce sera. Vous donnerez, par là même, plus de crédit à votre travail. Cela n'en fera pas forcément une vérité, mais les tiers pourrons mieux comprendre ce que vous avez fait et le débat en sera plus riche.</text:span></text:p>
      <text:p text:style-name="P69"><text:span text:style-name="T23">Si vous ne vous servez pas de mesures quantitatives sous forme numérique, </text:span><text:span text:style-name="T90">utilisez de préférence une échelle sans numérotation. Si</text:span><text:span text:style-name="T111"> vous utilisez des </text:span><text:span text:style-name="T23">mesures quantitatives </text:span><text:span text:style-name="T111">avec la numérotation à nombres négatifs, n'indiquez que </text:span><text:span text:style-name="T120">ces derniers </text:span><text:span text:style-name="T111">sur votre tableau. Il en va de même avec la numérotation sans nombres négatifs.</text:span></text:p>
      <text:p text:style-name="P68"><text:span text:style-name="T90">Sur une échelle standard complète, </text:span><text:span text:style-name="T23">vous placerez vos résultat</text:span><text:span text:style-name="T111">s</text:span><text:span text:style-name="T23"> </text:span><text:span text:style-name="T43">sur l'axe centrale</text:span><text:span text:style-name="T23"> de l'échelle </text:span><text:span text:style-name="T90">quand vous ne vous servez pas de mesures quantitatives</text:span><text:span text:style-name="T23">. Si vous utilisez l'échelle </text:span><text:span text:style-name="T111">quantitative</text:span><text:span text:style-name="T23"> avec l</text:span><text:span text:style-name="T90">a numérotation à </text:span><text:span text:style-name="T111">nombres</text:span><text:span text:style-name="T23"> négati</text:span><text:span text:style-name="T90">fs</text:span><text:span text:style-name="T23">, vous placerez vos résultats </text:span><text:span text:style-name="T43">à gauche de l'axe centrale</text:span><text:span text:style-name="T23">, là où se trouve la numérotation correspondante. En fin, si vous utilisez </text:span><text:span text:style-name="T62">la numérotation sans </text:span><text:span text:style-name="T111">nombres</text:span><text:span text:style-name="T62"> négatifs, </text:span><text:span text:style-name="T23">vous placerez vos résultats </text:span><text:span text:style-name="T43">à </text:span><text:span text:style-name="T44">droite</text:span><text:span text:style-name="T43"> de l'axe centrale</text:span><text:span text:style-name="T23">, </text:span><text:span text:style-name="T90">toujours </text:span><text:span text:style-name="T23">là où se trouve la numérotation correspondante.</text:span></text:p>
      <text:h text:style-name="P221" text:outline-level="2"><text:bookmark-start text:name="__RefHeading___Toc2640_1540089475"/>Un seul objet<text:bookmark-end text:name="__RefHeading___Toc2640_1540089475"/></text:h>
      <text:p text:style-name="P51"><text:span text:style-name="T61">U</text:span><text:span text:style-name="T23">n objet seul peut être représenté par un point sur l'échelle. Il est possible de représenter l'objet par plusieurs points sur l'échelle si l'on présente, </text:span><text:span text:style-name="T91">par exemple,</text:span><text:span text:style-name="T23"> plusieurs point de vue. Avec un seul point de vue, il est possible que la mesure soit étalé</text:span><text:span text:style-name="T112">e</text:span><text:span text:style-name="T23"> sur plusieurs graduations. Dans ce dernier cas, la représentation sur l'échelle est un trait verticale rejoignant les deux extrémités </text:span><text:span text:style-name="T65">mesurés.</text:span></text:p>
      <text:h text:style-name="Heading_20_2" text:outline-level="2"><text:bookmark-start text:name="__RefHeading___Toc2642_1540089475"/><text:span text:style-name="T65">P</text:span><text:span text:style-name="T23">lusieurs objets</text:span><text:bookmark-end text:name="__RefHeading___Toc2642_1540089475"/></text:h>
      <text:p text:style-name="P52"><text:span text:style-name="T61">V</text:span><text:span text:style-name="T23">ous pouvez bien entendu représenter plusieurs objet</text:span><text:span text:style-name="T112">s</text:span><text:span text:style-name="T23"> sur la même échelle. Par exemple, deux objets différent</text:span><text:span text:style-name="T112">s</text:span><text:span text:style-name="T23"> occupant un seul point sur l'échelle, ou deux objet</text:span><text:span text:style-name="T112">s</text:span><text:span text:style-name="T23"> occupant des points différents.</text:span></text:p>
      <text:p text:style-name="P66"><text:span text:style-name="T72">Avec beaucoup d'objets utilise</text:span><text:span text:style-name="T91">z de préfér</text:span><text:span text:style-name="T112">e</text:span><text:span text:style-name="T91">nce</text:span><text:span text:style-name="T72"> un graphique. </text:span><text:span text:style-name="T70">Vous pouvez ainsi faire des mesures multiples. Sans ordre des objets mesuré</text:span><text:span text:style-name="T112">s</text:span><text:span text:style-name="T70">, vous </text:span><text:span text:style-name="T91">obtiendrez un ou plusieurs</text:span><text:span text:style-name="T70"> nuages de point</text:span><text:span text:style-name="T83">s</text:span><text:span text:style-name="T70"> sur le graphique. </text:span><text:span text:style-name="T83">E</text:span><text:span text:style-name="T70">n organisant les objets dans un ordre croissant ou décroissant, vous obtiendrez une courbe régulière ou irrégulière de forme concave, convexe, </text:span><text:span text:style-name="T71">ou </text:span><text:span text:style-name="T32">sinusoïdal. </text:span><text:span text:style-name="T34">I</text:span><text:span text:style-name="T32">l est aussi possible, pour un grand nombre d'objet</text:span><text:span text:style-name="T35">s</text:span><text:span text:style-name="T32">, de faire une abstraction en plaçant </text:span><text:span text:style-name="T33">seulement</text:span><text:span text:style-name="T32"> la mesure la plus faible de l'ensemble d'un côté du graphique, </text:span><text:span text:style-name="T33">ainsi que</text:span><text:span text:style-name="T32"> la mesure la plus haute de l'ensemble de l'autre côté du graphique et de les relier par une droite. Ainsi tous les autres objets de la mesure pourront être placé</text:span><text:span text:style-name="T35">s</text:span><text:span text:style-name="T32"> sur ladite droite puisqu</text:span><text:span text:style-name="T35">'ils possèdent</text:span><text:span text:style-name="T32"> des valeurs intermédiaires.</text:span></text:p>
      <text:p text:style-name="P67"><text:span text:style-name="T32">I</text:span><text:span text:style-name="T24">l vous appartient donc le choix de faire vos représentation</text:span><text:span text:style-name="T36">s</text:span><text:span text:style-name="T24"> sous forme de nuages de points, de courbe</text:span><text:span text:style-name="T36">s</text:span><text:span text:style-name="T24"> ou de droite</text:span><text:span text:style-name="T36">s</text:span><text:span text:style-name="T24"> en fonction de ce qui est le plus pertinent dans votre cas.</text:span></text:p>
      <text:h text:style-name="Heading_20_2" text:outline-level="2"><text:bookmark-start text:name="__RefHeading___Toc2840_1540089475"/><text:span text:style-name="T61">L</text:span><text:span text:style-name="T23">es valeurs numériques des mesures</text:span><text:bookmark-end text:name="__RefHeading___Toc2840_1540089475"/></text:h>
      <text:p text:style-name="P55"><text:span text:style-name="T61">L</text:span><text:span text:style-name="T23">es valeurs numériques obtenu</text:span><text:span text:style-name="T113">s</text:span><text:span text:style-name="T23"> par les mesures sont utiles pour les formulations explicatives (par orale ou par écrit) notamment dans les descriptions et commentaires accompagnant les mesures.</text:span></text:p>
      <text:p text:style-name="P39">Il est aussi possible de jouer mathématiquement avec les chiffres obtenu<text:span text:style-name="T230">es</text:span>. <text:span text:style-name="T239">I</text:span>l y aura peut-être des choses intéressantes à en tirer. Peut-être pourrions-nous découvrir, suite à des recherches avancées, de nouvelles formules mathématiques et ouvrir <text:span text:style-name="T237">de</text:span> nouveau<text:span text:style-name="T237">x</text:span> champ<text:span text:style-name="T237">s</text:span> de possibilités.</text:p>
      <text:h text:style-name="P229" text:outline-level="3">Méthode "Sagesse des foules"</text:h>
      <text:p text:style-name="P81"><text:span text:style-name="T212">Les travaux scientifiques on besoin de mesures fiables. Comment peut-on les obtenir ? Une des possibilités est d'utiliser la méthode "sagesse des foules"</text:span><text:span text:style-name="T212"><text:note text:id="ftn3" text:note-class="footnote"><text:note-citation>3</text:note-citation><text:note-body><text:p text:style-name="P171"><text:span text:style-name="T4">[fr]</text:span> <text:span text:style-name="T212">la "sagesse des foules</text:span>"<text:span text:style-name="T212"> sur Wikipedia :</text:span> <text:a xlink:type="simple" xlink:href="https://fr.wikipedia.org/wiki/Sagesse_de_la_foule" text:style-name="Internet_20_link" text:visited-style-name="Visited_20_Internet_20_Link">https://fr.wikipedia.org/wiki/Sagesse_de_la_foule</text:a>.<text:line-break/><text:span text:style-name="T20">[fr]</text:span><text:span text:style-name="T235"> L'article du livre "La sagesse des foules" sur Wikipédia : </text:span><text:a xlink:type="simple" xlink:href="https://fr.wikipedia.org/wiki/La_Sagesse_des_foules" text:style-name="Internet_20_link" text:visited-style-name="Visited_20_Internet_20_Link"><text:span text:style-name="T235">https://fr.wikipedia.org/wiki/La_Sagesse_des_foules</text:span></text:a><text:span text:style-name="T235">.</text:span></text:p></text:note-body></text:note></text:span><text:span text:style-name="T212"> ! Il s'agit d'</text:span>une théorie émergente, popularisée par James Surowiecki<text:bookmark text:name="cite_ref-1"/> <text:span text:style-name="T240">dans son ouvrage "La sagesse des foules"</text:span>. <text:span text:style-name="T217">Aristote est certainement le précurseur de cette idée, mais il ne l'a jamais testée. Certaines </text:span><text:soft-page-break/><text:span text:style-name="T217">sources parlent de "théorème" et d'autres de "théorie" qui serait un dérivé du "d</text:span><text:span text:style-name="T23">ilemme biais-variance</text:span><text:span text:style-name="T212">". Il s'agit d'un phénomène mathématique et statistique qui veux qu'</text:span><text:span text:style-name="T19">un grand nombre d'amateurs peut mieux répondre à une question qu'un expert</text:span><text:span text:style-name="T212">.</text:span></text:p>
      <text:p text:style-name="P83">Avec cette méthode, <text:span text:style-name="T231">il est possible de </text:span>connaître assez précisément le nombre de billes contenu<text:span text:style-name="T231">es</text:span> dans un grand récipient sans avoir besoin de les compter. En demandant à un nombre significatif de <text:span text:style-name="T218">personnes</text:span> d'estimer le <text:span text:style-name="T213">n</text:span>ombres de billes et e<text:span text:style-name="T213">n faisant la moyenne de ces résultats, vous obtiendrez le nombre de billes. La marge d'erreur dépendra du nombre de gens interrogés. La formule à appliquer est celle-ci :</text:span></text:p>
      <text:p text:style-name="P75"><draw:frame draw:style-name="fr3" draw:name="Objet1" text:anchor-type="as-char" svg:y="-0.619cm" svg:width="6.087cm" svg:height="1cm" draw:z-index="3"><draw:object xlink:href="./Object 1" xlink:type="simple" xlink:show="embed" xlink:actuate="onLoad"/><draw:image xlink:href="./ObjectReplacements/Object 1" xlink:type="simple" xlink:show="embed" xlink:actuate="onLoad"/></draw:frame></text:p>
      <text:p text:style-name="P82"><text:span text:style-name="T235">Il n'est pas nécessaire </text:span>d'introduire un facteur correctif lié à la diversité (que les statisticiens nomment écart-type) <text:span text:style-name="T235">car les résultats obtenus seront déjà suffisamment fiables. La formule expliquant les excellents résultats de cette méthode est la suivante :</text:span></text:p>
      <text:p text:style-name="P78"><draw:frame draw:style-name="fr3" draw:name="Objet2" text:anchor-type="as-char" svg:y="-0.377cm" svg:width="13.273cm" svg:height="0.467cm" draw:z-index="4"><draw:object xlink:href="./Object 2" xlink:type="simple" xlink:show="embed" xlink:actuate="onLoad"/><draw:image xlink:href="./ObjectReplacements/Object 2" xlink:type="simple" xlink:show="embed" xlink:actuate="onLoad"/></draw:frame></text:p>
      <text:p text:style-name="P76"><text:span text:style-name="T221">Vous pourrez donc utiliser cette méthode pour obtenir des résultats fiables sur l'échelle de Cochard. Pour ce faire, veillez </text:span>tenir compte des <text:span text:style-name="T215">trois</text:span> règles suivante<text:span text:style-name="T215">s</text:span> :</text:p>
      <text:list xml:id="list2006064608252827308" text:style-name="L2">
        <text:list-item>
          <text:p text:style-name="P182"><text:span text:style-name="T18">L</text:span><text:span text:style-name="T4">a diversité</text:span> : <text:span text:style-name="T241">interroger</text:span> des personnes de divers milieux a<text:span text:style-name="T241">vec des idées variées</text:span>.</text:p>
        </text:list-item>
        <text:list-item>
          <text:p text:style-name="P206"><text:span text:style-name="T18">L</text:span><text:span text:style-name="T4">'indépendance</text:span> : permettre à ces <text:span text:style-name="T241">différents </text:span>avis de s'exprimer sans aucune influence, même <text:span text:style-name="T234">celle </text:span>des pairs.</text:p>
        </text:list-item>
        <text:list-item>
          <text:p text:style-name="P207"><text:span text:style-name="T18">L</text:span><text:span text:style-name="T4">a décentralisation</text:span> : laisser ces différents jugements s'additionner plutôt que de laisser une autorité supérieure ou un système de vote déterminer le résultat.</text:p>
        </text:list-item>
      </text:list>
      <text:p text:style-name="P84">Il faut aussi veillez à éviter les biais cognitifs <text:span text:style-name="T231">suivants</text:span> <text:span text:style-name="T220">(liste non-exhaustive)</text:span> :</text:p>
      <text:list xml:id="list4964495271855910334" text:style-name="L3">
        <text:list-item>
          <text:p text:style-name="P183"><text:span text:style-name="T18">Les cascades d'information</text:span><text:span text:style-name="T214"> qui se produisent lorsque les individus, en carence d'information, imitent celui qui semble savoir.</text:span></text:p>
        </text:list-item>
        <text:list-item>
          <text:p text:style-name="P183"><text:span text:style-name="T18">La </text:span><text:span text:style-name="T4">cascade de réputation</text:span> conduit les individus à endosser le point de vue du plus grand nombre pour éviter le coût social dont doit s'acquitter tout contestataire.</text:p>
        </text:list-item>
        <text:list-item>
          <text:p text:style-name="P183"><text:span text:style-name="T4">L</text:span><text:span text:style-name="T18">'</text:span><text:span text:style-name="T4">effet de polarisation</text:span> qui consiste à adopter une attitude plus intransigeante collectivement qu’individuellement.</text:p>
        </text:list-item>
      </text:list>
      <text:p text:style-name="P85">Ce<text:span text:style-name="T236">s</text:span> conformisme<text:span text:style-name="T236">s</text:span> cognitif<text:span text:style-name="T236">s</text:span> peu<text:span text:style-name="T236">vent</text:span> fausser les résultats. <text:span text:style-name="T216">Dans un cadre sociétal, ces </text:span>biais cognitifs peuvent être dangereux et peuvent mener à la radicalisation des foules. Je ne vais pas détaill<text:span text:style-name="T231">er</text:span> tout cela, mais il est important de le savoir. <text:span text:style-name="T217">Ainsi informés, vous pourrez faire vos propres recherches pour approfondir le sujet.</text:span></text:p>
      <text:p text:style-name="P86">N'oublie<text:span text:style-name="T231">z</text:span> pas que dans le cas présent, vous cherchez à obtenir des mesures <text:span text:style-name="T219">chiffrées à des problèmes moraux. Donc le problème des "cascades d'information" sera un risque important. Je préconise de bien spécifier aux gens le point de vue de départ et, selon ce point de vue, d'évaluer l'objet précis de votre étude. N'oublier pas non plus que ces biais cognitifs peuvent aussi s'additionner. Pour de bons résultats, il faudra interroger au minimum 200 personnes. Respectez bien les 3 règles et évitez les biais cognitifs. De cette manière, vous devriez obtenir des résultats n'excédant pas 0.1 % de marge d'erreur (0.5 % équivaut à 1 unité graduelle sur l'échelle).</text:span></text:p>
      <text:p text:style-name="P87">Notez que j<text:span text:style-name="T216">e n'ai malheureusement pas trouvé beaucoup de sources sur cette méthode mathématique. Le gros de ce chapitre est un résumé de l'article "sagesse des foules" sur Wikipédia. J'examinerai l'opportunité et la pertinence de le développer dans de futures versions de ce document.</text:span></text:p>
      <text:h text:style-name="Heading_20_2" text:outline-level="2"><text:bookmark-start text:name="__RefHeading___Toc2842_1540089475"/>Visualisations<text:bookmark-end text:name="__RefHeading___Toc2842_1540089475"/></text:h>
      <text:p text:style-name="P62"><text:span text:style-name="T61">L</text:span><text:span text:style-name="T79">'échelle de Cochard peut aussi être utilisé</text:span><text:span text:style-name="T114">e</text:span><text:span text:style-name="T79"> de manière purement abstractive sans définir aucune valeur précise. De simples courbes, de simples droites </text:span><text:span text:style-name="T84">ou des nuages de points</text:span><text:span text:style-name="T79"> sur un graphique, peuvent déjà en dire très long pour présenter des idées ou illustrer une réalité existante.</text:span></text:p>
      <text:h text:style-name="P222" text:outline-level="2"><text:bookmark-start text:name="__RefHeading___Toc5189_238153861"/><text:soft-page-break/>Autres utilisations<text:bookmark-end text:name="__RefHeading___Toc5189_238153861"/></text:h>
      <text:p text:style-name="P88">Notez que j'ai juste cré<text:span text:style-name="T231">é</text:span> un outil, je ne sais pas jusqu'où celui-ci pourra potentiellement mener. Je ne connais pas non plus toutes <text:span text:style-name="T242">ses applications</text:span>. <text:span text:style-name="T232">C'est maintenant à vous qu'il revient de</text:span> faire preuve d'imagination. Vous pourrez me contacter, le cas échéant, afin de pouvoir <text:span text:style-name="T203">enrichir </text:span>le présent document.</text:p>
      <text:h text:style-name="P212" text:outline-level="1"><text:bookmark-start text:name="__RefHeading___Toc5191_238153861"/>Echelles similaires ou dérivées<text:bookmark-end text:name="__RefHeading___Toc5191_238153861"/></text:h>
      <text:p text:style-name="P63">Voici une liste d'outils similaires ou dérivé<text:span text:style-name="T187">s</text:span> de l'échelle de Cochard. Cette liste sera mise à jour <text:span text:style-name="T203">à chaque nouvelle version</text:span> du présent document. <text:span text:style-name="T179">J'en profiterai pour faire des transpositions sur l'échelle de Cochard afin de faire des exemples d'utilisations. Ceci permettra aussi de faire des évaluations comparatives entre-elles.</text:span></text:p>
      <text:h text:style-name="Heading_20_2" text:outline-level="2"><text:bookmark-start text:name="__RefHeading___Toc2846_1540089475"/><text:span text:style-name="T180">De </text:span>Richard Stallman<text:bookmark-end text:name="__RefHeading___Toc2846_1540089475"/></text:h>
      <text:p text:style-name="P89">De manière complètement indépendante, Richard Stallman à cré<text:span text:style-name="T232">é</text:span> une diapositive, pour son diaporama de présentation des logiciels libres, <text:span text:style-name="T164">qui est très proche de l'idée de mon échelle. Il a créé cette diapositive l'année suivante, dans le courent de l'année 2018, après la création de ma propre échelle.</text:span></text:p>
      <text:p text:style-name="P58">Richard explique qu'il n'y <text:span text:style-name="T232">a</text:span> normalement pas de corrélation entre un logiciel <text:span text:style-name="T181">(libre ou non-libre)</text:span> et le fait qu<text:span text:style-name="T232">'il </text:span>soit <text:span text:style-name="T181">conçu de manière honnête ou non</text:span>. <text:span text:style-name="T181">Ce sont effectivement deux choses différentes qui n'ont, a priori, rien de causal.</text:span> Cependant, par la diapositive ci-après, il montre que c'est, <text:span text:style-name="T203">en fait, </text:span>corrélé dans la pratique.</text:p>
      <text:p text:style-name="P59"><draw:frame draw:style-name="fr1" draw:name="Image1" text:anchor-type="paragraph" svg:width="8.5cm" style:rel-width="50%" svg:height="6.207cm" style:rel-height="25%" draw:z-index="0"><draw:image xlink:href="Pictures/10000000000005A000000438DA1901D219CD758C.png" xlink:type="simple" xlink:show="embed" xlink:actuate="onLoad"/></draw:frame>Dans ce cas, c'est bien la visualisation graphique frappante par une abstraction de la réalité qui est recherché<text:span text:style-name="T249">e</text:span>.</text:p>
      <text:p text:style-name="P79"><draw:g text:anchor-type="paragraph" draw:z-index="1" draw:style-name="gr1"><draw:custom-shape draw:name="Forme2" draw:style-name="gr2" draw:text-style-name="P232" svg:width="0.251cm" svg:height="0.251cm" svg:x="10.102cm" svg:y="3.734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1.48cm" svg:y="4.45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0.727cm" svg:y="5.92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9.467cm" svg:y="4.358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1.249cm" svg:y="6.22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4" draw:text-style-name="P232" svg:width="0.251cm" svg:height="0.253cm" svg:x="11.48cm" svg:y="5.284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5" draw:text-style-name="P232" svg:width="0.253cm" svg:height="0.251cm" svg:x="10.005cm" svg:y="5.04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4" draw:text-style-name="P232" svg:width="0.251cm" svg:height="0.253cm" svg:x="10.651cm" svg:y="5.198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0.478cm" svg:y="6.11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0.025cm" svg:y="6.2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0.157cm" svg:y="5.464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9.222cm" svg:y="5.487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9.647cm" svg:y="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9.044cm" svg:y="6.267cm"><text:p/><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1.06cm" svg:y="5.61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1.834cm" svg:y="6.318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4" draw:text-style-name="P232" svg:width="0.251cm" svg:height="0.253cm" svg:x="10.914cm" svg:y="4.13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0.979cm" svg:y="5.97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0.582cm" svg:y="5.66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0.998cm" svg:y="6.35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1.965cm" svg:y="5.9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9.243cm" svg:y="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5" draw:text-style-name="P232" svg:width="0.253cm" svg:height="0.251cm" svg:x="10.229cm" svg:y="6.03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1.584cm" svg:y="6.067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9.49cm" svg:y="6.25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8.795cm" svg:y="6.01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9.741cm" svg:y="6.2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0.275cm" svg:y="6.36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1.499cm" svg:y="6.318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9.977cm" svg:y="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8.665cm" svg:y="6.31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5.035cm" svg:y="0.744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6.663cm" svg:y="1.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8" draw:text-style-name="P233" svg:width="0.253cm" svg:height="0.251cm" svg:x="5.567cm" svg:y="1.84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9" draw:text-style-name="P233" svg:width="0.253cm" svg:height="0.253cm" svg:x="5.229cm" svg:y="1.09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5.786cm" svg:y="1.09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6.236cm" svg:y="1.0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7.248cm" svg:y="1.054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6.996cm" svg:y="0.804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6.594cm" svg:y="0.88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8" draw:text-style-name="P233" svg:width="0.253cm" svg:height="0.251cm" svg:x="6.058cm" svg:y="0.744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5.537cm" svg:y="0.84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8" draw:text-style-name="P233" svg:width="0.253cm" svg:height="0.251cm" svg:x="6.342cm" svg:y="0.81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6.114cm" svg:y="2.984cm"><text:p/><draw:enhanced-geometry svg:viewBox="0 0 21600 21600" draw:glue-points="10800 0 3163 3163 0 10800 3163 18437 10800 21600 18437 18437 21600 10800 18437 3163" draw:text-areas="3163 3163 18437 18437" draw:type="ellipse" draw:enhanced-path="U 10800 10800 10800 10800 0 360 Z N"/></draw:custom-shape><draw:g draw:style-name="gr10"><draw:custom-shape draw:name="Forme2" draw:style-name="gr3" draw:text-style-name="P232" svg:width="0.251cm" svg:height="0.251cm" svg:x="10.464cm" svg:y="3.249cm"><text:p/><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7.088cm" svg:y="0.594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6.98cm" svg:y="0.75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6.837cm" svg:y="0.594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6.587cm" svg:y="0.66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6.421cm" svg:y="0.78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8" draw:text-style-name="P233" svg:width="0.253cm" svg:height="0.251cm" svg:x="6.335cm" svg:y="0.59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6.172cm" svg:y="0.78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6.086cm" svg:y="0.59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5.92cm" svg:y="0.78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5.77cm" svg:y="0.67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5.67cm" svg:y="0.848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5.52cm" svg:y="0.5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5.52cm" svg:y="0.77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5cm" svg:height="0.251cm" svg:x="5.266cm" svg:y="0.88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5cm" svg:height="0.253cm" svg:x="5.266cm" svg:y="0.63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5.11cm" svg:y="0.71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4.962cm" svg:y="0.78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4.86cm" svg:y="0.63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6.73cm" svg:y="0.84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7.231cm" svg:y="0.84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7.795cm" svg:y="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7.732cm" svg:y="0.64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7.481cm" svg:y="0.73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7.481cm" svg:y="0.98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7.89cm" svg:y="0.75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8.049cm" svg:y="0.58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6" draw:text-style-name="P233" svg:width="0.251cm" svg:height="0.251cm" svg:x="7.338cm" svg:y="0.536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7.638cm" svg:y="0.816cm"><text:p/><draw:enhanced-geometry svg:viewBox="0 0 21600 21600" draw:glue-points="10800 0 3163 3163 0 10800 3163 18437 10800 21600 18437 18437 21600 10800 18437 3163" draw:text-areas="3163 3163 18437 18437" draw:type="ellipse" draw:enhanced-path="U 10800 10800 10800 10800 0 360 Z N"/></draw:custom-shape></draw:g><draw:custom-shape draw:name="Forme2" draw:style-name="gr9" draw:text-style-name="P233" svg:width="0.253cm" svg:height="0.253cm" svg:x="5.737cm" svg:y="2.2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6.998cm" svg:y="1.868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7" draw:text-style-name="P233" svg:width="0.251cm" svg:height="0.253cm" svg:x="6.543cm" svg:y="2.362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9" draw:text-style-name="P233" svg:width="0.253cm" svg:height="0.253cm" svg:x="6.155cm" svg:y="1.973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5" draw:text-style-name="P232" svg:width="0.253cm" svg:height="0.251cm" svg:x="11.333cm" svg:y="5.972cm"><text:p/><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0.998cm" svg:y="6.223cm"><text:p/><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2.025cm" svg:y="6.161cm"><text:p/><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11.328cm" svg:y="6.397cm"><text:p/><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8.915cm" svg:y="6.387cm"><text:p/><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draw:custom-shape><draw:custom-shape draw:name="Forme2" draw:style-name="gr3" draw:text-style-name="P232" svg:width="0.251cm" svg:height="0.251cm" svg:x="9.294cm" svg:y="6.373cm"><text:p/><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draw:custom-shape><draw:custom-shape draw:name="Forme2" draw:style-name="gr5" draw:text-style-name="P232" svg:width="0.253cm" svg:height="0.251cm" svg:x="10.526cm" svg:y="6.253cm"><text:p/><draw:enhanced-geometry svg:viewBox="0 0 21600 21600" draw:mirror-horizontal="false" draw:mirror-vertical="false" draw:glue-points="10800 0 3163 3163 0 10800 3163 18437 10800 21600 18437 18437 21600 10800 18437 3163" draw:text-areas="3163 3163 18437 18437" draw:type="ellipse" draw:enhanced-path="U 10800 10800 10800 10800 0 360 Z N"/></draw:custom-shape><draw:custom-shape draw:name="Forme2" draw:style-name="gr11" draw:text-style-name="P233" svg:width="0.251cm" svg:height="0.253cm" svg:x="6.488cm" svg:y="1.645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12" draw:text-style-name="P233" svg:width="0.251cm" svg:height="0.251cm" svg:x="7.13cm" svg:y="1.379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12" draw:text-style-name="P233" svg:width="0.251cm" svg:height="0.251cm" svg:x="6.038cm" svg:y="1.31cm"><text:p/><draw:enhanced-geometry svg:viewBox="0 0 21600 21600" draw:glue-points="10800 0 3163 3163 0 10800 3163 18437 10800 21600 18437 18437 21600 10800 18437 3163" draw:text-areas="3163 3163 18437 18437" draw:type="ellipse" draw:enhanced-path="U 10800 10800 10800 10800 0 360 Z N"/></draw:custom-shape><draw:custom-shape draw:name="Forme2" draw:style-name="gr11" draw:text-style-name="P233" svg:width="0.251cm" svg:height="0.253cm" svg:x="5.537cm" svg:y="1.346cm"><text:p/><draw:enhanced-geometry svg:viewBox="0 0 21600 21600" draw:glue-points="10800 0 3163 3163 0 10800 3163 18437 10800 21600 18437 18437 21600 10800 18437 3163" draw:text-areas="3163 3163 18437 18437" draw:type="ellipse" draw:enhanced-path="U 10800 10800 10800 10800 0 360 Z N"/></draw:custom-shape></draw:g>Voici la transposition de cette diapositive sur l'échelle de Cochard :</text:p>
      <table:table table:name="Tableau5" table:style-name="Tableau5">
        <table:table-column table:style-name="Tableau5.A"/>
        <table:table-column table:style-name="Tableau5.B"/>
        <table:table-column table:style-name="Tableau5.C"/>
        <table:table-row table:style-name="Tableau5.1">
          <table:table-cell table:style-name="Tableau5.A1" table:number-rows-spanned="2" office:value-type="string">
            <text:p text:style-name="P164">(Morale)</text:p>
          </table:table-cell>
          <table:table-cell table:style-name="Tableau5.B1" table:number-columns-spanned="2" office:value-type="string">
            <text:p text:style-name="P165">Vertueux</text:p>
          </table:table-cell>
          <table:covered-table-cell/>
        </table:table-row>
        <table:table-row table:style-name="Tableau5.1">
          <table:covered-table-cell/>
          <table:table-cell table:style-name="Tableau5.B2" table:number-columns-spanned="2" office:value-type="string">
            <text:p text:style-name="P165">Respectueux</text:p>
          </table:table-cell>
          <table:covered-table-cell/>
        </table:table-row>
        <table:table-row table:style-name="Tableau5.1">
          <table:table-cell table:style-name="Tableau5.A3" table:number-rows-spanned="2" office:value-type="string">
            <text:p text:style-name="P164">(Immorale)</text:p>
          </table:table-cell>
          <table:table-cell table:style-name="Tableau5.B2" table:number-columns-spanned="2" office:value-type="string">
            <text:p text:style-name="P165">Irrespectueux</text:p>
          </table:table-cell>
          <table:covered-table-cell/>
        </table:table-row>
        <table:table-row table:style-name="Tableau5.1">
          <table:covered-table-cell/>
          <table:table-cell table:style-name="Tableau5.B2" table:number-columns-spanned="2" office:value-type="string">
            <text:p text:style-name="P165">Malhonnête</text:p>
          </table:table-cell>
          <table:covered-table-cell/>
        </table:table-row>
        <table:table-row table:style-name="Tableau5.5">
          <table:table-cell table:style-name="Tableau5.A5" table:number-columns-spanned="2" office:value-type="string">
            <text:p text:style-name="P167"><text:span text:style-name="T7">Logiciel</text:span><text:span text:style-name="T8">s</text:span><text:span text:style-name="T7"> Libre</text:span><text:span text:style-name="T8">s</text:span></text:p>
          </table:table-cell>
          <table:covered-table-cell/>
          <table:table-cell table:style-name="Tableau5.A5" office:value-type="string">
            <text:p text:style-name="P166">Logiciel<text:span text:style-name="T165">s</text:span> privateur<text:span text:style-name="T165">s</text:span></text:p>
          </table:table-cell>
        </table:table-row>
      </table:table>
      <text:p text:style-name="P90"><text:soft-page-break/>Dans ce cas précis, la meilleur visualisation est effectivement d'utiliser un nuage de points représentant chacun un logiciel. Il s'agit là d'une abstraction. Il n'est pas nécessaire d'attribu<text:span text:style-name="T232">er</text:span> un logiciel particulier pour chacun des points présent<text:span text:style-name="T232">s</text:span>. Il est cependant possible de plac<text:span text:style-name="T232">er</text:span> n'importe quel logiciel sur un point correspondant du graphique.</text:p>
      <text:h text:style-name="Heading_20_3" text:outline-level="3">Analyse <text:span text:style-name="T238">sommaire</text:span></text:h>
      <text:p text:style-name="P65"><text:span text:style-name="T222">Nous pouvons observer que les logiciels privateurs sont, dans la très gra</text:span><text:span text:style-name="T223">n</text:span><text:span text:style-name="T222">de majorité des cas, extrêmement malveillant</text:span><text:span text:style-name="T223">s</text:span><text:span text:style-name="T222"> car les éditeurs y incluent des quantités de fonctionnalité</text:span><text:span text:style-name="T223">s</text:span><text:span text:style-name="T222"> malveillante</text:span><text:span text:style-name="T223">s</text:span><text:span text:style-name="T222">, notamment pour espionner leurs utilisateurs. Ils sont aussi conçu</text:span><text:span text:style-name="T223">s</text:span><text:span text:style-name="T222"> pour empêcher les utilisateurs </text:span><text:span text:style-name="T224">de se servir</text:span><text:span text:style-name="T225"> de fonctions non-prévues ou volontairement interdites. Beaucoup de ces logiciels contiennent des bombes à retardement pour sabot</text:span><text:span text:style-name="T223">er</text:span><text:span text:style-name="T225"> progressivement le logiciel, des portes dérobées, des fonctionnalités d'espionnage, etc. Pour approfondir le sujet, allez voir </text:span><text:a xlink:type="simple" xlink:href="https://www.gnu.org/malware" text:style-name="Internet_20_link" text:visited-style-name="Visited_20_Internet_20_Link"><text:span text:style-name="T225">https://www.gnu.org/malware</text:span></text:a><text:span text:style-name="T225">. Parmi les pires logiciels (qui se placent au plus bas de l'échelle) on peut citer Flash player, Mac OS, Windows, iOS, Skype ou encore Androïde.</text:span></text:p>
      <text:p text:style-name="P91">Les très rares logiciels privateurs n'incluant <text:span text:style-name="T204">aucune</text:span> malveillance, ne peuvent toutefois <text:span text:style-name="T204">pas </text:span>être représenté<text:span text:style-name="T233">s</text:span> au dessus d'un niveau bas de la zone "respectueuse", car ils n'offrent pas la possibilité aux utilisateurs d'avoir accès aux codes sources et donc de vérifi<text:span text:style-name="T233">er</text:span> l'absence de malveillance, ni de pointer ou de corriger des failles de sécurité <text:span text:style-name="T204">ou des bugs</text:span>. Ils ne peuvent pas <text:span text:style-name="T242">non plus </text:span>développer de nouvelles fonctions qui pourraient être utile<text:span text:style-name="T233">s</text:span>. <text:span text:style-name="T249">Ils leur est aussi interdit de le partager avec des tiers qui pourraient en avoir besoin ou des tiers qui ont la capacité de l'auditer.</text:span></text:p>
      <text:p text:style-name="P92">A contrario, les pires logiciels libres ne peuvent pas être représenté<text:span text:style-name="T233">s</text:span> au dessous <text:span text:style-name="T166">d'un niveau bas de la zone "respectueuse" </text:span>car ils sont "libres". <text:span text:style-name="T182">I</text:span>magin<text:span text:style-name="T182">ons</text:span> un logiciel libre dont l'auteur y aurait inclus une <text:span text:style-name="T182">fonctionnalité </text:span>malveillan<text:span text:style-name="T182">te.</text:span> <text:span text:style-name="T182">C</text:span>eci est <text:span text:style-name="T182">intrinsèquement</text:span> irrespectueux. <text:span text:style-name="T182">Cependant, la liberté accordée aux utilisateurs empêche de cacher cette fonctionnalité malveillante. Nous pouvons considérer que l'auteur fait preuve de respect envers les utilisateurs en "avouant" qu'il y a une fonctionnalité malveillante dans son logiciel. Cet argument seul, ne permet pas de placer ce logiciel dans la zone "respectueuse". Ce qui fait la différence, c'est encore une fois, la liberté accordé aux utilisateurs. C'est la liberté qui permet de reprendre le code source de ce logiciel, la liberté de modifier ce code pour retirer la malveillance et la liberté de redistribuer la version modifiée. Ainsi, le logiciel de départ sera très vite oublié au profit de la version modifiée. Le fait que l'auteur offre ces libertés aux utilisateurs est une véritable marque de respect vis-à-vis des utilisateurs. C'est pour cette raison que ce logiciel parvient à ce placer dans la zone "respectueuse", mais la fonctionnalité malveillante confine ce logiciel à y demeurer dans la partie basse.</text:span></text:p>
      <text:p text:style-name="P93">Par conséquent, c'est bien la liberté que les développeurs confèrent aux utilisateurs, qui les empêche d'inclure des fonctionnalités malveillantes dans leurs logiciels. Cela ne veux pas dire que ça n'existe pas, mais que cette situation est extrêmement rare. <text:span text:style-name="T183">De plus, dans l'industrie du logiciel, l'exposition du code source de la fonctionnalité malveillante, s'apparente à la divulgation d'un "secret industriel" qui fait la "valeur" de leurs "produits". Ceci en dit long de la considération qu'ils ont pour leurs clients.</text:span></text:p>
      <text:h text:style-name="Heading_20_3" text:outline-level="3">Conclusion</text:h>
      <text:p text:style-name="P94">La conclusion est que le pire des logiciels libres ne peut, en aucune circonstance, se placer plus bas que le meilleur des logiciels privateurs. Au pire, <text:span text:style-name="T233">ils </text:span>se retrouveraient au même niveau, au bas de la zone "respectueuse". <text:span text:style-name="T185">On constate aussi que majoritairement, l</text:span>es logiciels libres <text:span text:style-name="T184">s'agglutinent tout en haut de l'échelle alors que les logiciels privateurs, eux, s'agglutinent tout en bas.</text:span></text:p>
      <text:h text:style-name="P213" text:outline-level="1"><text:bookmark-start text:name="__RefHeading___Toc5602_1204569566"/>Dernière consigne<text:bookmark-end text:name="__RefHeading___Toc5602_1204569566"/></text:h>
      <text:p text:style-name="P95">Même en demandant aux utilisateurs de ne pas <text:span text:style-name="T243">se servir de</text:span> cet outil dans un but malveillant, il est possible que cela se fasse quand-même. Soyez toujours vigilant. Ne répondez jamais par un rejet dogmatique. Contrez toujours de manière bienveillante avec des arguments, parce que c'est qu'avec l'intelligence que l'on peut gagner le combat contre la stupidité.</text:p>
      <text:p text:style-name="P95">Merci.</text:p>
      <text:h text:style-name="P217" text:outline-level="1"><text:bookmark-start text:name="__RefHeading___Toc1726_1606530790"/>Texte de <text:span text:style-name="T133">la</text:span> licence <text:span text:style-name="T133">GNU FDL</text:span> (en anglais)<text:bookmark-end text:name="__RefHeading___Toc1726_1606530790"/></text:h>
      <text:h text:style-name="P223" text:outline-level="2"><text:bookmark-start text:name="__RefHeading___Toc1728_1606530790"/>GNU Free Documentation License<text:bookmark-end text:name="__RefHeading___Toc1728_1606530790"/></text:h>
      <text:p text:style-name="P41">Version 1.3, 3 November 2008</text:p>
      <text:p text:style-name="Text_20_body"><text:span text:style-name="T129">Copyright (C) 2000, 2001, 2002, 2007, 2008 Free Software Foundation, Inc. </text:span><text:a xlink:type="simple" xlink:href="https://fsf.org/" text:style-name="Internet_20_link" text:visited-style-name="Visited_20_Internet_20_Link"><text:span text:style-name="Definition"><text:span text:style-name="T129">http</text:span></text:span></text:a><text:a xlink:type="simple" xlink:href="https://fsf.org/" text:style-name="Internet_20_link" text:visited-style-name="Visited_20_Internet_20_Link"><text:span text:style-name="Definition"><text:span text:style-name="T131">s</text:span></text:span></text:a><text:a xlink:type="simple" xlink:href="https://fsf.org/" text:style-name="Internet_20_link" text:visited-style-name="Visited_20_Internet_20_Link"><text:span text:style-name="Definition"><text:span text:style-name="T129">://fsf.org/</text:span></text:span></text:a></text:p>
      <text:p text:style-name="P41">Everyone is permitted to copy and distribute verbatim copies of this license document, but changing it is not allowed.</text:p>
      <text:h text:style-name="P230" text:outline-level="3"><text:bookmark-start text:name="__RefHeading___Toc1730_1606530790"/>0. Preamble<text:bookmark-end text:name="__RefHeading___Toc1730_1606530790"/></text:h>
      <text:p text:style-name="P41">The purpose of this License is to make a manual, textbook, or other functional and useful document "free" in the sense of freedom: to assure everyone the effective freedom to copy and redistribute it, with or without modifying it, either commercially or noncommercially. Secondarily, this License preserves for the author and publisher a way to get credit for their work, while not being considered responsible for modifications made by others.</text:p>
      <text:p text:style-name="P41">This License is a kind of "copyleft", which means that derivative works of the document must themselves be free in the same sense. It complements the GNU General Public License, which is a copyleft license designed for free software.</text:p>
      <text:p text:style-name="P41">We have designed this License in order to use it for manuals for free software, because free software needs free documentation: a free program should come with manuals providing the same freedoms that the software does. But this License is not limited to software manuals; it can be used for any textual work, regardless of subject matter or whether it is published as a printed book. We recommend this License principally for works whose purpose is instruction or reference.</text:p>
      <text:h text:style-name="P230" text:outline-level="3"><text:bookmark-start text:name="__RefHeading___Toc1732_1606530790"/>1. Applicability and definitions<text:bookmark-end text:name="__RefHeading___Toc1732_1606530790"/></text:h>
      <text:p text:style-name="P41">This License applies to any manual or other work, in any medium, that contains a notice placed by the copyright holder saying it can be distributed under the terms of this License. Such a notice grants a world-wide, royalty-free license, unlimited in duration, to use that work under the conditions stated herein. The "Document", below, refers to any such manual or work. Any member of the public is a licensee, and is addressed as "you". You accept the license if you copy, modify or distribute the work in a way requiring permission under copyright law.</text:p>
      <text:p text:style-name="P41">A "Modified Version" of the Document means any work containing the Document or a portion of it, either copied verbatim, or with modifications and/or translated into another language.</text:p>
      <text:p text:style-name="P41">A "Secondary Section" is a named appendix or a front-matter section of the Document that deals exclusively with the relationship of the publishers or authors of the Document to the Document's overall subject (or to related matters) and contains nothing that could fall directly within that overall subject. (Thus, if the Document is in part a textbook of mathematics, a Secondary Section may not explain any mathematics.) The relationship could be a matter of historical connection with the subject or with related matters, or of legal, commercial, philosophical, ethical or political position regarding them.</text:p>
      <text:p text:style-name="P41">The "Invariant Sections" are certain Secondary Sections whose titles are designated, as being those of Invariant Sections, in the notice that says that the Document is released under this License. If a section does not fit the above definition of Secondary then it is not allowed to be designated as Invariant. The Document may contain zero Invariant Sections. If the Document does not identify any Invariant Sections then there are none.</text:p>
      <text:p text:style-name="P41">The "Cover Texts" are certain short passages of text that are listed, as Front-Cover Texts or Back-Cover Texts, in the notice that says that the Document is released under this License. A Front-Cover Text may be at most 5 words, and a Back-Cover Text may be at most 25 words.</text:p>
      <text:p text:style-name="P41">A "Transparent" copy of the Document means a machine-readable copy, represented in a format whose specification is available to the general public, that is suitable for revising the document straightforwardly with generic text editors or (for images composed of pixels) generic paint programs or (for drawings) some widely available drawing editor, and that is suitable for input to text formatters or for automatic translation to a variety of formats suitable for input to text formatters. A copy made in an otherwise Transparent file format whose markup, or absence of markup, has been arranged to thwart or discourage subsequent modification by readers is not Transparent. An image format is not Transparent if used for any substantial amount of text. A copy that is not "Transparent" is called "Opaque".</text:p>
      <text:p text:style-name="P41">Examples of suitable formats for Transparent copies include plain ASCII without markup, Texinfo input format, LaTeX input format, SGML or XML using a publicly available DTD, and standard-conforming simple HTML, PostScript or PDF designed for human modification. Examples of transparent image formats include PNG, XCF and JPG. Opaque formats include proprietary formats that can be read and edited only by proprietary word processors, SGML or XML for <text:soft-page-break/>which the DTD and/or processing tools are not generally available, and the machine-generated HTML, PostScript or PDF produced by some word processors for output purposes only.</text:p>
      <text:p text:style-name="P41">The "Title Page" means, for a printed book, the title page itself, plus such following pages as are needed to hold, legibly, the material this License requires to appear in the title page. For works in formats which do not have any title page as such, "Title Page" means the text near the most prominent appearance of the work's title, preceding the beginning of the body of the text.</text:p>
      <text:p text:style-name="P41">The "publisher" means any person or entity that distributes copies of the Document to the public.</text:p>
      <text:p text:style-name="P41">A section "Entitled XYZ" means a named subunit of the Document whose title either is precisely XYZ or contains XYZ in parentheses following text that translates XYZ in another language. (Here XYZ stands for a specific section name mentioned below, such as "Acknowledgements", "Dedications", "Endorsements", or "History".) To "Preserve the Title" of such a section when you modify the Document means that it remains a section "Entitled XYZ" according to this definition.</text:p>
      <text:p text:style-name="P41">The Document may include Warranty Disclaimers next to the notice which states that this License applies to the Document. These Warranty Disclaimers are considered to be included by reference in this License, but only as regards disclaiming warranties: any other implication that these Warranty Disclaimers may have is void and has no effect on the meaning of this License.</text:p>
      <text:h text:style-name="P230" text:outline-level="3"><text:bookmark-start text:name="__RefHeading___Toc1734_1606530790"/>2. Verbatim copying<text:bookmark-end text:name="__RefHeading___Toc1734_1606530790"/></text:h>
      <text:p text:style-name="P41">You may copy and distribute the Document in any medium, either commercially or noncommercially, provided that this License, the copyright notices, and the license notice saying this License applies to the Document are reproduced in all copies, and that you add no other conditions whatsoever to those of this License. You may not use technical measures to obstruct or control the reading or further copying of the copies you make or distribute. However, you may accept compensation in exchange for copies. If you distribute a large enough number of copies you must also follow the conditions in section 3.</text:p>
      <text:p text:style-name="P41">You may also lend copies, under the same conditions stated above, and you may publicly display copies.</text:p>
      <text:h text:style-name="P230" text:outline-level="3"><text:bookmark-start text:name="__RefHeading___Toc1736_1606530790"/>3. Copying in quantity<text:bookmark-end text:name="__RefHeading___Toc1736_1606530790"/></text:h>
      <text:p text:style-name="P41">If you publish printed copies (or copies in media that commonly have printed covers) of the Document, numbering more than 100, and the Document's license notice requires Cover Texts, you must enclose the copies in covers that carry, clearly and legibly, all these Cover Texts: Front-Cover Texts on the front cover, and Back-Cover Texts on the back cover. Both covers must also clearly and legibly identify you as the publisher of these copies. The front cover must present the full title with all words of the title equally prominent and visible. You may add other material on the covers in addition. Copying with changes limited to the covers, as long as they preserve the title of the Document and satisfy these conditions, can be treated as verbatim copying in other respects.</text:p>
      <text:p text:style-name="P41">If the required texts for either cover are too voluminous to fit legibly, you should put the first ones listed (as many as fit reasonably) on the actual cover, and continue the rest onto adjacent pages.</text:p>
      <text:p text:style-name="P41">If you publish or distribute Opaque copies of the Document numbering more than 100, you must either include a machine-readable Transparent copy along with each Opaque copy, or state in or with each Opaque copy a computer-network location from which the general network-using public has access to download using public-standard network protocols a complete Transparent copy of the Document, free of added material. If you use the latter option, you must take reasonably prudent steps, when you begin distribution of Opaque copies in quantity, to ensure that this Transparent copy will remain thus accessible at the stated location until at least one year after the last time you distribute an Opaque copy (directly or through your agents or retailers) of that edition to the public.</text:p>
      <text:p text:style-name="P41">It is requested, but not required, that you contact the authors of the Document well before redistributing any large number of copies, to give them a chance to provide you with an updated version of the Document.</text:p>
      <text:h text:style-name="P230" text:outline-level="3"><text:bookmark-start text:name="__RefHeading___Toc1738_1606530790"/>4. Modifications<text:bookmark-end text:name="__RefHeading___Toc1738_1606530790"/></text:h>
      <text:p text:style-name="P41">You may copy and distribute a Modified Version of the Document under the conditions of sections 2 and 3 above, provided that you release the Modified Version under precisely this License, with the Modified Version filling the role of the Document, thus licensing distribution and modification of the Modified Version to whoever possesses a copy of it. In addition, you must do these things in the Modified Version:</text:p>
      <text:list xml:id="list6245076333778963046" text:style-name="L4">
        <text:list-item>
          <text:p text:style-name="P184">A. Use in the Title Page (and on the covers, if any) a title distinct from that of the Document, and from those of previous versions (which should, if there were any, be listed in the History section of the Document). You may use the same title as a previous version if the original publisher of that version gives permission.</text:p>
        </text:list-item>
        <text:list-item>
          <text:p text:style-name="P184"><text:soft-page-break/>B. List on the Title Page, as authors, one or more persons or entities responsible for authorship of the modifications in the Modified Version, together with at least five of the principal authors of the Document (all of its principal authors, if it has fewer than five), unless they release you from this requirement.</text:p>
        </text:list-item>
        <text:list-item>
          <text:p text:style-name="P184">C. State on the Title page the name of the publisher of the Modified Version, as the publisher.</text:p>
        </text:list-item>
        <text:list-item>
          <text:p text:style-name="P184">D. Preserve all the copyright notices of the Document.</text:p>
        </text:list-item>
        <text:list-item>
          <text:p text:style-name="P184">E. Add an appropriate copyright notice for your modifications adjacent to the other copyright notices.</text:p>
        </text:list-item>
        <text:list-item>
          <text:p text:style-name="P184">F. Include, immediately after the copyright notices, a license notice giving the public permission to use the Modified Version under the terms of this License, in the form shown in the Addendum below.</text:p>
        </text:list-item>
        <text:list-item>
          <text:p text:style-name="P184">G. Preserve in that license notice the full lists of Invariant Sections and required Cover Texts given in the Document's license notice.</text:p>
        </text:list-item>
        <text:list-item>
          <text:p text:style-name="P184">H. Include an unaltered copy of this License.</text:p>
        </text:list-item>
        <text:list-item>
          <text:p text:style-name="P184">I. Preserve the section Entitled "History", Preserve its Title, and add to it an item stating at least the title, year, new authors, and publisher of the Modified Version as given on the Title Page. If there is no section Entitled "History" in the Document, create one stating the title, year, authors, and publisher of the Document as given on its Title Page, then add an item describing the Modified Version as stated in the previous sentence.</text:p>
        </text:list-item>
        <text:list-item>
          <text:p text:style-name="P184">J. Preserve the network location, if any, given in the Document for public access to a Transparent copy of the Document, and likewise the network locations given in the Document for previous versions it was based on. These may be placed in the "History" section. You may omit a network location for a work that was published at least four years before the Document itself, or if the original publisher of the version it refers to gives permission.</text:p>
        </text:list-item>
        <text:list-item>
          <text:p text:style-name="P184">K. For any section Entitled "Acknowledgements" or "Dedications", Preserve the Title of the section, and preserve in the section all the substance and tone of each of the contributor acknowledgements and/or dedications given therein.</text:p>
        </text:list-item>
        <text:list-item>
          <text:p text:style-name="P184">L. Preserve all the Invariant Sections of the Document, unaltered in their text and in their titles. Section numbers or the equivalent are not considered part of the section titles.</text:p>
        </text:list-item>
        <text:list-item>
          <text:p text:style-name="P184">M. Delete any section Entitled "Endorsements". Such a section may not be included in the Modified Version.</text:p>
        </text:list-item>
        <text:list-item>
          <text:p text:style-name="P184">N. Do not retitle any existing section to be Entitled "Endorsements" or to conflict in title with any Invariant Section.</text:p>
        </text:list-item>
        <text:list-item>
          <text:p text:style-name="P184">O. Preserve any Warranty Disclaimers.</text:p>
        </text:list-item>
      </text:list>
      <text:p text:style-name="P41">If the Modified Version includes new front-matter sections or appendices that qualify as Secondary Sections and contain no material copied from the Document, you may at your option designate some or all of these sections as invariant. To do this, add their titles to the list of Invariant Sections in the Modified Version's license notice. These titles must be distinct from any other section titles.</text:p>
      <text:p text:style-name="P41">You may add a section Entitled "Endorsements", provided it contains nothing but endorsements of your Modified Version by various parties—for example, statements of peer review or that the text has been approved by an organization as the authoritative definition of a standard.</text:p>
      <text:p text:style-name="P41">You may add a passage of up to five words as a Front-Cover Text, and a passage of up to 25 words as a Back-Cover Text, to the end of the list of Cover Texts in the Modified Version. Only one passage of Front-Cover Text and one of Back-Cover Text may be added by (or through arrangements made by) any one entity. If the Document already includes a cover text for the same cover, previously added by you or by arrangement made by the same entity you are acting on behalf of, you may not add another; but you may replace the old one, on explicit permission from the previous publisher that added the old one.</text:p>
      <text:p text:style-name="P41">The author(s) and publisher(s) of the Document do not by this License give permission to use their names for publicity for or to assert or imply endorsement of any Modified Version.</text:p>
      <text:h text:style-name="P230" text:outline-level="3"><text:bookmark-start text:name="__RefHeading___Toc1740_1606530790"/>5. Combining documents<text:bookmark-end text:name="__RefHeading___Toc1740_1606530790"/></text:h>
      <text:p text:style-name="P41">You may combine the Document with other documents released under this License, under the terms defined in section 4 above for modified versions, provided that you include in the combination all of the Invariant Sections of all of the original documents, unmodified, and list them all as Invariant Sections of your combined work in its license notice, and that you preserve all their Warranty Disclaimers.</text:p>
      <text:p text:style-name="P41"><text:soft-page-break/>The combined work need only contain one copy of this License, and multiple identical Invariant Sections may be replaced with a single copy. If there are multiple Invariant Sections with the same name but different contents, make the title of each such section unique by adding at the end of it, in parentheses, the name of the original author or publisher of that section if known, or else a unique number. Make the same adjustment to the section titles in the list of Invariant Sections in the license notice of the combined work.</text:p>
      <text:p text:style-name="P41">In the combination, you must combine any sections Entitled "History" in the various original documents, forming one section Entitled "History"; likewise combine any sections Entitled "Acknowledgements", and any sections Entitled "Dedications". You must delete all sections Entitled "Endorsements".</text:p>
      <text:h text:style-name="P230" text:outline-level="3"><text:bookmark-start text:name="__RefHeading___Toc1742_1606530790"/>6. Collections of documents<text:bookmark-end text:name="__RefHeading___Toc1742_1606530790"/></text:h>
      <text:p text:style-name="P41">You may make a collection consisting of the Document and other documents released under this License, and replace the individual copies of this License in the various documents with a single copy that is included in the collection, provided that you follow the rules of this License for verbatim copying of each of the documents in all other respects.</text:p>
      <text:p text:style-name="P41">You may extract a single document from such a collection, and distribute it individually under this License, provided you insert a copy of this License into the extracted document, and follow this License in all other respects regarding verbatim copying of that document.</text:p>
      <text:h text:style-name="P230" text:outline-level="3"><text:bookmark-start text:name="__RefHeading___Toc1744_1606530790"/>7. Aggregation with independent works<text:bookmark-end text:name="__RefHeading___Toc1744_1606530790"/></text:h>
      <text:p text:style-name="P41">A compilation of the Document or its derivatives with other separate and independent documents or works, in or on a volume of a storage or distribution medium, is called an "aggregate" if the copyright resulting from the compilation is not used to limit the legal rights of the compilation's users beyond what the individual works permit. When the Document is included in an aggregate, this License does not apply to the other works in the aggregate which are not themselves derivative works of the Document.</text:p>
      <text:p text:style-name="P41">If the Cover Text requirement of section 3 is applicable to these copies of the Document, then if the Document is less than one half of the entire aggregate, the Document's Cover Texts may be placed on covers that bracket the Document within the aggregate, or the electronic equivalent of covers if the Document is in electronic form. Otherwise they must appear on printed covers that bracket the whole aggregate.</text:p>
      <text:h text:style-name="P230" text:outline-level="3"><text:bookmark-start text:name="__RefHeading___Toc1746_1606530790"/>8. Translation<text:bookmark-end text:name="__RefHeading___Toc1746_1606530790"/></text:h>
      <text:p text:style-name="P41">Translation is considered a kind of modification, so you may distribute translations of the Document under the terms of section 4. Replacing Invariant Sections with translations requires special permission from their copyright holders, but you may include translations of some or all Invariant Sections in addition to the original versions of these Invariant Sections. You may include a translation of this License, and all the license notices in the Document, and any Warranty Disclaimers, provided that you also include the original English version of this License and the original versions of those notices and disclaimers. In case of a disagreement between the translation and the original version of this License or a notice or disclaimer, the original version will prevail.</text:p>
      <text:p text:style-name="P41">If a section in the Document is Entitled "Acknowledgements", "Dedications", or "History", the requirement (section 4) to Preserve its Title (section 1) will typically require changing the actual title.</text:p>
      <text:h text:style-name="P230" text:outline-level="3"><text:bookmark-start text:name="__RefHeading___Toc1748_1606530790"/>9. Termination<text:bookmark-end text:name="__RefHeading___Toc1748_1606530790"/></text:h>
      <text:p text:style-name="P41">You may not copy, modify, sublicense, or distribute the Document except as expressly provided under this License. Any attempt otherwise to copy, modify, sublicense, or distribute it is void, and will automatically terminate your rights under this License.</text:p>
      <text:p text:style-name="P41">However, if you cease all violation of this License, then your license from a particular copyright holder is reinstated (a) provisionally, unless and until the copyright holder explicitly and finally terminates your license, and (b) permanently, if the copyright holder fails to notify you of the violation by some reasonable means prior to 60 days after the cessation.</text:p>
      <text:p text:style-name="P41">Moreover, your license from a particular copyright holder is reinstated permanently if the copyright holder notifies you of the violation by some reasonable means, this is the first time you have received notice of violation of this License (for any work) from that copyright holder, and you cure the violation prior to 30 days after your receipt of the notice.</text:p>
      <text:p text:style-name="P41">Termination of your rights under this section does not terminate the licenses of parties who have received copies or rights from you under this License. If your rights have been terminated and not permanently reinstated, receipt of a copy of some or all of the same material does not give you any rights to use it.</text:p>
      <text:h text:style-name="P230" text:outline-level="3"><text:bookmark-start text:name="__RefHeading___Toc1750_1606530790"/><text:soft-page-break/>10. Future revisions of this license<text:bookmark-end text:name="__RefHeading___Toc1750_1606530790"/></text:h>
      <text:p text:style-name="Text_20_body"><text:span text:style-name="T129">The Free Software Foundation may publish new, revised versions of the GNU Free Documentation License from time to time. Such new versions will be similar in spirit to the present version, but may differ in detail to address new problems or concerns. See </text:span><text:a xlink:type="simple" xlink:href="https://www.gnu.org/licenses/" text:style-name="Internet_20_link" text:visited-style-name="Visited_20_Internet_20_Link"><text:span text:style-name="T132">https://www.gnu.org/licenses/</text:span></text:a><text:span text:style-name="T132">.</text:span></text:p>
      <text:p text:style-name="P41">Each version of the License is given a distinguishing version number. If the Document specifies that a particular numbered version of this License "or any later version" applies to it, you have the option of following the terms and conditions either of that specified version or of any later version that has been published (not as a draft) by the Free Software Foundation. If the Document does not specify a version number of this License, you may choose any version ever published (not as a draft) by the Free Software Foundation. If the Document specifies that a proxy can decide which future versions of this License can be used, that proxy's public statement of acceptance of a version permanently authorizes you to choose that version for the Document.</text:p>
      <text:h text:style-name="P230" text:outline-level="3"><text:bookmark-start text:name="__RefHeading___Toc1752_1606530790"/>11. Relicensing<text:bookmark-end text:name="__RefHeading___Toc1752_1606530790"/></text:h>
      <text:p text:style-name="P41">"Massive Multiauthor Collaboration Site" (or "MMC Site") means any World Wide Web server that publishes copyrightable works and also provides prominent facilities for anybody to edit those works. A public wiki that anybody can edit is an example of such a server. A "Massive Multiauthor Collaboration" (or "MMC") contained in the site means any set of copyrightable works thus published on the MMC site.</text:p>
      <text:p text:style-name="P41">"CC-BY-SA" means the Creative Commons Attribution-Share Alike 3.0 license published by Creative Commons Corporation, a not-for-profit corporation with a principal place of business in San Francisco, California, as well as future copyleft versions of that license published by that same organization.</text:p>
      <text:p text:style-name="P41">"Incorporate" means to publish or republish a Document, in whole or in part, as part of another Document.</text:p>
      <text:p text:style-name="P41">An MMC is "eligible for relicensing" if it is licensed under this License, and if all works that were first published under this License somewhere other than this MMC, and subsequently incorporated in whole or in part into the MMC, (1) had no cover texts or invariant sections, and (2) were thus incorporated prior to November 1, 2008.</text:p>
      <text:p text:style-name="P41">The operator of an MMC Site may republish an MMC contained in the site under CC-BY-SA on the same site at any time before August 1, 2009, provided the MMC is eligible for relicensing.</text:p>
      <text:h text:style-name="P223" text:outline-level="2"><text:bookmark-start text:name="__RefHeading___Toc1754_1606530790"/>ADDENDUM: How to use this License for your documents<text:bookmark-end text:name="__RefHeading___Toc1754_1606530790"/></text:h>
      <text:p text:style-name="P41">To use this License in a document you have written, include a copy of the License in the document and put the following copyright and license notices just after the title page:</text:p>
      <text:p text:style-name="P116"><text:tab/>Copyright (C) <text:s/>YEAR <text:s/>YOUR NAME.</text:p>
      <text:p text:style-name="P116"><text:tab/>Permission is granted to copy, distribute and/or modify this document</text:p>
      <text:p text:style-name="P116"><text:tab/>under the terms of the GNU Free Documentation License, Version 1.3</text:p>
      <text:p text:style-name="P116"><text:tab/>or any later version published by the Free Software Foundation;</text:p>
      <text:p text:style-name="P116"><text:tab/>with no Invariant Sections, no Front-Cover Texts, and no Back-Cover Texts.</text:p>
      <text:p text:style-name="P116"><text:tab/>A copy of the license is included in the section entitled "GNU</text:p>
      <text:p text:style-name="P121"><text:tab/>Free Documentation License".</text:p>
      <text:p text:style-name="P41">If you have Invariant Sections, Front-Cover Texts and Back-Cover Texts, replace the "with … Texts." line with this:</text:p>
      <text:p text:style-name="P115"><text:tab/>with the Invariant Sections being LIST THEIR TITLES, with the</text:p>
      <text:p text:style-name="P122"><text:tab/>Front-Cover Texts being LIST, and with the Back-Cover Texts being LIST.</text:p>
      <text:p text:style-name="P41">If you have Invariant Sections without Cover Texts, or some other combination of the three, merge those two alternatives to suit the situation.</text:p>
      <text:p text:style-name="P41">If your document contains nontrivial examples of program code, we recommend releasing these examples in parallel under your choice of free software license, such as the GNU General Public License, to permit their use in free software.</text:p>
      <text:h text:style-name="P218" text:outline-level="1"><text:bookmark-start text:name="__RefHeading___Toc1812_1606530790"/>Traduction du texte de la licence GNU FDL<text:bookmark-end text:name="__RefHeading___Toc1812_1606530790"/></text:h>
      <text:p text:style-name="P10">Ceci est une traduction non officielle de la GNU FDL (licence GNU de documentation libre) en français. Elle n'a pas été publiée par la Free Software Foundation, et n'établit pas juridiquement les termes de distribution des documents qui utilisent la GNU FDL – seul le texte anglais original de la GNU FDL le fait. Cependant, nous espérons que cette traduction aidera les francophones à mieux comprendre la GNU FDL.</text:p>
      <text:p text:style-name="Text_20_body"><text:span text:style-name="T23">Copyright © 2000, 2001, 2002, 2007, 2008  Free Software Foundation, Inc.  &lt;</text:span><text:a xlink:type="simple" xlink:href="http://fsf.org/" text:style-name="Internet_20_link" text:visited-style-name="Visited_20_Internet_20_Link"><text:span text:style-name="T23">http://fsf.org/</text:span></text:a><text:span text:style-name="T23">&gt;</text:span></text:p>
      <text:p text:style-name="P10">Cette <text:span text:style-name="T134">traducation de l'April</text:span> peut être utilisée suivant les conditions de la licence Creative Commons attribution de paternité, pas de modification, 3.0 France (CC BY-ND 3.0 FR).</text:p>
      <text:p text:style-name="P10">Le texte <text:span text:style-name="T134">publié </text:span>après la présente phrase n'a pas vocation à produire un quelconque effet juridique.</text:p>
      <text:p text:style-name="P10">Début de la traduction :</text:p>
      <text:h text:style-name="P225" text:outline-level="2"><text:bookmark-start text:name="__RefHeading___Toc1814_1606530790"/>Licence GNU de documentation libre<text:bookmark-end text:name="__RefHeading___Toc1814_1606530790"/></text:h>
      <text:p text:style-name="P10">Version 1.3, 3 novembre 2008</text:p>
      <text:p text:style-name="Text_20_body"><text:span text:style-name="T23">Droits d'auteur © 2000, 2001, 2002, 2007, 2008  Fondation pour le logiciel libre  &lt;</text:span><text:a xlink:type="simple" xlink:href="http://fsf.org/" text:style-name="Internet_20_link" text:visited-style-name="Visited_20_Internet_20_Link"><text:span text:style-name="T23">http://fsf.org/</text:span></text:a><text:span text:style-name="T23">&gt;</text:span></text:p>
      <text:p text:style-name="P10">Tout le monde est autorisé à copier et redistribuer à l'identique le texte de cette licence, mais le modifier n'est pas autorisé.</text:p>
      <text:h text:style-name="P231" text:outline-level="3"><text:bookmark-start text:name="__RefHeading___Toc1816_1606530790"/><text:bookmark text:name="section0"/>0. Préambule<text:bookmark-end text:name="__RefHeading___Toc1816_1606530790"/></text:h>
      <text:p text:style-name="P10">Le but de cette Licence est de rendre un manuel, un livre, ou un autre document fonctionnel et utile "libre" : d'assurer à tout le monde la liberté effective de le copier et de le redistribuer, en le modifiant ou non, commercialement ou bénévolement. Accessoirement, cette Licence donne la possibilité à l'auteur et à l'éditeur d'être crédités de leur travail, sans être considérés comme responsables des modifications faites par d'autres.</text:p>
      <text:p text:style-name="P10">Cette Licence est une sorte de "gauche d'auteur" ("copyleft"), ce qui signifie que les œuvres dérivées du document doivent elles aussi être libres. Elle est le complément de la licence publique générale GNU, qui est une licence de type gauche d'auteur conçue pour les logiciels libres.</text:p>
      <text:p text:style-name="P10">Nous avons conçu cette Licence pour l'utiliser dans les manuels de logiciel libre, parce que les logiciels libres nécessitent de la documentation libre : un programme libre doit être fourni avec des manuels assurant des libertés identiques à celles qu'assure le logiciel. Mais cette Licence n'est pas limitée aux manuels de logiciels ; elle peut être utilisée pour n'importe quelle œuvre textuelle, quel que soit le sujet traité, que cette œuvre soit publiée en tant que livre imprimé, ou non. Nous recommandons cette Licence principalement pour les œuvres à but éducatif ou pour les manuels de référence.</text:p>
      <text:h text:style-name="P231" text:outline-level="3"><text:bookmark-start text:name="__RefHeading___Toc1818_1606530790"/><text:bookmark text:name="section1"/>1. Applicabilité et définitions<text:bookmark-end text:name="__RefHeading___Toc1818_1606530790"/></text:h>
      <text:p text:style-name="P10">Cette Licence s'applique à tout manuel ou autre œuvre, sur n'importe quel support, qui contient une mention, placée par le détenteur des droits d'auteur, disant que le manuel ou l'œuvre peut être distribuée selon les termes de cette Licence. Une telle mention accorde une autorisation valable dans le monde entier, gratuite, sans limite de durée, d'utiliser l'œuvre selon les conditions établies ici. Le terme "Document", utilisé ci-après désigne tout manuel ou œuvre contenant une telle mention. Tout membre du public est un licencié, et est désigné par "vous". Vous acceptez la licence si vous copiez, modifiez ou distribuez l'œuvre d'une façon qui requiert une permission selon la loi sur le droit d'auteur.</text:p>
      <text:p text:style-name="P10">Une "Version Modifiée" du Document désigne toute œuvre contenant le Document ou une portion du Document, copié à l'identique, ou copié avec des modifications ou traduit dans une autre langue.</text:p>
      <text:p text:style-name="P10">Une "Section Secondaire" est une annexe portant un nom spécifique ou une section préliminaire du Document qui traite exclusivement de la relation des éditeurs ou des auteurs du Document au thème général du Document (ou à des thèmes liés) et ne contient rien qui pourrait relever directement de ce thème général. (Ainsi, si le Document est en partie un manuel de mathématiques, une Section Secondaire ne peut donner aucune explication en mathématiques.) La relation peut être une connexion historique avec le sujet ou avec des sujets liés, ou elle peut être un point de vue juridique, commercial, philosophique, éthique ou politique sur ces sujets.</text:p>
      <text:p text:style-name="P10">Les "Sections Invariantes" sont certaines Sections Secondaires, dont les titres sont désignés comme étant des Sections Invariantes dans la mention disant que le Document est publié selon les termes de cette Licence. Si une section ne correspond pas à la définition de Section Secondaire établie ci-dessus, alors il n'est pas permis de la désigner comme <text:soft-page-break/>Invariante. Le Document peut contenir zéro Section Invariante. Si le Document n'identifie aucune Section Invariante, alors il n'y en a aucune.</text:p>
      <text:p text:style-name="P10">Les "Textes De Couverture" sont certains courts passages de texte qui sont mentionnés comme Textes De Première De Couverture ou Textes De Quatrième De Couverture dans la mention disant que le Document est publié selon les termes de cette Licence. Un Texte De Première De Couverture peut contenir 5 mots au maximum, et un Texte De Quatrième De Couverture peut contenir 25 mots au maximum.</text:p>
      <text:p text:style-name="P10">Une copie "Transparente" du Document désigne une copie lisible par une machine, représentée dans un format dont les spécifications sont disponibles pour le grand public, qui permet de corriger facilement le document avec des éditeurs de texte génériques ou (pour les images composées de pixels) avec des éditeurs d'image génériques ou (pour les dessins) avec des éditeurs de dessin largement disponibles, et qui est approprié pour servir de données d'entrée aux formateurs de texte ou pour être traduit automatiquement dans une variété de formats appropriés pour servir de données d'entrée aux formateurs de texte. Une copie faite dans un format de fichier par ailleurs Transparent, mais dont le marquage, ou l'absence de marquage, a été conçu de façon à empêcher ou décourager les lecteurs de faire des modifications ultérieurement n'est pas Transparente. Un format d'image n'est pas Transparent s'il est utilisé pour afficher toute quantité substantielle de texte. Une copie qui n'est pas "Transparente" est appelée "Opaque".</text:p>
      <text:p text:style-name="P10">Voici des exemples de formats appropriés pour faire des copies Transparentes : du texte brut ASCII sans marquage ; le format d'entrée de Texinfo ; le format d'entrée de LaTeX ; le format SGML ou XML en utilisant une DTD disponible publiquement ; du HTML simple et conforme aux standards ; du PostScript ou du PDF conçu pour être modifié par des humains. Voici des exemple de formats d'image transparents : PNG, XCF et JPG. Voici des exemples de formats opaques : les formats privateurs qui ne peuvent être lus et modifiés que par des logiciels de traitement de texte privateurs ; du SGML ou du XML dont la DTD ou les outils de traitement ne sont pas largement disponibles ; le HTML généré par une machine ; du PostScript ou du PDF produit par un logiciel de traitement de texte dans un but d'affichage seulement.</text:p>
      <text:p text:style-name="P10">La "Page De Titre" désigne, pour un livre imprimé, la page de titre elle-même, plus les pages suivantes nécessaires pour contenir, lisiblement, les mentions que cette Licence oblige à inscrire dans la page de titre. Pour les œuvres dont le format ne possède pas de page de titre en tant que telle, "Page De Titre" désigne le texte placé à côté de l'inscription la plus en vue du titre de l'œuvre, qui précède le début du corps du texte.</text:p>
      <text:p text:style-name="P10">L' "éditeur" désigne toute personne ou entité qui distribue des copies du Document au public.</text:p>
      <text:p text:style-name="P10">Une section "Intitulée XYZ" désigne soit une sous-unité du Document dont le titre est exactement XYZ, soit une sous-unité du Document dont le titre contient XYZ entre parenthèses après le texte traduisant XYZ dans une autre langue. (Ici XYZ représente un nom de section spécifique mentionné ci-après, tel que "Acknowledgements" [Remerciements], "Dedications" [Dédicaces], "Endorsements" [Approbations], ou "History" [Historique]). "Conserver le Titre" d'une telle section, quand vous modifiez le Document, signifie que cette section reste une section "Intitulée XYZ" selon la présente définition.</text:p>
      <text:p text:style-name="P10">Le Document peut inclure des Mentions De Limitation De Garantie à côté de la mention indiquant que cette Licence s'applique au Document. Ces Mentions De Limitation De Garantie sont considérées comme incluses par référence dans cette Licence, mais elles ne peuvent que limiter des garanties : toute autre implication que ces Mentions De Limitation De Garantie pourraient avoir est nulle et n'a aucun effet sur la signification de cette Licence.</text:p>
      <text:h text:style-name="P231" text:outline-level="3"><text:bookmark-start text:name="__RefHeading___Toc1820_1606530790"/><text:bookmark text:name="section2"/>2. Copie à l'identique<text:bookmark-end text:name="__RefHeading___Toc1820_1606530790"/></text:h>
      <text:p text:style-name="P10">Vous pouvez copier et distribuer le Document sur tout support, commercialement ou bénévolement, à condition que cette Licence, les mentions de droit d'auteur, et la mention disant que cette Licence s'applique au Document soient reproduites dans toutes les copies, et que vous n'ajoutiez absolument aucune autre condition aux conditions de cette Licence. Vous ne pouvez pas utiliser de mesures techniques pour entraver ou contrôler la lecture ou la copie des copies que vous faites ou distribuez. Toutefois, vous pouvez accepter une rémunération en échange de copies. Si vous distribuez un nombre de copies suffisamment important, vous devez aussi vous conformer aux conditions de la section 3.</text:p>
      <text:p text:style-name="P10">Vous pouvez aussi prêter des copies, selon les mêmes conditions que ci-dessus, et vous pouvez afficher publiquement des copies.</text:p>
      <text:h text:style-name="P231" text:outline-level="3"><text:bookmark-start text:name="__RefHeading___Toc1822_1606530790"/><text:bookmark text:name="section3"/>3. Copie en grande quantité<text:bookmark-end text:name="__RefHeading___Toc1822_1606530790"/></text:h>
      <text:p text:style-name="P10">Si vous publiez plus de 100 copies imprimées (ou 100 copies dans un média qui a communément une couverture imprimée) du Document, et que la mention de licence du Document indique qu'il y a des Textes De Couverture, vous devez insérer chaque copie dans une couverture qui porte, clairement et lisiblement, tous ces Textes De Couverture : les Textes De Première De Couverture sur la première de couverture, et les Textes De Quatrième De Couverture sur la quatrième de couverture. Ces deux pages de couvertures doivent aussi vous identifier clairement et lisiblement comme <text:soft-page-break/>l'éditeur de ces copies. La première de couverture doit présenter le titre complet, et tous les mots du titre doivent avoir la même importance et la même visibilité. Vous pouvez ajouter d'autres choses en supplément sur la couverture. Faire des copies avec des changements uniquement sur la couverture, tant que les copies conservent le titre du Document et satisfont ces conditions, est considéré comme faire des copies à l'identique.</text:p>
      <text:p text:style-name="P10">Si les textes requis pour l'une ou l'autre des pages de couverture sont trop volumineux pour y figurer lisiblement, vous devez mettre les premiers de la liste (autant qu'il est possible d'en mettre de façon lisible) sur la page de couverture elle-même, et mettre le reste sur les pages adjacentes.</text:p>
      <text:p text:style-name="P10">Si vous publiez ou distribuez plus de 100 copies Opaques du Document, vous devez soit inclure une copie Transparente et lisible par une machine avec chaque copie Opaque, soit indiquer dans chaque copie Opaque (ou dans une notice accompagnant chaque copie opaque) un emplacement sur le réseau informatique à partir duquel le grand public utilisant le réseau peut accéder au téléchargement, en utilisant des protocoles réseau publics et standards, d'une copie complète et Transparente du Document, sans aucun ajout. Si vous utilisez cette dernière option, vous devez prendre des précautions raisonnablement prudentes, quand vous commencez la distribution de copies Opaques en grande quantité, pour garantir que cette copie Transparente restera accessible par les moyens et à l'emplacement indiqués pendant au moins un an après la dernière distribution de copie Opaque (directement ou par l'intermédiaire de vos agents ou de vos revendeurs au détail) de cette édition au public.</text:p>
      <text:p text:style-name="P10">Il est demandé, sans que cela soit une obligation, que vous contactiez les auteurs du Document bien avant de redistribuer tout nombre important de copies, pour leur donner une chance de vous fournir une version mise à jour du Document.</text:p>
      <text:h text:style-name="P231" text:outline-level="3"><text:bookmark-start text:name="__RefHeading___Toc1824_1606530790"/><text:bookmark text:name="section4"/>4. Modifications<text:bookmark-end text:name="__RefHeading___Toc1824_1606530790"/></text:h>
      <text:p text:style-name="P10">Vous pouvez copier et distribuer une Version Modifiée du Document selon les conditions des sections 2 et 3 ci-dessus, à condition que vous accordiez le droit à tous ceux à qui vous distribuez la Version Modifiée de copier et de distribuer la Version Modifiée selon les termes de cette Licence, avec la Version Modifiée jouant le rôle du Document, autorisant ainsi la distribution et la modification de la Version Modifiée à toute personne qui en possède une copie. De plus, vous devez faire les choses suivantes dans la Version Modifiée :</text:p>
      <text:list xml:id="list8570059032940757094" text:style-name="L5">
        <text:list-item>
          <text:p text:style-name="P185">A. Utiliser dans la Page De Titre (et sur la couverture, s'il y en a) un titre distinct de celui du Document et de ceux des précédentes versions (qui devraient, s'il y en a, être énumérées dans la section History de ce Document). Vous pouvez utiliser le même titre que celui d'une version précédente si l'éditeur original de cette version vous en donne la permission. </text:p>
        </text:list-item>
        <text:list-item>
          <text:p text:style-name="P185">B. Citer sur la Page De Titre, en tant qu'auteurs, une ou plusieurs personnes ou entités responsables des modifications faites dans la Version Modifiée, ainsi qu'au moins cinq des auteurs principaux du Document (tous les auteurs principaux, s'il y en a moins de cinq), sauf s'ils vous dispensent de cette obligation. </text:p>
        </text:list-item>
        <text:list-item>
          <text:p text:style-name="P185">C. Spécifier sur la Page de titre le nom de l'éditeur de la Version Modifiée, en précisant que c'est lui l'éditeur. </text:p>
        </text:list-item>
        <text:list-item>
          <text:p text:style-name="P185">D. Conserver toutes les mentions de droit d'auteur du Document. </text:p>
        </text:list-item>
        <text:list-item>
          <text:p text:style-name="P185">E. Ajouter une mention appropriée indiquant vos droits d'auteur pour les modifications que vous avez faites ; cette mention doit être adjacente aux autres mentions de droit d'auteur. </text:p>
        </text:list-item>
        <text:list-item>
          <text:p text:style-name="P185">F. Inclure, immédiatement après les mentions de droit d'auteur, une mention de licence donnant la permission au public d'utiliser la Version Modifiée selon les termes de cette Licence, en respectant la forme indiquée dans la section Addendum ci-dessous. </text:p>
        </text:list-item>
        <text:list-item>
          <text:p text:style-name="P185">G. Conserver dans cette mention de licence les listes complètes des Sections Invariantes et des Textes De Couverture inscrites dans la mention de licence du Document. </text:p>
        </text:list-item>
        <text:list-item>
          <text:p text:style-name="P185">H. Inclure une copie non modifiée de cette Licence. </text:p>
        </text:list-item>
        <text:list-item>
          <text:p text:style-name="P185">I. Conserver la section Intitulée "History", Conserver son Titre, et ajouter à cette section un paragraphe indiquant au minimum le titre, l'année, les nouveaux auteurs, et l'éditeur de la Version Modifiée comme cela est fait sur la Page De Titre. S'il n'y a pas de section Intitulée "History" dans le Document, en créer une qui indique le titre, l'année, les auteurs, et l'éditeur du Document comme cela est fait sur la Page De Titre, et ensuite ajouter un paragraphe décrivant la Version Modifiée comme indiqué dans la phrase précédente. </text:p>
        </text:list-item>
        <text:list-item>
          <text:p text:style-name="P185">J. Conserver l'indication d'emplacement sur le réseau, s'il y en a une, donnée dans le Document pour l'accès public à une copie Transparente du Document, et Conserver de la même manière les indications d'emplacement sur le réseau données dans le Document pour les versions précédentes sur lesquelles il est basé. Celles-ci peuvent être placées dans la section "History". Vous pouvez omettre une indication d'emplacement sur le <text:soft-page-break/>réseau pour une œuvre qui a été publiée au moins quatre ans avant le Document lui-même, ou si l'éditeur original de la version à laquelle elle réfère vous en donne la permission. </text:p>
        </text:list-item>
        <text:list-item>
          <text:p text:style-name="P185">K. Pour toute section Intitulée "Acknowledgements" ou "Dedications", Conserver le Titre de la section et, à l'intérieur de la section, toute la substance et le ton de chacun des remerciements aux contributeurs ou de chacune des dédicaces qui y figure. </text:p>
        </text:list-item>
        <text:list-item>
          <text:p text:style-name="P185">L. Conserver toutes les Sections Invariantes du Document, non modifiées dans leurs textes et dans leurs titres. Les numéros de sections ou leurs équivalents ne sont pas considérés comme faisant partie des titres de section. </text:p>
        </text:list-item>
        <text:list-item>
          <text:p text:style-name="P185">M. Supprimer toute section Intitulée "Endorsements". Une telle section ne peut pas être incluse dans la Version Modifiée. </text:p>
        </text:list-item>
        <text:list-item>
          <text:p text:style-name="P185">N. Ne pas modifier le titre d'une section existante en lui donnant le titre "Endorsements" ou en lui donnant un titre qui entre en conflit avec le titre d'une Section Invariante. </text:p>
        </text:list-item>
        <text:list-item>
          <text:p text:style-name="P185">O. Conserver toute Mention De Limitation De Garantie. </text:p>
        </text:list-item>
      </text:list>
      <text:p text:style-name="P10">Si la Version Modifiée inclut de nouvelles sections préliminaires ou de nouvelles annexes qui répondent à la définition de Sections Secondaires et ne contiennent rien qui soit copié du Document, vous pouvez si vous le souhaitez désigner certaines ou toutes ces sections comme invariantes. Pour faire cela, ajoutez leurs titres à la liste des Sections Invariantes dans la mention de licence de la Version Modifiée. Ces titres doivent être distincts de tout autre titre de section.</text:p>
      <text:p text:style-name="P10">Vous pouvez ajouter une section Intitulée "Endorsements", à condition qu'elle ne contienne que des marques de soutien pour votre Version Modifiée faites par d'autres parties—par exemple, des déclarations d'évaluation par les pairs ou des déclarations stipulant que votre texte a été approuvé par une organisation comme définition officielle d'un standard.</text:p>
      <text:p text:style-name="P10">Vous pouvez ajouter un passage de cinq mots au maximum comme Texte De Première De Couverture, et un passage de 25 mots au maximum comme Texte De Quatrième De Couverture, à la fin de la liste des Textes De Couverture dans la Version Modifiée. Un seul passage de Texte De Première De Couverture et un seul passage de Texte De Quatrième De Couverture peut être ajouté par (ou par l'intermédiaire d'arrangements faits par) une même entité. Si le Document inclut déjà un texte pour la même page de couverture, précédemment ajouté par vous ou par arrangement fait par la même entité que celle au nom de laquelle vous agissez, vous ne pouvez pas en ajouter d'autre ; mais vous pouvez remplacer l'ancien à condition que l'éditeur précédent ayant placé l'ancien texte vous en donne la permission explicite.</text:p>
      <text:p text:style-name="P10">Par cette Licence, l'auteur (ou les auteurs) et l'éditeur (ou les éditeurs) du Document ne donnent pas la permission d'utiliser leurs noms pour un usage publicitaire ou pour exprimer explicitement ou implicitement leur soutien à une Version Modifiée.</text:p>
      <text:h text:style-name="P231" text:outline-level="3"><text:bookmark-start text:name="__RefHeading___Toc1826_1606530790"/><text:bookmark text:name="section5"/>5. Combinaison de documents<text:bookmark-end text:name="__RefHeading___Toc1826_1606530790"/></text:h>
      <text:p text:style-name="P10">Vous pouvez combiner le Document avec d'autres documents publiés selon les termes de cette Licence, à condition de respecter les termes définis dans la section 4 ci-dessus pour les Versions Modifiées, et à condition que vous incluiez dans la combinaison toutes les Sections Invariantes de tous les documents originaux, non modifiées, et que vous les énumériez toutes comme Sections Invariantes de votre œuvre combinée dans sa mention de licence, et que de plus vous conserviez toutes les Mentions De Limitation De Garantie de tous les documents originaux.</text:p>
      <text:p text:style-name="P10">L'œuvre combinée n'a besoin de contenir qu'une seule copie de cette Licence, et de multiples Sections Invariantes identiques peuvent être remplacées par une seule d'entre elles. S'il y a plusieurs Sections Invariantes avec le même nom mais avec des contenus différents, rendez unique le titre de chaque section en question en ajoutant à la fin de celui-ci, entre parenthèses, le nom de l'auteur ou de l'éditeur original de cette section s'il est connu, ou, à défaut, un nombre unique. Faites le même ajustement aux titres de section dans la liste des Sections Invariantes figurant dans la mention de licence de l'œuvre combinée.</text:p>
      <text:p text:style-name="P10">Dans la combinaison, vous devez combiner toutes les sections Intitulées "History" de tous les documents originaux, en formant une unique section Intitulée "History" ; de la même manière, combinez toutes les sections Intitulées "Acknowledgements", puis toutes les sections Intitulées "Dedications". Vous devez supprimer toutes les sections Intitulées "Endorsements".</text:p>
      <text:h text:style-name="P231" text:outline-level="3"><text:bookmark-start text:name="__RefHeading___Toc1828_1606530790"/><text:bookmark text:name="section6"/>6. Collections de documents<text:bookmark-end text:name="__RefHeading___Toc1828_1606530790"/></text:h>
      <text:p text:style-name="P10">Vous pouvez faire une collection composée du Document et d'autres documents publiés selon les termes de cette Licence, et remplacer les copies individuelles de cette Licence dans les divers documents par une unique copie incluse dans la collection, à condition qu'à tous les autres égards et pour chacun des documents vous vous conformiez aux règles de cette Licence régissant la copie à l'identique.</text:p>
      <text:p text:style-name="P10"><text:soft-page-break/>Vous pouvez extraire un document d'une telle collection, et le distribuer individuellement selon les termes de cette Licence, à condition que vous insériez une copie de cette Licence dans le document extrait, et que vous vous conformiez à cette Licence à tous les autres égards, en ce qui concerne la copie du document extrait.</text:p>
      <text:h text:style-name="P231" text:outline-level="3"><text:bookmark-start text:name="__RefHeading___Toc1830_1606530790"/><text:bookmark text:name="section7"/>7. Agrégation avec des œuvres indépendantes<text:bookmark-end text:name="__RefHeading___Toc1830_1606530790"/></text:h>
      <text:p text:style-name="P10">Une compilation du Document ou de ses dérivés avec d'autres documents ou œuvres séparés et indépendants, dans une unité de stockage ou sur un support de distribution, est appelée "agrégat" si le droit d'auteur résultant de la compilation n'est pas utilisé pour limiter les droits légaux des utilisateurs de la compilation au-delà de ce que les œuvres individuelles permettent. Quand le Document est inclus dans un agrégat, cette Licence ne s'applique pas aux autres œuvres de l'agrégat qui ne sont pas elles-mêmes des œuvres dérivées du Document.</text:p>
      <text:p text:style-name="P10">Si l'obligation de Texte De Couverture de la section 3 est applicable à ces copies du Document, alors si le Document correspond à moins de la moitié de l'agrégat entier, les Textes De Couverture du Document peuvent être placés sur la couverture qui contient le Document à l'intérieur de l'agrégat, ou l'équivalent électronique de cette couverture si le Document est sous forme électronique. Dans le cas contraire, elles doivent apparaître sur la couverture imprimée qui contient l'agrégat entier.</text:p>
      <text:h text:style-name="P231" text:outline-level="3"><text:bookmark-start text:name="__RefHeading___Toc1832_1606530790"/><text:bookmark text:name="section8"/>8. Traduction<text:bookmark-end text:name="__RefHeading___Toc1832_1606530790"/></text:h>
      <text:p text:style-name="P10">La traduction est considérée comme un genre de modification, ainsi vous pouvez distribuer des traductions du Document selon les termes de la section 4. Remplacer des Sections Invariantes par des traductions requiert des permissions spéciales de la part des détenteurs du droit d'auteur, mais vous pouvez inclure des traductions de certaines ou de toutes les Sections Invariantes en plus des versions originales de ces Sections Invariantes. Vous pouvez inclure une traduction de cette Licence, et de toutes les mentions du Document, et de n'importe quelle Mention De Limitation De Garantie, à condition que vous incluiez aussi la version anglaise originale de cette Licence et les versions originales de ces mentions. En cas de divergence entre la traduction et la version originale de cette Licence ou d'une mention, la version originale prévaudra.</text:p>
      <text:p text:style-name="P10">Si une section du Document est Intitulée "Acknowledgements", "Dedications", ou "History", l'obligation (section 4) de Conserver son Titre (section 1) nécessitera typiquement un ajustement du titre traduit.</text:p>
      <text:h text:style-name="P231" text:outline-level="3"><text:bookmark-start text:name="__RefHeading___Toc1834_1606530790"/><text:bookmark text:name="section9"/>9. Expiration<text:bookmark-end text:name="__RefHeading___Toc1834_1606530790"/></text:h>
      <text:p text:style-name="P10">Vous ne pouvez pas copier, modifier, sous-licencier, ou distribuer le Document sauf aux conditions expressément prévues par la présente Licence. Toute tentative de le copier, le modifier, le sous-licencier ou le distribuer d'une autre manière est nulle, et entrainera automatiquement l'expiration des droits qui vous ont été conférés par cette Licence.</text:p>
      <text:p text:style-name="P10">Toutefois, si vous cessez toute violation de cette Licence, alors la licence qui vous a été octroyée par un détenteur particulier des droits d'auteur est rétablie (a) provisoirement, sauf si et jusqu'à ce que le détenteur des droits d'auteur annule votre licence de manière explicite et définitive, et (b) définitivement, si le détenteur des droits d'auteur ne parvient pas à vous notifier la violation par des moyens raisonnables dans un délai de 60 jours après la cessation de la violation.</text:p>
      <text:p text:style-name="P10">De plus, la licence qui vous a été octroyée par un détenteur particulier des droits d'auteur est rétablie définitivement si ce détenteur des droits d'auteur vous notifie de la violation par des moyens raisonnables, si c'est la première fois que vous avez reçu une notification de violation de cette Licence (pour toute œuvre) de la part de ce même détenteur des droits d'auteur, et si vous remédiez à la violation dans un délai de 30 jours après avoir reçu la notification.</text:p>
      <text:p text:style-name="P10">L'expiration de vos droits engendrée par cette section n'entraine pas l'expiration des licences des parties auxquelles vous avez envoyé des copies en les autorisant à utiliser les copies selon les termes de cette Licence. Si vos droits ont expirés et n'ont pas été rétablis définitivement, le fait de recevoir une copie de la même œuvre ou une copie d'une partie de la même œuvre ne vous donne aucun droit de l'utiliser.</text:p>
      <text:h text:style-name="P231" text:outline-level="3"><text:bookmark-start text:name="__RefHeading___Toc1836_1606530790"/><text:bookmark text:name="section10"/>10. Révisions futures de cette licence<text:bookmark-end text:name="__RefHeading___Toc1836_1606530790"/></text:h>
      <text:p text:style-name="Text_20_body"><text:span text:style-name="T23">Il se peut que de temps en temps la Fondation pour le logiciel libre publie une nouvelle version, révisée, de la licence GNU de documentation libre. Ces nouvelles versions seront dans le même esprit, mais elles pourront différer dans les détails, pour répondre à de nouveaux problèmes ou inquiétudes. Référez-vous à </text:span><text:a xlink:type="simple" xlink:href="http://www.gnu.org/copyleft/" text:style-name="Internet_20_link" text:visited-style-name="Visited_20_Internet_20_Link"><text:span text:style-name="T23">http://www.gnu.org/copyleft/</text:span></text:a><text:span text:style-name="T23">.</text:span></text:p>
      <text:p text:style-name="P10">Chaque version de la Licence possède un numéro de version distinct. Si le Document spécifie qu'il peut être utilisé selon les termes d'une version numérotée particulière de cette Licence "ou toute version ultérieure", vous avez le choix de vous conformer aux termes et aux conditions de la version spécifiée ou de toute version ultérieure qui a été publiée (pas en tant que brouillon) par la Fondation pour le logiciel libre. Si le Document ne spécifie pas de numéro de version, vous pouvez choisir n'importe quelle version publiée (pas en tant que brouillon) par la Fondation pour le logiciel libre. Si le Document spécifie qu'un serveur mandataire peut décider quelles versions futures de cette Licence peuvent être <text:soft-page-break/>utilisées, la déclaration publique d'acceptation d'une version de la part de ce serveur mandataire vous autorise de manière permanente à choisir cette version pour utiliser le Document.</text:p>
      <text:h text:style-name="P231" text:outline-level="3"><text:bookmark-start text:name="__RefHeading___Toc1838_1606530790"/><text:bookmark text:name="section11"/>11. <text:span text:style-name="T160">Relicencier</text:span><text:bookmark-end text:name="__RefHeading___Toc1838_1606530790"/></text:h>
      <text:p text:style-name="P10">"Site de Collaboration Massive Multi-auteur" (ou "Site CMM") désigne tout serveur du World Wide Web qui publie des œuvres auxquelles le droit d'auteur est applicable et qui fournit aussi une infrastructure conséquente permettant à n'importe qui de modifier ces œuvres. Un wiki public que tout le monde peut modifier est un exemple d'un tel serveur. Une "Collaboration Massive Multi-auteur" (ou "CMM") contenue dans ce site désigne tout ensemble d'œuvres concernées par le droit d'auteur ainsi publiées sur le site CMM.</text:p>
      <text:p text:style-name="P10">"CC-BY-SA" désigne la licence Creative Commons attribution de paternité, partage à l'identique, 3.0, publiée par l'organisation Creative Commons, une organisation à but non lucratif basée à San Francisco, en Californie, ainsi que toute version future de type gauche d'auteur de cette licence, publiée par la même organisation.</text:p>
      <text:p text:style-name="P10">"Incorporer" signifie publier ou republier un Document, en entier ou en partie, comme partie d'un autre Document.</text:p>
      <text:p text:style-name="P10">Une CMM est "éligible pour relicencier" si elle est licenciée sous cette Licence, et si toutes les œuvres qui ont été publiées antérieurement sous cette Licence ailleurs que sur cette CMM, et incorporées ensuite en totalité ou en partie dans la CMM, (1) n'ont pas de textes de couverture ou de sections invariantes, et (2) ont été ainsi incorporées avant le premier novembre 2008.</text:p>
      <text:p text:style-name="P10">L'opérateur d'un Site CMM peut republier une CMM contenue dans le site sous licence CC-BY-SA sur le même site, à n'importe quelle date avant le premier août 2009, à condition que la CMM soit éligible pour relicencier.</text:p>
      <text:h text:style-name="P224" text:outline-level="2"><text:bookmark-start text:name="__RefHeading___Toc1840_1606530790"/><text:bookmark text:name="addendum"/>ADDENDUM : Comment utiliser cette Licence dans vos documents<text:bookmark-end text:name="__RefHeading___Toc1840_1606530790"/></text:h>
      <text:p text:style-name="P10">Pour utiliser cette Licence dans un document que vous avez écrit, incluez une copie de cette Licence dans le document et inscrivez les mentions de droit d'auteur et de licence suivantes juste après la page de titre :</text:p>
      <text:p text:style-name="P111"><text:tab/>Copyright (C) <text:s/>ANNÉE <text:s/>VOTRE NOM.</text:p>
      <text:p text:style-name="P111"><text:tab/>Vous avez la permission de copier, distribuer ou modifier ce document selon</text:p>
      <text:p text:style-name="P111"><text:tab/>les termes de la licence GNU de documentation libre, dans sa version 1.3 ou</text:p>
      <text:p text:style-name="P111"><text:tab/>dans toute version ultérieure publiée par la Free Software Foundation ;</text:p>
      <text:p text:style-name="P111"><text:tab/>sans Section Invariante, sans Texte De Première De Couverture, et sans</text:p>
      <text:p text:style-name="P111"><text:tab/>Texte De Quatrième De Couverture. <text:s/>Une copie de cette licence est incluse</text:p>
      <text:p text:style-name="P120"><text:tab/>dans la section intitulée "Licence GNU de documentation libre".</text:p>
      <text:p text:style-name="P10">Si vous avez des Sections Invariantes, des Textes De Première de Couverture et des Textes De Quatrième De Couverture, remplacez les lignes "sans Texte …" par :</text:p>
      <text:p text:style-name="P111"><text:tab/>avec les Sections Invariantes suivantes : LISTE DE LEURS TITRES ; avec</text:p>
      <text:p text:style-name="P111"><text:tab/>les Textes De Première De Couverture suivants : LISTE ; et avec les Textes</text:p>
      <text:p text:style-name="P120"><text:tab/>De Quatrième De Couverture suivants : LISTE.</text:p>
      <text:p text:style-name="P10">Si vous avez des Sections Invariantes mais pas de Texte De Couverture, ou une autre combinaison des trois, fusionner les deux possibilités pour que cela convienne à la situation.</text:p>
      <text:p text:style-name="P37">Si votre document contient des exemples non triviaux de code source de logiciel, nous recommandons de publier ces exemples en parallèle sous une licence de logiciel libre de votre choix, telle que la licence publique générale GNU, pour permettre leur utilisation dans des logiciels libres.</text:p>
      <text:h text:style-name="P219" text:outline-level="1"><text:bookmark-start text:name="__RefHeading___Toc1842_1606530790"/>Texte de la licence C<text:span text:style-name="T135">C-BY</text:span> (en <text:span text:style-name="T135">français</text:span>)<text:bookmark-end text:name="__RefHeading___Toc1842_1606530790"/></text:h>
      <text:h text:style-name="P224" text:outline-level="2"><text:bookmark-start text:name="__RefHeading___Toc1844_1606530790"/><text:span text:style-name="T4">Licence Creative Commons </text:span><text:span text:style-name="T5">Attribution</text:span><text:bookmark-end text:name="__RefHeading___Toc1844_1606530790"/></text:h>
      <text:p text:style-name="P15">Lorsque Vous exercez les Droits accordés par la licence (définis ci-dessous), Vous acceptez d'être lié par les termes et conditions de la présente Licence publique Creative Commons Attribution 4.0 International (la « Licence publique »). Dans la mesure où la présente Licence publique peut être interprétée comme un contrat, Vous bénéficiez des Droits accordés par la licence en contrepartie de Votre acceptation des présents termes et conditions, et le Donneur de licence Vous accorde ces droits en contrepartie des avantages que lui procure le fait de mettre à disposition l’Œuvre sous licence en vertu des présents termes et conditions.</text:p>
      <text:h text:style-name="Heading_20_3" text:outline-level="3"><text:bookmark-start text:name="__RefHeading___Toc2116_1606530790"/><text:bookmark text:name="s1"/><text:span text:style-name="Strong_20_Emphasis"><text:span text:style-name="T23">Article 1 - Définitions.</text:span></text:span><text:bookmark-end text:name="__RefHeading___Toc2116_1606530790"/></text:h>
      <text:list xml:id="list3446893502743249363" text:style-name="L6">
        <text:list-item>
          <text:p text:style-name="P194"><text:bookmark text:name="s1a"/><text:span text:style-name="Strong_20_Emphasis"><text:span text:style-name="T23">Œuvre dérivée</text:span></text:span><text:span text:style-name="T23"> signifie œuvre protégée par les Droit d’auteur et droits connexes, dérivée ou adaptée de l’Œuvre sous licence et dans laquelle l’Œuvre sous licence est traduite, retouchée, arrangée, transformée, ou modifiée de telle façon que l’autorisation du Donneur de licence est nécessaire, conformément aux dispositions des Droit d’auteur et droits connexes. Dans le cas de la présente Licence publique, lorsque l’Œuvre sous licence est une œuvre musicale, une représentation publique ou un enregistrement sonore, la synchronisation de l'Œuvre sous licence avec une image animée sera considérée comme une Œuvre dérivée aux fins de la présente Licence publique. </text:span></text:p>
        </text:list-item>
        <text:list-item>
          <text:p text:style-name="P194"><text:bookmark text:name="s1b"/><text:span text:style-name="Strong_20_Emphasis"><text:span text:style-name="T23">Licence d’Œuvre dérivée</text:span></text:span><text:span text:style-name="T23"> signifie licence par laquelle Vous accordez Vos Droit d'auteur et droits connexes portant sur Vos contributions à l'Œuvre dérivée, selon les termes et conditions de la présente Licence publique. </text:span></text:p>
        </text:list-item>
        <text:list-item>
          <text:p text:style-name="P194"><text:bookmark text:name="s1c"/><text:span text:style-name="Strong_20_Emphasis"><text:span text:style-name="T23">Droit d’auteur et droits connexes </text:span></text:span><text:span text:style-name="T23">signifie droit d’auteur et/ou droits connexes incluant, notamment, la représentation, la radio et télédiffusion, l’enregistrement sonore et le Droit sui generis des producteurs de bases de données, quelle que soit la classification ou qualification juridique de ces droits. Dans le cadre de la présente Licence publique, les droits visés à l’Article </text:span><text:a xlink:type="simple" xlink:href="https://creativecommons.org/licenses/by/4.0/legalcode.fr#s2b" text:style-name="Internet_20_link" text:visited-style-name="Visited_20_Internet_20_Link"><text:span text:style-name="T23">2(b)(1)-(2)</text:span></text:a><text:span text:style-name="T23"> ne relèvent ni du Droit d’auteur ni de droits connexes. </text:span></text:p>
        </text:list-item>
        <text:list-item>
          <text:p text:style-name="P194"><text:bookmark text:name="s1d"/><text:span text:style-name="Strong_20_Emphasis"><text:span text:style-name="T23">Mesures techniques efficaces</text:span></text:span><text:span text:style-name="T23"> signifie mesures techniques qui, en l’absence d’autorisation expresse, ne peuvent être contournées dans le cadre de lois conformes aux dispositions de l’Article 11 du Traité de l’OMPI sur le droit d’auteur adopté le 20 Décembre 1996 et/ou d’accords internationaux de même objet. </text:span></text:p>
        </text:list-item>
        <text:list-item>
          <text:p text:style-name="P194"><text:bookmark text:name="s1e"/><text:span text:style-name="Strong_20_Emphasis"><text:span text:style-name="T23">Exceptions et limitations</text:span></text:span><text:span text:style-name="T23"> signifie utilisation loyale et équitable (</text:span><text:span text:style-name="T40">fair use</text:span><text:span text:style-name="T23"> et </text:span><text:span text:style-name="T40">fair dealing</text:span><text:span text:style-name="T23">) et/ou toute autre exception ou limitation applicable à Votre utilisation de l’Œuvre sous licence. </text:span></text:p>
        </text:list-item>
        <text:list-item>
          <text:p text:style-name="P194"><text:bookmark text:name="s1f"/><text:span text:style-name="Strong_20_Emphasis"><text:span text:style-name="T23">Œuvre sous licence</text:span></text:span><text:span text:style-name="T23"> signifie œuvre littéraire ou artistique, base de données ou toute autre œuvre pour laquelle le Donneur de licence a recours à la présente Licence publique. </text:span></text:p>
        </text:list-item>
        <text:list-item>
          <text:p text:style-name="P194"><text:bookmark text:name="s1g"/><text:span text:style-name="Strong_20_Emphasis"><text:span text:style-name="T23">Droits accordés par la licence</text:span></text:span><text:span text:style-name="T23"> signifie droits qui Vous sont accordés selon les termes et conditions d’utilisation définis par la présente Licence publique, limités aux Droit d’auteur et droits connexes applicables à Votre utilisation de l’Œuvre sous licence et que le Donneur de licence a le droit d’accorder. </text:span></text:p>
        </text:list-item>
        <text:list-item>
          <text:p text:style-name="P194"><text:bookmark text:name="s1h"/><text:span text:style-name="Strong_20_Emphasis"><text:span text:style-name="T23">Donneur de licence</text:span></text:span><text:span text:style-name="T23"> signifie un individu ou une entité octroyant la présente Licence publique et les droits accordés par elle. </text:span></text:p>
        </text:list-item>
        <text:list-item>
          <text:p text:style-name="P194"><text:bookmark text:name="s1i"/><text:span text:style-name="Strong_20_Emphasis"><text:span text:style-name="T23">Partager</text:span></text:span><text:span text:style-name="T23"> signifie mettre une œuvre à la disposition du public par tout moyen ou procédé qui requiert l’autorisation découlant des Droits accordés par la licence, tels que les droits de reproduction, de représentation au public, de distribution, de diffusion, de communication ou d’importation, y compris de manière à ce que chacun puisse y avoir accès de l’endroit et au moment qu’il choisit individuellement. </text:span></text:p>
        </text:list-item>
        <text:list-item>
          <text:p text:style-name="P194"><text:bookmark text:name="s1j"/><text:span text:style-name="Strong_20_Emphasis"><text:span text:style-name="T23">Droit sui generis des producteurs de bases de données</text:span></text:span><text:span text:style-name="T23"> signifie droits distincts du droit d'auteur résultant de la Directive 96/9/CE du Parlement européen et du Conseil du 11 mars 1996 sur la protection juridique des bases de données, ainsi que tout autre droit de nature équivalente dans le monde. </text:span></text:p>
        </text:list-item>
        <text:list-item>
          <text:p text:style-name="P194"><text:bookmark text:name="s1k"/><text:span text:style-name="Strong_20_Emphasis"><text:span text:style-name="T23">Vous</text:span></text:span><text:span text:style-name="T23"> (preneur de licence) se rapporte à tout individu ou entité exerçant les Droits accordés par la licence. </text:span><text:span text:style-name="Strong_20_Emphasis"><text:span text:style-name="T23">Votre</text:span></text:span><text:span text:style-name="T23"> et </text:span><text:span text:style-name="Strong_20_Emphasis"><text:span text:style-name="T23">Vos</text:span></text:span><text:span text:style-name="T23"> renvoient également au preneur de licence. </text:span></text:p>
        </text:list-item>
      </text:list>
      <text:h text:style-name="Heading_20_3" text:outline-level="3"><text:bookmark-start text:name="__RefHeading___Toc2118_1606530790"/><text:bookmark text:name="s2"/><text:span text:style-name="Strong_20_Emphasis"><text:span text:style-name="T23">Article 2 - Champ d’application de la présente Licence publique.</text:span></text:span><text:bookmark-end text:name="__RefHeading___Toc2118_1606530790"/></text:h>
      <text:list xml:id="list9048972111398576582" text:style-name="L7">
        <text:list-item>
          <text:p text:style-name="P195"><text:bookmark text:name="s2a"/><text:span text:style-name="Strong_20_Emphasis"><text:span text:style-name="T23">Octroi de la licence</text:span></text:span><text:span text:style-name="T23">. </text:span></text:p>
          <text:list>
            <text:list-item>
              <text:p text:style-name="P186"><text:bookmark text:name="s2a1"/>Sous réserve du respect des termes et conditions d'utilisation de la présente Licence publique, le Donneur de licence Vous autorise à exercer pour le monde entier, à titre gratuit, non sous-licenciable, non exclusif, irrévocable, les Droits accordés par la licence afin de : </text:p>
              <text:list>
                <text:list-item>
                  <text:p text:style-name="P186"><text:bookmark text:name="s2a1A"/><text:soft-page-break/>reproduire et Partager l’Œuvre sous licence, en tout ou partie ; et </text:p>
                </text:list-item>
                <text:list-item>
                  <text:p text:style-name="P186"><text:bookmark text:name="s2a1B"/>produire, reproduire et Partager l’Œuvre dérivée. </text:p>
                </text:list-item>
              </text:list>
            </text:list-item>
            <text:list-item>
              <text:p text:style-name="P186"><text:bookmark text:name="s2a2"/><text:span text:style-name="T136">Exceptions et limitations</text:span>. Afin de lever toute ambiguïté, lorsque les Exceptions et limitations s’appliquent à Votre utilisation, la présente Licence publique ne s’applique pas et Vous n’avez pas à Vous conformer à ses termes et conditions. </text:p>
            </text:list-item>
            <text:list-item>
              <text:p text:style-name="P195"><text:bookmark text:name="s2a3"/><text:span text:style-name="T41">Durée</text:span><text:span text:style-name="T23">. La durée de la présente Licence publique est définie à l’Article </text:span><text:a xlink:type="simple" xlink:href="https://creativecommons.org/licenses/by/4.0/legalcode.fr#s6a" text:style-name="Internet_20_link" text:visited-style-name="Visited_20_Internet_20_Link"><text:span text:style-name="T23">6(a)</text:span></text:a><text:span text:style-name="T23">. </text:span></text:p>
            </text:list-item>
            <text:list-item>
              <text:p text:style-name="P195"><text:bookmark text:name="s2a4"/><text:span text:style-name="T41">Supports et formats : modifications techniques autorisées</text:span><text:span text:style-name="T23">. Le Donneur de licence Vous autorise à exercer les Droits accordés par la licence sur tous les supports et formats connus ou encore inconnus à ce jour, et à apporter toutes les modifications techniques que ceux-ci requièrent. Le Donneur de licence renonce et/ou accepte de ne pas exercer ses droits qui pourraient être susceptibles de Vous empêcher d’apporter les modifications techniques nécessaires pour exercer les Droits accordés par la licence, y compris celles nécessaires au contournement des Mesures techniques efficaces. Dans le cadre de la présente Licence publique, le fait de ne procéder qu’à de simples modifications techniques autorisées selon les termes du présent Article </text:span><text:a xlink:type="simple" xlink:href="https://creativecommons.org/licenses/by/4.0/legalcode.fr#s2a4" text:style-name="Internet_20_link" text:visited-style-name="Visited_20_Internet_20_Link"><text:span text:style-name="T23">2(a)(4)</text:span></text:a><text:span text:style-name="T23"> n’est jamais de nature à créer une Œuvre dérivée. </text:span></text:p>
            </text:list-item>
            <text:list-item>
              <text:p text:style-name="P186"><text:bookmark text:name="s2a5"/><text:span text:style-name="T136">Utilisateurs en aval.</text:span> </text:p>
              <text:list>
                <text:list-item>
                  <text:p text:style-name="P186"><text:bookmark text:name="s2a5A"/><text:span text:style-name="T136">Offre du Donneur de licence – Œuvre sous licence</text:span>. Chaque utilisateur de l’Œuvre sous licence reçoit automatiquement une offre de la part du Donneur de licence lui permettant d’exercer les Droits accordés par la licence selon les termes et conditions de la présente Licence publique. </text:p>
                </text:list-item>
                <text:list-item>
                  <text:p text:style-name="P186"><text:bookmark text:name="s2a5B"/><text:span text:style-name="T136">Pas de restrictions en aval pour les utilisateurs suivants</text:span>. Vous ne pouvez proposer ou imposer des termes et conditions supplémentaires ou différents, ou appliquer quelque Mesure technique efficace que ce soit à l’Œuvre sous licence si ceux(celles)-ci sont de nature à restreindre l’exercice des Droits accordés par la licence aux utilisateurs de l’Œuvre sous licence. </text:p>
                </text:list-item>
              </text:list>
            </text:list-item>
            <text:list-item>
              <text:p text:style-name="P195"><text:bookmark text:name="s2a6"/><text:span text:style-name="T41">Non approbation</text:span><text:span text:style-name="T23">. Aucun élément de la présente Licence publique ne peut être interprété comme laissant supposer que le preneur de licence ou que l’utilisation qu’il fait de l’Œuvre sous licence est lié à, parrainé, approuvé, ou doté d'un statut officiel par le Donneur de licence ou par toute autre personne à qui revient l’attribution de l’Œuvre sous licence, comme indiqué à l’Article </text:span><text:a xlink:type="simple" xlink:href="https://creativecommons.org/licenses/by/4.0/legalcode.fr#s3a1Ai" text:style-name="Internet_20_link" text:visited-style-name="Visited_20_Internet_20_Link"><text:span text:style-name="T23">3(a)(1)(A)(i)</text:span></text:a><text:span text:style-name="T23">. </text:span></text:p>
            </text:list-item>
          </text:list>
        </text:list-item>
        <text:list-item>
          <text:p text:style-name="P195"><text:bookmark text:name="s2b"/><text:span text:style-name="Strong_20_Emphasis"><text:span text:style-name="T23">Autres droits</text:span></text:span><text:span text:style-name="T23">.</text:span></text:p>
          <text:list>
            <text:list-item>
              <text:p text:style-name="P186"><text:bookmark text:name="s2b1"/>Les droits moraux, tel que le droit à l’intégrité de l’œuvre, ne sont pas accordés par la présente Licence publique, ni le droit à l’image, ni le droit au respect de la vie privée, ni aucun autre droit de la personnalité ou apparenté ; cependant, dans la mesure du possible, le Donneur de licence renonce et/ou accepte de ne pas faire valoir les droits qu’il détient de manière à Vous permettre d’exercer les Droits accordés par la licence. </text:p>
            </text:list-item>
            <text:list-item>
              <text:p text:style-name="P186"><text:bookmark text:name="s2b2"/>Le droit des brevets et le droit des marques ne sont pas concernés par la présente Licence publique. </text:p>
            </text:list-item>
            <text:list-item>
              <text:p text:style-name="P186"><text:bookmark text:name="s2b3"/>Dans la mesure du possible, le Donneur de licence renonce au droit de collecter des redevances auprès de Vous pour l’exercice des Droits accordés par la licence, directement ou indirectement dans le cadre d’un régime de gestion collective facultative ou obligatoire assorti de possibilités de renonciation quel que soit le type d’accord ou de licence. Dans tous les autres cas, le Donneur de licence se réserve expressément le droit de collecter de telles redevances. </text:p>
            </text:list-item>
          </text:list>
        </text:list-item>
      </text:list>
      <text:h text:style-name="Heading_20_3" text:outline-level="3"><text:bookmark-start text:name="__RefHeading___Toc2120_1606530790"/><text:bookmark text:name="s3"/><text:span text:style-name="Strong_20_Emphasis"><text:span text:style-name="T23">Article 3 - Conditions d'utilisation de la présente Licence publique.</text:span></text:span><text:bookmark-end text:name="__RefHeading___Toc2120_1606530790"/></text:h>
      <text:p text:style-name="P10">L’exercice des Droits accordés par la licence est expressément soumis aux conditions suivantes.</text:p>
      <text:list xml:id="list5484937007774219467" text:style-name="L8">
        <text:list-item>
          <text:p text:style-name="P196"><text:bookmark text:name="s3a"/><text:span text:style-name="Strong_20_Emphasis"><text:span text:style-name="T23">Attribution</text:span></text:span><text:span text:style-name="T23">.</text:span></text:p>
          <text:list>
            <text:list-item>
              <text:p text:style-name="P187"><text:bookmark text:name="s3a1"/>Si Vous partagez l’Œuvre sous licence (y compris sous une forme modifiée), Vous devez :</text:p>
              <text:list>
                <text:list-item>
                  <text:p text:style-name="P187"><text:bookmark text:name="s3a1A"/>conserver les informations suivantes lorsqu’elles sont fournies par le Donneur de licence avec l’Œuvre sous licence : </text:p>
                  <text:list>
                    <text:list-item>
                      <text:p text:style-name="P187"><text:bookmark text:name="s3a1Ai"/>identification du(des) auteur(s) de l’Œuvre sous licence et de toute personne à qui revient l’attribution de l’Œuvre sous licence, dans la mesure du possible, conformément à la demande du Donneur de licence (y compris sous la forme d’un pseudonyme s’il est indiqué) ; </text:p>
                    </text:list-item>
                    <text:list-item>
                      <text:p text:style-name="P187"><text:bookmark text:name="s3a1Aii"/>l’indication de l’existence d’un droit d’auteur ; </text:p>
                    </text:list-item>
                    <text:list-item>
                      <text:p text:style-name="P187"><text:bookmark text:name="s3a1Aiii"/><text:soft-page-break/>une notice faisant référence à la présente Licence publique ; </text:p>
                    </text:list-item>
                    <text:list-item>
                      <text:p text:style-name="P187"><text:bookmark text:name="s3a1Aiv"/>une notice faisant référence aux limitations de garantie et exclusions de responsabilité ; </text:p>
                    </text:list-item>
                    <text:list-item>
                      <text:p text:style-name="P187"><text:bookmark text:name="s3a1Av"/>un URI ou un hyperlien vers l’Œuvre sous licence dans la mesure du possible ; </text:p>
                    </text:list-item>
                  </text:list>
                </text:list-item>
                <text:list-item>
                  <text:p text:style-name="P187"><text:bookmark text:name="s3a1B"/>Indiquer si Vous avez modifié l’Œuvre sous licence et conserver un suivi des modifications précédentes ; et </text:p>
                </text:list-item>
                <text:list-item>
                  <text:p text:style-name="P187"><text:bookmark text:name="s3a1C"/>Indiquer si l’Œuvre sous licence est mise à disposition en vertu de la présente Licence publique en incluant le texte, l’URI ou l’hyperlien correspondant à la présente Licence publique. </text:p>
                </text:list-item>
              </text:list>
            </text:list-item>
            <text:list-item>
              <text:p text:style-name="P196"><text:bookmark text:name="s3a2"/><text:span text:style-name="T23">Vous pouvez satisfaire aux conditions de l’Article </text:span><text:a xlink:type="simple" xlink:href="https://creativecommons.org/licenses/by/4.0/legalcode.fr#s3a1" text:style-name="Internet_20_link" text:visited-style-name="Visited_20_Internet_20_Link"><text:span text:style-name="T23">3(a)(1)</text:span></text:a><text:span text:style-name="T23"> dans toute la mesure du possible, en fonction des supports, moyens et contextes dans lesquels Vous Partagez l’Œuvre sous licence. Par exemple, Vous pouvez satisfaire aux conditions susmentionnées en fournissant l’URI ou l’hyperlien vers la ressource incluant les informations requises. </text:span></text:p>
            </text:list-item>
            <text:list-item>
              <text:p text:style-name="P196"><text:bookmark text:name="s3a3"/><text:span text:style-name="T23">Bien que requises aux termes de l’Article </text:span><text:a xlink:type="simple" xlink:href="https://creativecommons.org/licenses/by/4.0/legalcode.fr#s3a1A" text:style-name="Internet_20_link" text:visited-style-name="Visited_20_Internet_20_Link"><text:span text:style-name="T23">3(a)(1)(A)</text:span></text:a><text:span text:style-name="T23">, certaines informations devront être retirées, dans la mesure du possible, si le Donneur de licence en fait la demande. </text:span></text:p>
            </text:list-item>
            <text:list-item>
              <text:p text:style-name="P187"><text:bookmark text:name="s3a4"/>Si Vous Partagez une Œuvre dérivée que Vous avez réalisée, la Licence d’Œuvre dérivée que Vous utilisez ne doit pas porter atteinte au respect de la présente Licence publique par les utilisateurs de l’Œuvre dérivée. </text:p>
            </text:list-item>
          </text:list>
        </text:list-item>
      </text:list>
      <text:h text:style-name="Heading_20_3" text:outline-level="3"><text:bookmark-start text:name="__RefHeading___Toc2122_1606530790"/><text:bookmark text:name="s4"/><text:span text:style-name="Strong_20_Emphasis"><text:span text:style-name="T23">Article 4 - Le Droit sui generis des producteurs de bases de données.</text:span></text:span><text:bookmark-end text:name="__RefHeading___Toc2122_1606530790"/></text:h>
      <text:p text:style-name="P10">Lorsque les Droits accordés par la licence incluent le Droit sui generis des producteurs de bases de données applicable à Votre utilisation de l’Œuvre sous licence :</text:p>
      <text:list xml:id="list8843628370839157461" text:style-name="L9">
        <text:list-item>
          <text:p text:style-name="P197"><text:bookmark text:name="s4a"/><text:span text:style-name="T23">afin de lever toute ambiguïté, l’Article </text:span><text:a xlink:type="simple" xlink:href="https://creativecommons.org/licenses/by/4.0/legalcode.fr#s2a1" text:style-name="Internet_20_link" text:visited-style-name="Visited_20_Internet_20_Link"><text:span text:style-name="T23">2(a)(1)</text:span></text:a><text:span text:style-name="T23"> Vous accorde le droit d’extraire, réutiliser, reproduire et Partager la totalité ou une partie substantielle du contenu de la base de données ; </text:span></text:p>
        </text:list-item>
        <text:list-item>
          <text:p text:style-name="P188"><text:bookmark text:name="s4b"/>si Vous incluez la totalité ou une partie substantielle du contenu de la base de données dans une base de données pour laquelle Vous détenez un Droit sui generis de producteur de bases de données, la base de données sur laquelle Vous détenez un tel droit (mais pas ses contenus individuels) sera alors considérée comme une Œuvre dérivée ; et </text:p>
        </text:list-item>
        <text:list-item>
          <text:p text:style-name="P197"><text:bookmark text:name="s4c"/><text:span text:style-name="T23">Vous devez respecter les conditions de l’Article </text:span><text:a xlink:type="simple" xlink:href="https://creativecommons.org/licenses/by/4.0/legalcode.fr#s3a" text:style-name="Internet_20_link" text:visited-style-name="Visited_20_Internet_20_Link"><text:span text:style-name="T23">3(a)</text:span></text:a><text:span text:style-name="T23"> si Vous Partagez la totalité ou une partie substantielle du contenu des bases de données. </text:span></text:p>
        </text:list-item>
      </text:list>
      <text:p text:style-name="Text_20_body"><text:span text:style-name="T23">Afin de lever toute ambiguïté, le présent Article </text:span><text:a xlink:type="simple" xlink:href="https://creativecommons.org/licenses/by/4.0/legalcode.fr#s4" text:style-name="Internet_20_link" text:visited-style-name="Visited_20_Internet_20_Link"><text:span text:style-name="T23">4</text:span></text:a><text:span text:style-name="T23"> complète mais ne remplace pas Vos obligations découlant des termes de la présente Licence publique lorsque les Droits accordés par la licence incluent d’autres Droit d’auteur et droits connexes. </text:span></text:p>
      <text:h text:style-name="Heading_20_3" text:outline-level="3"><text:bookmark-start text:name="__RefHeading___Toc2124_1606530790"/><text:bookmark text:name="s5"/><text:span text:style-name="Strong_20_Emphasis"><text:span text:style-name="T23">Article 5 - Limitations de garantie et exclusions de responsabilité.</text:span></text:span><text:bookmark-end text:name="__RefHeading___Toc2124_1606530790"/></text:h>
      <text:list xml:id="list1810996122029933692" text:style-name="L10">
        <text:list-item>
          <text:p text:style-name="P198"><text:bookmark text:name="s5a"/><text:span text:style-name="Strong_20_Emphasis"><text:span text:style-name="T42">Sauf indication contraire et dans la mesure du possible, le Donneur de licence met à disposition l’Œuvre sous licence telle quelle, et n’offre aucune garantie de quelque sorte que ce soit, notamment expresse, implicite, statutaire ou autre la concernant. Cela inclut, notamment, les garanties liées au titre, à la valeur marchande, à la compatibilité de certaines utilisations particulières, à l’absence de violation, à l’absence de vices cachés ou autres défauts, à l’exactitude, à la présence ou à l’absence d’erreurs connues ou non ou susceptibles d’être découvertes dans l’Œuvre sous licence. Lorsqu’une limitation de garantie n’est pas autorisée en tout ou partie, cette clause peut ne pas Vous être applicable.</text:span></text:span><text:span text:style-name="T42"> </text:span></text:p>
        </text:list-item>
        <text:list-item>
          <text:p text:style-name="P198"><text:bookmark text:name="s5b"/><text:span text:style-name="Strong_20_Emphasis"><text:span text:style-name="T42">Dans la mesure du possible, le Donneur de licence ne saurait voir sa responsabilité engagée vis-à-vis de Vous, quel qu’en soit le fondement juridique (y compris, notamment, la négligence), pour tout préjudice direct, spécial, indirect, incident, conséquentiel, punitif, exemplaire, ou pour toutes pertes, coûts, dépenses ou tout dommage découlant de l’utilisation de la présente Licence publique ou de l’utilisation de l’Œuvre sous licence, même si le Donneur de licence avait connaissance de l’éventualité de telles pertes, coûts, dépenses ou dommages. Lorsqu’une exclusion de responsabilité n’est pas autorisée en tout ou partie, cette clause peut ne pas Vous être applicable.</text:span></text:span><text:span text:style-name="T42"> </text:span></text:p>
        </text:list-item>
      </text:list>
      <text:list xml:id="list8362172875494189343" text:style-name="L11">
        <text:list-item>
          <text:p text:style-name="P189"><text:bookmark text:name="s5c"/>Les limitations de garantie et exclusions de responsabilité ci-dessus doivent être interprétées, dans la mesure du possible, comme des limitations et renonciations totales de toute responsabilité. </text:p>
        </text:list-item>
      </text:list>
      <text:h text:style-name="Heading_20_3" text:outline-level="3"><text:bookmark-start text:name="__RefHeading___Toc2126_1606530790"/><text:bookmark text:name="s6"/><text:soft-page-break/><text:span text:style-name="Strong_20_Emphasis"><text:span text:style-name="T23">Article 6 - Durée et fin.</text:span></text:span><text:bookmark-end text:name="__RefHeading___Toc2126_1606530790"/></text:h>
      <text:list xml:id="list396944716915939548" text:style-name="L12">
        <text:list-item>
          <text:p text:style-name="P190"><text:bookmark text:name="s6a"/>La présente Licence publique s’applique pendant toute la durée de validité des Droits accordés par la licence. Cependant, si Vous manquez à Vos obligations prévues par la présente Licence publique, Vos droits accordés par la présente Licence publique seront automatiquement révoqués. </text:p>
        </text:list-item>
        <text:list-item>
          <text:p text:style-name="P199"><text:bookmark text:name="s6b"/><text:span text:style-name="T23">Lorsque les Droits accordés par la licence ont été révoqués selon les termes de l’Article </text:span><text:a xlink:type="simple" xlink:href="https://creativecommons.org/licenses/by/4.0/legalcode.fr#s6a" text:style-name="Internet_20_link" text:visited-style-name="Visited_20_Internet_20_Link"><text:span text:style-name="T23">6(a)</text:span></text:a><text:span text:style-name="T23">, ils seront rétablis :</text:span></text:p>
          <text:list>
            <text:list-item>
              <text:p text:style-name="P190"><text:bookmark text:name="s6b1"/>automatiquement, à compter du jour où la violation aura cessé, à condition que Vous y remédiiez dans les 30 jours suivant la date à laquelle Vous aurez eu connaissance de la violation ; ou </text:p>
            </text:list-item>
            <text:list-item>
              <text:p text:style-name="P190"><text:bookmark text:name="s6b2"/>à condition que le Donneur de licence l’autorise expressément. </text:p>
            </text:list-item>
          </text:list>
          <text:p text:style-name="P199"><text:span text:style-name="T23">Afin de lever toute ambiguïté, le présent Article </text:span><text:a xlink:type="simple" xlink:href="https://creativecommons.org/licenses/by/4.0/legalcode.fr#s6b" text:style-name="Internet_20_link" text:visited-style-name="Visited_20_Internet_20_Link"><text:span text:style-name="T23">6(b)</text:span></text:a><text:span text:style-name="T23"> n’affecte pas le droit du Donneur de licence de demander réparation dans les cas de violation de la présente Licence publique. </text:span></text:p>
        </text:list-item>
        <text:list-item>
          <text:p text:style-name="P190"><text:bookmark text:name="s6c"/>Afin de lever toute ambiguïté, le Donneur de licence peut également proposer l’Œuvre sous licence selon d’autres termes et conditions et peut cesser la mise à disposition de l’Œuvre sous licence à tout moment ; une telle cessation n’entraîne pas la fin de la présente Licence publique. </text:p>
        </text:list-item>
        <text:list-item>
          <text:p text:style-name="P199"><text:bookmark text:name="s6d"/><text:span text:style-name="T23">Les Articles </text:span><text:a xlink:type="simple" xlink:href="https://creativecommons.org/licenses/by/4.0/legalcode.fr#s1" text:style-name="Internet_20_link" text:visited-style-name="Visited_20_Internet_20_Link"><text:span text:style-name="T23">1</text:span></text:a><text:span text:style-name="T23">, </text:span><text:a xlink:type="simple" xlink:href="https://creativecommons.org/licenses/by/4.0/legalcode.fr#s5" text:style-name="Internet_20_link" text:visited-style-name="Visited_20_Internet_20_Link"><text:span text:style-name="T23">5</text:span></text:a><text:span text:style-name="T23">, </text:span><text:a xlink:type="simple" xlink:href="https://creativecommons.org/licenses/by/4.0/legalcode.fr#s6" text:style-name="Internet_20_link" text:visited-style-name="Visited_20_Internet_20_Link"><text:span text:style-name="T23">6</text:span></text:a><text:span text:style-name="T23">, </text:span><text:a xlink:type="simple" xlink:href="https://creativecommons.org/licenses/by/4.0/legalcode.fr#s7" text:style-name="Internet_20_link" text:visited-style-name="Visited_20_Internet_20_Link"><text:span text:style-name="T23">7</text:span></text:a><text:span text:style-name="T23">, et </text:span><text:a xlink:type="simple" xlink:href="https://creativecommons.org/licenses/by/4.0/legalcode.fr#s8" text:style-name="Internet_20_link" text:visited-style-name="Visited_20_Internet_20_Link"><text:span text:style-name="T23">8</text:span></text:a><text:span text:style-name="T23"> continueront à s’appliquer même après la résiliation de la présente Licence publique. </text:span></text:p>
        </text:list-item>
      </text:list>
      <text:h text:style-name="Heading_20_3" text:outline-level="3"><text:bookmark-start text:name="__RefHeading___Toc2128_1606530790"/><text:bookmark text:name="s7"/><text:span text:style-name="Strong_20_Emphasis"><text:span text:style-name="T23">Article 7 - Autres termes et conditions.</text:span></text:span><text:bookmark-end text:name="__RefHeading___Toc2128_1606530790"/></text:h>
      <text:list xml:id="list3222676337087712521" text:style-name="L13">
        <text:list-item>
          <text:p text:style-name="P191"><text:bookmark text:name="s7a"/>Sauf accord exprès, le Donneur de licence n’est lié par aucune modification des termes de Votre part. </text:p>
        </text:list-item>
        <text:list-item>
          <text:p text:style-name="P191"><text:bookmark text:name="s7b"/>Tous arrangements, ententes ou accords relatifs à l’Œuvre sous licence non mentionnés dans la présente Licence publique sont séparés et indépendants des termes et conditions de la présente Licence publique. </text:p>
        </text:list-item>
      </text:list>
      <text:h text:style-name="Heading_20_3" text:outline-level="3"><text:bookmark-start text:name="__RefHeading___Toc2130_1606530790"/><text:bookmark text:name="s8"/><text:span text:style-name="Strong_20_Emphasis"><text:span text:style-name="T23">Article 8 - Interprétation.</text:span></text:span><text:bookmark-end text:name="__RefHeading___Toc2130_1606530790"/></text:h>
      <text:list xml:id="list1274600075802248798" text:style-name="L14">
        <text:list-item>
          <text:p text:style-name="P192"><text:bookmark text:name="s8a"/>Afin de lever toute ambiguïté, la présente Licence publique ne doit en aucun cas être interprétée comme ayant pour effet de réduire, limiter, restreindre ou imposer des conditions plus contraignantes que celles qui sont prévues par les dispositions légales applicables. </text:p>
        </text:list-item>
        <text:list-item>
          <text:p text:style-name="P192"><text:bookmark text:name="s8b"/>Dans la mesure du possible, si une clause de la présente Licence publique est déclarée inapplicable, elle sera automatiquement modifiée a minima afin de la rendre applicable. Dans le cas où la clause ne peut être modifiée, elle sera écartée de la présente Licence publique sans préjudice de l’applicabilité des termes et conditions restants. </text:p>
        </text:list-item>
        <text:list-item>
          <text:p text:style-name="P192"><text:bookmark text:name="s8c"/>Aucun terme ni aucune condition de la présente Licence publique ne sera écarté(e) et aucune violation ne sera admise sans l’accord exprès du Donneur de licence. </text:p>
        </text:list-item>
        <text:list-item>
          <text:p text:style-name="P192"><text:bookmark text:name="s8d"/>Aucun terme ni aucune condition de la présente Licence publique ne constitue ou ne peut être interprété(e) comme une limitation ou une renonciation à un quelconque privilège ou à une immunité s’appliquant au Donneur de licence ou à Vous, y compris lorsque celles-ci émanent d’une procédure légale, quel(le) qu’en soit le système juridique concerné ou l’autorité compétente. </text:p>
        </text:list-item>
      </text:list>
      <text:h text:style-name="P224" text:outline-level="2"><text:bookmark-start text:name="__RefHeading___Toc1862_1606530790"/>Avertissements de Creative Commons<text:bookmark-end text:name="__RefHeading___Toc1862_1606530790"/></text:h>
      <text:p text:style-name="P42"><text:span text:style-name="T23">Creative Commons n’est pas partie prenante de ses licences publiques. Néanmoins, Creative Commons se réserve le droit d'utiliser une de ses licences publiques pour les œuvres qu’elle publie, et dans ce cas sera considérée comme « Donneur de licence ». Le texte des licences publiques Creative Commons est versé au domaine public en vertu de </text:span><text:a xlink:type="simple" xlink:href="https://creativecommons.org/publicdomain/zero/1.0/legalcode.fr" text:style-name="Internet_20_link" text:visited-style-name="Visited_20_Internet_20_Link"><text:span text:style-name="T23">CC0 Domaine Public</text:span></text:a><text:span text:style-name="T23">. A l’exception des seuls cas où il est indiqué que l’œuvre est mise à disposition sous licence publique Creative Commons et ceux autorisés par les statuts de Creative Commons disponibles sur </text:span><text:a xlink:type="simple" xlink:href="https://creativecommons.org/policies" text:style-name="Internet_20_link" text:visited-style-name="Visited_20_Internet_20_Link"><text:span text:style-name="T23">creativecommons.org/policies</text:span></text:a><text:span text:style-name="T23">, Creative Commons n’autorise l’utilisation par aucune partie de la marque "Creative Commons" ou de toute autre marque ou logo de Creative Commons sans le consentement écrit préalable de Creative Commons. Cette restriction relative à l'utilisation des marques ne constitue pas une partie de nos licences publiques.</text:span></text:p>
      <text:p text:style-name="P42"><text:span text:style-name="T23">Vous pouvez joindre Creative Commons via </text:span><text:a xlink:type="simple" xlink:href="https://creativecommons.org/" text:style-name="Internet_20_link" text:visited-style-name="Visited_20_Internet_20_Link"><text:span text:style-name="T23">creativecommons.org</text:span></text:a><text:span text:style-name="T23">.</text:span></text:p>
      <text:h text:style-name="P214" text:outline-level="1"><text:bookmark-start text:name="__RefHeading___Toc4701_238153861"/>Les annexes<text:bookmark-end text:name="__RefHeading___Toc4701_238153861"/></text:h>
      <text:p text:style-name="P60"><text:bookmark-start text:name="__RefHeading___Toc4191_1843035242"/><text:span text:style-name="T77">Au format PDF, v</text:span><text:span text:style-name="T75">ous trouverez, </text:span><text:span text:style-name="T77">à la suite de la présente page,</text:span><text:span text:style-name="T75"> </text:span><text:span text:style-name="T76">deux </text:span><text:span text:style-name="T75">échelles de Cochard </text:span><text:span text:style-name="T76">que vous</text:span><text:span text:style-name="T75"> pourrez imprimer directement pour les utiliser. </text:span><text:span text:style-name="T76">Ces annexes ne sont pas colorées, elles possèdent chacune un espace pour </text:span><text:span text:style-name="T77">votre titre ainsi qu'un espace pour</text:span><text:span text:style-name="T76"> vos notes.</text:span><text:bookmark-end text:name="__RefHeading___Toc4191_1843035242"/></text:p>
      <text:p text:style-name="P61"><text:span text:style-name="T76">A</text:span><text:span text:style-name="T23">u format ODF (.odt) ces annexes sont dans un document (.odt) séparé. Vous pourrez ainsi les travailler directement dans un logiciel de traitement de textes gérant l'Open Document Format (ODF).</text:span></text:p>
      <text:p text:style-name="P60"><text:span text:style-name="T77">Dans les versions imprimées, </text:span><text:span text:style-name="T78">reliées ou non,</text:span><text:span text:style-name="T77"> un exemplaire de chaque annexe devrait normalement être présent </text:span><text:span text:style-name="T78">pour en faire des photocopies.</text:span></text:p>
      <text:p text:style-name="P96"><text:span text:style-name="T78">L</text:span><text:span text:style-name="T23">iste des annexes :</text:span></text:p>
      <text:list xml:id="list6126968352294302385" text:style-name="L15">
        <text:list-item>
          <text:p text:style-name="P193">Echelle de Cochard simple avec la double numérotation.</text:p>
        </text:list-item>
        <text:list-item>
          <text:p text:style-name="P193">Echelle de Cochard simple avec la numérotation à nombres négatifs.</text:p>
        </text:list-item>
        <text:list-item>
          <text:p text:style-name="P193">Echelle de Cochard simple avec la numérotation sans nombres négatifs.</text:p>
        </text:list-item>
        <text:list-item>
          <text:p text:style-name="P193">Echelle de Cochard sous forme d'un graphique simple sans graduation.</text:p>
        </text:list-item>
        <text:list-item>
          <text:p text:style-name="P193">Echelle de Cochard sous forme d'un graphique simple sans graduation, avec la définition des zones.</text:p>
        </text:list-item>
        <text:list-item>
          <text:p text:style-name="P193">Echelle de Cochard sous forme d'un graphique avec graduation.</text:p>
        </text:list-item>
        <text:list-item>
          <text:p text:style-name="P193">Echelle de Cochard sous forme d'un graphique avec graduation ainsi que la définition des zones.</text:p>
        </text:list-item>
      </text:list>
      <text:p text:style-name="Horizontal_20_Line"/>
      <text:p text:style-name="P38"><draw:frame draw:style-name="fr2" draw:name="Image3" text:anchor-type="paragraph" svg:width="8.5cm" style:rel-width="50%" svg:height="3.26cm" style:rel-height="scale" draw:z-index="2"><draw:image xlink:href="file:///home/webmust/Bureau/logo_ni_dieu_ni_maitre.pn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Liberation Sans2" svg:font-family="'Liberation Sans'" style:font-adornments="Normal" style:font-family-generic="swiss"/>
    <style:font-face style:name="Liberation Mono" svg:font-family="'Liberation Mono'" style:font-family-generic="modern" style:font-pitch="fixed"/>
    <style:font-face style:name="Nimbus Mono L" svg:font-family="'Nimbus Mono L'" style:font-family-generic="modern" style:font-pitch="fixed"/>
    <style:font-face style:name="SimSun1" svg:font-family="SimSun, 'Kozuka Gothic Pro B'" style:font-pitch="variable"/>
    <style:font-face style:name="Liberation Serif" svg:font-family="'Liberation Serif'" style:font-adornments="Norm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1" svg:font-family="'Liberation Sans'" style:font-adornments="Gras" style:font-family-generic="swiss" style:font-pitch="variable"/>
    <style:font-face style:name="Liberation Sans" svg:font-family="'Liberation Sans'" style:font-adornments="Norma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fr" fo:country="FR"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fr" fo:country="FR" style:font-name-asian="SimSun" style:font-size-asian="10.5pt" style:language-asian="zh" style:country-asian="CN" style:font-name-complex="Mangal" style:font-size-complex="12pt" style:language-complex="hi" style:country-complex="IN" fo:hyphenate="false"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ab-stops>
          <style:tab-stop style:position="0cm"/>
          <style:tab-stop style:position="17cm" style:type="right"/>
        </style:tab-stops>
      </style:paragraph-properties>
      <style:text-properties style:use-window-font-color="true" style:font-name="Liberation Sans" fo:font-family="'Liberation Sans'" style:font-style-name="Normal" style:font-family-generic="swiss" style:font-pitch="variable" fo:font-size="10pt" style:font-name-asian="SimSun1" style:font-family-asian="SimSun, 'Kozuka Gothic Pro B'"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cm" fo:margin-right="0cm" fo:margin-top="0cm" fo:margin-bottom="0.199cm" loext:contextual-spacing="false" fo:text-align="justify" style:justify-single-word="false" fo:text-indent="0cm" style:auto-text-indent="false" style:page-number="auto">
        <style:tab-stops>
          <style:tab-stop style:position="4.001cm"/>
          <style:tab-stop style:position="17cm" style:type="right"/>
        </style:tab-stops>
      </style:paragraph-properties>
      <style:text-properties style:font-name="Liberation Serif" fo:font-family="'Liberation Serif'" style:font-style-name="Normal" style:font-family-generic="roman" style:font-pitch="variable" fo:font-size="10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Text_20_body" style:default-outline-level="1" style:class="text" style:master-page-name="">
      <style:paragraph-properties fo:margin-top="0.6cm" fo:margin-bottom="0.4cm" loext:contextual-spacing="false" fo:text-align="center" style:justify-single-word="false" style:page-number="auto" fo:keep-with-next="always">
        <style:tab-stops>
          <style:tab-stop style:position="17cm" style:type="right"/>
        </style:tab-stops>
      </style:paragraph-properties>
      <style:text-properties style:font-name="Liberation Sans1" fo:font-family="'Liberation Sans'" style:font-style-name="Gras" style:font-family-generic="swiss" style:font-pitch="variable" fo:font-size="16pt" fo:font-weight="bold" style:letter-kerning="true" style:font-size-asian="24pt" style:font-weight-asian="bold" style:font-size-complex="24pt" style:font-weight-complex="bold"/>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fo:padding="0.049cm" fo:border-left="none" fo:border-right="none" fo:border-top="0.06pt solid #000000" fo:border-bottom="none" style:shadow="none">
        <style:tab-stops>
          <style:tab-stop style:position="8.5cm" style:type="center"/>
          <style:tab-stop style:position="17cm" style:type="right"/>
        </style:tab-stops>
      </style:paragraph-properties>
      <style:text-properties fo:font-size="8pt"/>
    </style:style>
    <style:style style:name="Commentaire" style:family="paragraph" style:parent-style-name="Standard">
      <style:text-properties fo:font-size="10pt" style:font-size-asian="10pt" style:font-size-complex="10pt"/>
    </style:style>
    <style:style style:name="Objet_20_du_20_commentaire" style:display-name="Objet du commentaire" style:family="paragraph" style:parent-style-name="Commentaire" style:next-style-name="Commentaire">
      <style:text-properties fo:font-weight="bold" style:font-weight-asian="bold" style:font-weight-complex="bold"/>
    </style:style>
    <style:style style:name="Texte_20_de_20_bulles" style:display-name="Texte de bulles"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itle" style:family="paragraph" style:parent-style-name="Heading" style:next-style-name="Text_20_body" style:class="chapter">
      <style:paragraph-properties fo:margin-top="0.499cm" fo:margin-bottom="0.3cm" loext:contextual-spacing="false" fo:text-align="center" style:justify-single-word="false"/>
      <style:text-properties style:font-name="Liberation Sans1" fo:font-family="'Liberation Sans'" style:font-style-name="Gras" style:font-family-generic="swiss" style:font-pitch="variable"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style:font-name="Liberation Sans" fo:font-family="'Liberation Sans'" style:font-style-name="Normal" style:font-family-generic="swiss" style:font-pitch="variable" fo:font-size="18pt" style:font-size-asian="18pt" style:font-size-complex="18pt"/>
    </style:style>
    <style:style style:name="Heading_20_2" style:display-name="Heading 2" style:family="paragraph" style:parent-style-name="Heading" style:next-style-name="Text_20_body" style:default-outline-level="2" style:class="text" style:master-page-name="">
      <style:paragraph-properties fo:margin-left="0cm" fo:margin-right="0cm" fo:margin-top="0.353cm" fo:margin-bottom="0.212cm" loext:contextual-spacing="false" fo:text-indent="0cm" style:auto-text-indent="false" style:page-number="auto"/>
      <style:text-properties style:font-name="Liberation Sans1" fo:font-family="'Liberation Sans'" style:font-style-name="Gras" style:font-family-generic="swiss" style:font-pitch="variable" fo:font-size="14pt"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master-page-name="">
      <style:paragraph-properties fo:margin-left="0cm" fo:margin-right="0cm" fo:margin-top="0.247cm" fo:margin-bottom="0.212cm" loext:contextual-spacing="false" fo:text-indent="1cm" style:auto-text-indent="false" style:page-number="auto"/>
      <style:text-properties style:font-name="Liberation Sans1" fo:font-family="'Liberation Sans'" style:font-style-name="Gras" style:font-family-generic="swiss" style:font-pitch="variable" fo:font-size="12pt" fo:font-weight="bold" style:font-size-asian="101%" style:font-weight-asian="bold" style:font-size-complex="101%" style:font-weight-complex="bold"/>
    </style:style>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imbus Mono L" style:font-family-asian="'Nimbus Mono L'" style:font-family-generic-asian="modern" style:font-pitch-asian="fixed" style:font-size-asian="10pt" style:font-name-complex="Liberation Mono" style:font-family-complex="'Liberation Mono'" style:font-family-generic-complex="modern" style:font-pitch-complex="fixed" style:font-size-complex="10pt"/>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First_20_paragraph" style:display-name="First paragraph" style:family="paragraph" style:parent-style-name="Standard" style:next-style-name="Text_20_body" style:class="text"/>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Footnote" style:family="paragraph" style:parent-style-name="Standard" style:class="extra" style:master-page-name="">
      <loext:graphic-properties draw:fill-image-width="0cm" draw:fill-image-height="0cm"/>
      <style:paragraph-properties fo:margin-left="0.6cm" fo:margin-right="0cm" fo:margin-top="0.101cm" fo:margin-bottom="0cm" loext:contextual-spacing="false" fo:text-indent="-0.6cm" style:auto-text-indent="false" style:page-number="auto" style:shadow="none" text:number-lines="false" text:line-number="0">
        <style:tab-stops>
          <style:tab-stop style:position="17cm" style:type="right"/>
        </style:tab-stops>
      </style:paragraph-properties>
      <style:text-properties style:font-name="Liberation Serif" fo:font-family="'Liberation Serif'" style:font-style-name="Normal" style:font-family-generic="roman" style:font-pitch="variable" fo:font-size="9pt" fo:background-color="transparent" style:font-size-asian="10pt" style:font-size-complex="10pt"/>
    </style:style>
    <style:style style:name="WW8Num1z0" style:family="text">
      <style:text-properties style:font-name-complex="Times New Roman" style:font-family-complex="'Times New Roman'" style:font-family-generic-complex="roman" style:font-pitch-complex="variable"/>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Verdana" fo:font-family="Verdana" style:font-family-generic="swiss" style:font-pitch="variable" style:font-name-asian="SimSun1" style:font-family-asian="SimSun, 'Kozuka Gothic Pro B'" style:font-pitch-asian="variable" style:font-name-complex="Verdana" style:font-family-complex="Verdana" style:font-family-generic-complex="swiss"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Police_20_par_20_défaut" style:display-name="Police par défaut" style:family="text"/>
    <style:style style:name="Internet_20_link" style:display-name="Internet link" style:family="text" style:parent-style-name="Police_20_par_20_défaut">
      <style:text-properties fo:color="#0000ff" style:text-underline-style="solid" style:text-underline-width="auto" style:text-underline-color="font-color" style:font-name-complex="Times New Roman" style:font-family-complex="'Times New Roman'" style:font-family-generic-complex="roman" style:font-pitch-complex="variable"/>
    </style:style>
    <style:style style:name="Marque_20_de_20_commentaire" style:display-name="Marque de commentaire" style:family="text" style:parent-style-name="Police_20_par_20_défaut">
      <style:text-properties fo:font-size="8pt" style:font-size-asian="8pt" style:font-name-complex="Times New Roman" style:font-family-complex="'Times New Roman'" style:font-family-generic-complex="roman" style:font-pitch-complex="variable" style:font-size-complex="8pt"/>
    </style:style>
    <style:style style:name="Comment_20_Text_20_Char" style:display-name="Comment Text Char" style:family="text" style:parent-style-name="Police_20_par_20_défaut">
      <style:text-properties style:font-name-asian="SimSun1" style:font-family-asian="SimSun, 'Kozuka Gothic Pro B'" style:font-pitch-asian="variable" style:language-asian="zh" style:country-asian="CN" style:font-name-complex="Times New Roman" style:font-family-complex="'Times New Roman'" style:font-family-generic-complex="roman" style:font-pitch-complex="variable"/>
    </style:style>
    <style:style style:name="Index_20_Link" style:display-name="Index Link" style:family="text"/>
    <style:style style:name="Definition" style:family="text"/>
    <style:style style:name="Visited_20_Internet_20_Link" style:display-name="Visited Internet Link" style:family="text">
      <style:text-properties fo:color="#800000"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style:style style:name="Character_5f_20_5f_style" style:display-name="Character_20_style"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format="1" text:start-value="200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0"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z0"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0"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0"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z0"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0"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0"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3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3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3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3.97cm" fo:text-indent="-0.635cm" fo:margin-left="13.97cm"/>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text:list-tab-stop-position="15.24cm" fo:text-indent="-0.635cm" fo:margin-left="15.2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style:tab-stops>
          <style:tab-stop style:position="8.5cm" style:type="center"/>
          <style:tab-stop style:position="17cm" style:type="right"/>
        </style:tab-stops>
      </style:paragraph-properties>
      <style:text-properties fo:language="fr" fo:country="FR" officeooo:rsid="0033e76c" officeooo:paragraph-rsid="0033e76c"/>
    </style:style>
    <style:style style:name="MT1" style:family="text">
      <style:text-properties officeooo:rsid="00848cb2"/>
    </style:style>
    <style:style style:name="MT2" style:family="text">
      <style:text-properties style:font-name="Liberation Sans2" officeooo:rsid="00876145" fo:background-color="transparent" loext:char-shading-value="0" style:font-name-asian="SimSun1" style:font-name-complex="Times New Roman" style:text-rotation-angle="0" style:text-rotation-scale="line-height" loext:shadow="none"/>
    </style:style>
    <style:style style:name="MT3" style:family="text">
      <style:text-properties style:font-name="Liberation Sans" officeooo:rsid="00876145" style:font-name-asian="SimSun1" style:font-name-complex="Times New Roman"/>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draw:fill="none" draw:fill-color="#729fcf"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text:span text:style-name="MT1">L'échelle de Cochard (v0.1)</text:span><text:tab/>- <text:page-number text:select-page="current">1</text:page-number> / <text:page-count>31</text:page-count> -<text:tab/>COCHARD <text:span text:style-name="MT2">©</text:span><text:span text:style-name="MT3"> 2019 - GNU FDL</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OCHARD Alain</dc:title>
    <meta:initial-creator>Cochard</meta:initial-creator>
    <meta:creation-date>2012-11-28T19:48:00</meta:creation-date>
    <dc:date>2019-06-12T16:21:37.042852317</dc:date>
    <meta:editing-cycles>181</meta:editing-cycles>
    <meta:editing-duration>P34DT19H34M49S</meta:editing-duration>
    <meta:generator>LibreOffice/5.1.6.2$Linux_X86_64 LibreOffice_project/10m0$Build-2</meta:generator>
    <meta:document-statistic meta:table-count="6" meta:image-count="2" meta:object-count="2" meta:page-count="31" meta:paragraph-count="632" meta:word-count="17442" meta:character-count="108675" meta:non-whitespace-character-count="91853"/>
  </office:meta>
</office:document-meta>
</file>

<file path=Object 1/content.xml><?xml version="1.0" encoding="utf-8"?>
<math xmlns="http://www.w3.org/1998/Math/MathML" display="block">
  <semantics>
    <mrow>
      <mi mathvariant="italic">Résultat</mi>
      <mo stretchy="false">=</mo>
      <mfrac>
        <mrow>
          <mi mathvariant="italic">Somme</mi>
          <mi mathvariant="italic">des</mi>
          <mi mathvariant="italic">prédictions</mi>
        </mrow>
        <mrow>
          <mi mathvariant="italic">Nombre</mi>
          <mi mathvariant="italic">des</mi>
          <mi mathvariant="italic">prédictions</mi>
        </mrow>
      </mfrac>
    </mrow>
    <annotation encoding="StarMath 5.0">Résultat = {Somme des prédictions} over {Nombre des prédictions}</annotation>
  </semantics>
</math>
</file>

<file path=Object 2/content.xml><?xml version="1.0" encoding="utf-8"?>
<math xmlns="http://www.w3.org/1998/Math/MathML" display="block">
  <semantics>
    <mrow>
      <mi mathvariant="italic">Erreur</mi>
      <mi mathvariant="italic">Du</mi>
      <mrow>
        <mi mathvariant="italic">Groupe</mi>
        <mo stretchy="false">=</mo>
        <mi mathvariant="italic">Erreur</mi>
      </mrow>
      <mi mathvariant="italic">Individuelle</mi>
      <mrow>
        <mi mathvariant="italic">Moyenne</mi>
        <mo stretchy="false">−</mo>
        <mi mathvariant="italic">Diversité</mi>
      </mrow>
      <mi mathvariant="italic">Des</mi>
      <mi mathvariant="italic">Prédictions</mi>
    </mrow>
    <annotation encoding="StarMath 5.0">Erreur Du Groupe = Erreur Individuelle Moyenne - Diversité Des Prédictions</annotation>
  </semantics>
</math>
</file>